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Calibri" svg:font-family="Calibri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style:vertical-align="middle" fo:background-color="#FFFFFF" style:cell-protect="protected"/>
      <style:text-properties fo:color="#000000" style:font-name="Calibri" style:font-name-asian="Calibri" style:font-name-complex="Calibri" style:font-family-generic="swiss"/>
    </style:style>
    <style:style style:name="ce3" style:family="table-cell" style:parent-style-name="_19968__33324__32_2" style:data-style-name="N0">
      <style:table-cell-properties style:vertical-align="middle" fo:background-color="#FFFFFF" style:cell-protect="none"/>
      <style:text-properties fo:color="#000000" style:font-name="Calibri" style:font-name-asian="Calibri" style:font-name-complex="Calibri" style:font-family-generic="swiss"/>
    </style:style>
    <style:style style:name="ce4" style:family="table-cell" style:parent-style-name="_19968__33324__32_2" style:data-style-name="N30">
      <style:table-cell-properties style:vertical-align="middle" fo:background-color="#FFFFFF" style:cell-protect="none"/>
      <style:text-properties fo:color="#000000" style:font-name="Calibri" style:font-name-asian="Calibri" style:font-name-complex="Calibri" style:font-family-generic="swiss"/>
    </style:style>
    <style:style style:name="ce5" style:family="table-cell" style:parent-style-name="_19968__33324__32_2" style:data-style-name="N0">
      <style:table-cell-properties style:vertical-align="middle" fo:background-color="#FFFFFF" style:cell-protect="protected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6" style:family="table-cell" style:parent-style-name="_19968__33324__32_2_32_2" style:data-style-name="N0">
      <style:table-cell-properties style:vertical-align="middle" fo:background-color="#FFFFFF" style:cell-protect="protected"/>
      <style:text-properties fo:color="#0000FF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_19968__33324__32_2" style:data-style-name="N0">
      <style:table-cell-properties style:vertical-align="middle" fo:background-color="#FFFFFF" style:cell-protect="protected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_19968__33324__32_2" style:data-style-name="N0">
      <style:table-cell-properties style:vertical-align="middle" fo:background-color="#FFFFFF" style:cell-protect="non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_19968__33324__32_2" style:data-style-name="N30">
      <style:table-cell-properties style:vertical-align="middle" fo:background-color="#FFFFFF" style:cell-protect="none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_19968__33324__32_2" style:data-style-name="N0">
      <style:table-cell-properties style:vertical-align="middle" fo:background-color="#FFFFFF" style:cell-protec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1" style:family="table-cell" style:parent-style-name="_19968__33324__32_2_32_2" style:data-style-name="N0">
      <style:table-cell-properties style:vertical-align="middle" fo:background-color="#FFFFFF" style:cell-protect="protected"/>
      <style:text-properties fo:color="#FFFFFF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_19968__33324__32_2" style:data-style-name="N0">
      <style:table-cell-properties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13" style:family="table-cell" style:parent-style-name="_19968__33324__32_2" style:data-style-name="N0">
      <style:table-cell-properties style:vertical-align="middle" fo:background-color="#FFFFFF" style:cell-protect="protected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4" style:family="table-cell" style:parent-style-name="_19968__33324__32_2" style:data-style-name="N0">
      <style:table-cell-properties style:vertical-align="middle" fo:background-color="#FFFFFF" style:cell-protect="none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5" style:family="table-cell" style:parent-style-name="_19968__33324__32_2" style:data-style-name="N0">
      <style:table-cell-properties style:vertical-align="middle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6" style:family="table-cell" style:parent-style-name="_19968__33324__32_2" style:data-style-name="N0">
      <style:table-cell-properties style:vertical-align="automatic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7" style:family="table-cell" style:parent-style-name="_19968__33324__32_2" style:data-style-name="N0">
      <style:table-cell-properties style:vertical-align="automatic" fo:background-color="#FFFFFF" style:cell-protect="non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_19968__33324__32_2" style:data-style-name="N2">
      <style:table-cell-properties style:vertical-align="middle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9" style:family="table-cell" style:parent-style-name="_19968__33324__32_2" style:data-style-name="N3">
      <style:table-cell-properties style:vertical-align="middle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0" style:family="table-cell" style:parent-style-name="_19968__33324__32_2" style:data-style-name="N0">
      <style:table-cell-properties style:vertical-align="middle" fo:background-color="#FFFFFF" style:cell-protect="none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21" style:family="table-cell" style:parent-style-name="_19968__33324__32_2" style:data-style-name="N0">
      <style:table-cell-properties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2" style:family="table-cell" style:parent-style-name="_19968__33324__32_2" style:data-style-name="N48">
      <style:table-cell-properties fo:border-top="none" fo:border-bottom="thin solid #000000" fo:border-left="none" fo:border-right="none" style:vertical-align="middle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3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4" style:family="table-cell" style:parent-style-name="_19968__33324__32_2" style:data-style-name="N3">
      <style:table-cell-properties fo:border-top="none" fo:border-bottom="thin solid #000000" fo:border-left="none" fo:border-right="none" style:vertical-align="middle" fo:background-color="#FFFFFF" style:cell-protect="protected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5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wrap-option="wrap" fo:background-color="#FFFFFF" style:cell-protec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6" style:family="table-cell" style:parent-style-name="_19968__33324__32_2" style:data-style-name="N30">
      <style:table-cell-properties fo:border-top="none" fo:border-bottom="thin solid #000000" fo:border-left="thin solid #000000" fo:border-right="none" style:vertical-align="middle" fo:wrap-option="wrap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27" style:family="table-cell" style:parent-style-name="_19968__33324__32_2" style:data-style-name="N48">
      <style:table-cell-properties fo:border-top="none" fo:border-bottom="thin solid #000000" fo:border-left="none" fo:border-right="thin solid #000000" style:vertical-align="middle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8" style:family="table-cell" style:parent-style-name="_19968__33324__32_2" style:data-style-name="N48">
      <style:table-cell-properties fo:border-top="none" fo:border-bottom="thin solid #000000" fo:border-left="none" fo:border-right="none" style:vertical-align="middle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9" style:family="table-cell" style:parent-style-name="_19968__33324__32_2" style:data-style-name="N3">
      <style:table-cell-properties fo:border-top="none" fo:border-bottom="thin solid #000000" fo:border-left="thin solid #000000" fo:border-right="none" style:vertical-align="middle" fo:background-color="#FFFFFF" style:cell-protect="protected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30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31" style:family="table-cell" style:parent-style-name="_19968__33324__32_2" style:data-style-name="N48">
      <style:table-cell-properties style:vertical-align="middle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32" style:family="table-cell" style:parent-style-name="_19968__33324__32_2" style:data-style-name="N0">
      <style:table-cell-properties style:vertical-align="middle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3" style:family="table-cell" style:parent-style-name="_19968__33324__32_2" style:data-style-name="N3">
      <style:table-cell-properties style:vertical-align="middle" fo:background-color="#FFFFFF" style:cell-protect="protected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34" style:family="table-cell" style:parent-style-name="_19968__33324__32_2" style:data-style-name="N0">
      <style:table-cell-properties fo:border-top="none" fo:border-bottom="none" fo:border-left="none" fo:border-right="thin solid #000000" style:vertical-align="middle" fo:wrap-option="wrap" fo:background-color="#FFFFFF" style:cell-protec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5" style:family="table-cell" style:parent-style-name="_19968__33324__32_2" style:data-style-name="N30">
      <style:table-cell-properties style:vertical-align="middle" fo:wrap-option="wrap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36" style:family="table-cell" style:parent-style-name="_19968__33324__32_2" style:data-style-name="N48">
      <style:table-cell-properties fo:border-top="none" fo:border-bottom="none" fo:border-left="none" fo:border-right="thin solid #000000" style:vertical-align="middle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37" style:family="table-cell" style:parent-style-name="_19968__33324__32_2" style:data-style-name="N48">
      <style:table-cell-properties style:vertical-align="middle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38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39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0" style:family="table-cell" style:parent-style-name="_19968__33324__32_2" style:data-style-name="N3">
      <style:table-cell-properties fo:border-top="none" fo:border-bottom="thin solid #000000" fo:border-left="none" fo:border-right="none" style:vertical-align="middle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41" style:family="table-cell" style:parent-style-name="_19968__33324__32_2" style:data-style-name="N30">
      <style:table-cell-properties fo:border-top="none" fo:border-bottom="thin solid #000000" fo:border-left="none" fo:border-right="none" style:vertical-align="middle" fo:wrap-option="wrap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42" style:family="table-cell" style:parent-style-name="_19968__33324__32_2" style:data-style-name="N30">
      <style:table-cell-properties style:vertical-align="middle" fo:wrap-option="wrap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43" style:family="table-cell" style:parent-style-name="_19968__33324__32_2" style:data-style-name="N0">
      <style:table-cell-properties style:vertical-align="middle" fo:background-color="#FFFFFF" style:cell-protect="none"/>
      <style:text-properties fo:color="#000000" style:font-name="Calibri" style:font-name-asian="Calibri" style:font-name-complex="Calibri" style:font-family-generic="swiss"/>
    </style:style>
    <style:style style:name="ce44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#FFFFFF" style:cell-protect="none"/>
      <style:text-properties fo:color="#000000" style:font-name="Calibri" style:font-name-asian="Calibri" style:font-name-complex="Calibri" style:font-family-generic="swiss"/>
    </style:style>
    <style:style style:name="ce45" style:family="table-cell" style:parent-style-name="_19968__33324__32_2" style:data-style-name="N0">
      <style:table-cell-properties style:vertical-align="middle" fo:background-color="#FFFFFF" style:cell-protect="protected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6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" style:family="table-cell" style:parent-style-name="_19968__33324__32_2" style:data-style-name="N19">
      <style:table-cell-properties fo:border-top="none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9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#FFFFFF" style:cell-protect="non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0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2" style:family="table-cell" style:parent-style-name="_19968__33324__32_2" style:data-style-name="N0">
      <style:table-cell-properties fo:border-top="none" fo:border-bottom="none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3" style:family="table-cell" style:parent-style-name="_19968__33324__32_2" style:data-style-name="N19">
      <style:table-cell-properties fo:border-top="none" fo:border-bottom="none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5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6" style:family="table-cell" style:parent-style-name="_19968__33324__32_2" style:data-style-name="N0">
      <style:table-cell-properties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7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#FFFFFF" style:cell-protect="non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9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0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61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#FFFFFF" style:cell-protect="non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62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63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65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FFFFFF" style:cell-protect="non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66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FFFFFF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67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FFFFFF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68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background-color="#FFFFFF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69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background-color="#FFFFFF" style:cell-protect="non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70" style:family="table-cell" style:parent-style-name="_19968__33324__32_2" style:data-style-name="N19">
      <style:table-cell-properties fo:border-top="thin solid #000000" fo:border-bottom="none" fo:border-left="none" fo:border-right="none" style:vertical-align="middle" fo:background-color="#FFFFFF" style:cell-protect="none"/>
      <style:text-properties fo:color="#000000" style:font-name="Calibri" style:font-name-asian="Calibri" style:font-name-complex="Calibri" style:font-family-generic="swiss"/>
    </style:style>
    <style:style style:name="ce71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FFFFFF" style:cell-protect="none"/>
      <style:text-properties fo:color="#000000" style:font-name="Calibri" style:font-name-asian="Calibri" style:font-name-complex="Calibri" style:font-family-generic="swiss"/>
    </style:style>
    <style:style style:name="ce72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73" style:family="table-cell" style:parent-style-name="_19968__33324__32_2" style:data-style-name="N0">
      <style:table-cell-properties style:vertical-align="middle" fo:background-color="#FFFFFF" style:cell-protect="protected"/>
      <style:text-properties fo:color="#000000" style:font-name="Calibri" style:font-name-asian="Calibri" style:font-name-complex="Calibri" style:font-family-generic="swiss"/>
    </style:style>
    <style:style style:name="ce74" style:family="table-cell" style:parent-style-name="_19968__33324__32_2" style:data-style-name="N0">
      <style:table-cell-properties style:vertical-align="middle" fo:background-color="#FFFFFF" style:cell-protect="none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5" style:family="table-cell" style:parent-style-name="_19968__33324__32_2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76" style:family="table-cell" style:parent-style-name="_19968__33324__32_2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color="#000000" style:font-name="Calibri" style:font-name-asian="Calibri" style:font-name-complex="Calibri" style:font-family-generic="swiss"/>
    </style:style>
    <style:style style:name="ce77" style:family="table-cell" style:parent-style-name="_19968__33324__32_2" style:data-style-name="N0">
      <style:table-cell-properties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8" style:family="table-cell" style:parent-style-name="_19968__33324__32_2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 style:font-family-generic="swiss"/>
    </style:style>
    <style:style style:name="ce79" style:family="table-cell" style:parent-style-name="_19968__33324__32_2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size="18pt" style:font-size-asian="18pt" style:font-size-complex="18pt" style:font-family-generic="swiss"/>
    </style:style>
    <style:style style:name="ce80" style:family="table-cell" style:parent-style-name="_19968__33324__32_2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81" style:family="table-cell" style:parent-style-name="_19968__33324__32_2" style:data-style-name="N0">
      <style:table-cell-properties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82" style:family="table-cell" style:parent-style-name="_19968__33324__32_2" style:data-style-name="N0">
      <style:table-cell-properties style:vertical-align="automatic" fo:background-color="#FFFFFF" style:cell-protect="none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83" style:family="table-cell" style:parent-style-name="_19968__33324__32_2" style:data-style-name="N0">
      <style:table-cell-properties style:vertical-align="middle" fo:background-color="#FFFFFF" style:cell-protect="protected"/>
      <style:text-properties fo:color="#FFFFFF" style:font-name="標楷體" style:font-name-asian="標楷體" style:font-name-complex="標楷體" fo:font-size="10pt" style:font-size-asian="10pt" style:font-size-complex="10pt" style:font-family-generic="script"/>
    </style:style>
    <style:style style:name="ce84" style:family="table-cell" style:parent-style-name="_36229__36899__32080_" style:data-style-name="N0">
      <style:table-cell-properties style:vertical-align="middle"/>
      <style:text-properties fo:color="#0563C1" style:text-underline-style="solid" style:text-underline-type="single" style:font-family-generic="roman"/>
    </style:style>
    <style:style style:name="ce85" style:family="table-cell" style:parent-style-name="_36229__36899__32080_" style:data-style-name="N0">
      <style:table-cell-properties style:vertical-align="middle" fo:background-color="transparent"/>
      <style:text-properties fo:color="#0563C1" style:text-underline-style="solid" style:text-underline-type="single" style:font-family-generic="roman"/>
    </style:style>
    <style:style style:name="ce8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8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88" style:family="table-cell" style:parent-style-name="_19968__33324__32_2" style:data-style-name="N19">
      <style:table-cell-properties fo:border-top="thin solid #000000" fo:border-bottom="thin solid #000000" fo:border-left="thin solid #000000" fo:border-right="none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9" style:family="table-cell" style:parent-style-name="_19968__33324__32_2" style:data-style-name="N19">
      <style:table-cell-properties fo:border-top="thin solid #000000" fo:border-bottom="thin solid #000000" fo:border-left="none" fo:border-right="none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0" style:family="table-cell" style:parent-style-name="_19968__33324__32_2" style:data-style-name="N19">
      <style:table-cell-properties fo:border-top="thin solid #000000" fo:border-bottom="thin solid #000000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1" style:family="table-cell" style:parent-style-name="_19968__33324__32_2" style:data-style-name="N19">
      <style:table-cell-properties fo:border-top="thin solid #000000" fo:border-bottom="thin solid #000000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92" style:family="table-cell" style:parent-style-name="_19968__33324__32_2" style:data-style-name="N19">
      <style:table-cell-properties fo:border-top="thin solid #000000" fo:border-bottom="none" fo:border-left="thin solid #000000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3" style:family="table-cell" style:parent-style-name="_19968__33324__32_2" style:data-style-name="N19">
      <style:table-cell-properties fo:border-top="none" fo:border-bottom="thin solid #000000" fo:border-left="thin solid #000000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4" style:family="table-cell" style:parent-style-name="_19968__33324__32_2" style:data-style-name="N19">
      <style:table-cell-properties fo:border-top="thin solid #000000" fo:border-bottom="none" fo:border-left="thin solid #000000" fo:border-right="none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5" style:family="table-cell" style:parent-style-name="_19968__33324__32_2" style:data-style-name="N19">
      <style:table-cell-properties fo:border-top="thin solid #000000" fo:border-bottom="none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6" style:family="table-cell" style:parent-style-name="_19968__33324__32_2" style:data-style-name="N19">
      <style:table-cell-properties fo:border-top="thin solid #000000" fo:border-bottom="none" fo:border-left="thin solid #000000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97" style:family="table-cell" style:parent-style-name="_19968__33324__32_2" style:data-style-name="N19">
      <style:table-cell-properties fo:border-top="none" fo:border-bottom="thin solid #000000" fo:border-left="thin solid #000000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98" style:family="table-cell" style:parent-style-name="_19968__33324__32_2" style:data-style-name="N19">
      <style:table-cell-properties fo:border-top="none" fo:border-bottom="thin solid #000000" fo:border-left="thin solid #000000" fo:border-right="none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9" style:family="table-cell" style:parent-style-name="_19968__33324__32_2" style:data-style-name="N19">
      <style:table-cell-properties fo:border-top="none" fo:border-bottom="thin solid #000000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0" style:family="table-cell" style:parent-style-name="_19968__33324__32_2" style:data-style-name="N19">
      <style:table-cell-properties fo:border="thin solid #000000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1" style:family="table-cell" style:parent-style-name="_19968__33324__32_2" style:data-style-name="N19">
      <style:table-cell-properties fo:border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15395833333333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0.899583333333333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4.630208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5875cm"/>
    </style:style>
    <style:style style:name="co8" style:family="table-column">
      <style:table-column-properties fo:break-before="auto" style:column-width="0.582083333333333cm"/>
    </style:style>
    <style:style style:name="co9" style:family="table-column">
      <style:table-column-properties fo:break-before="auto" style:column-width="1.64041666666667cm"/>
    </style:style>
    <style:style style:name="co10" style:family="table-column">
      <style:table-column-properties fo:break-before="auto" style:column-width="1.93145833333333cm"/>
    </style:style>
    <style:style style:name="co11" style:family="table-column">
      <style:table-column-properties fo:break-before="auto" style:column-width="0.661458333333333cm"/>
    </style:style>
    <style:style style:name="co12" style:family="table-column">
      <style:table-column-properties fo:break-before="auto" style:column-width="0.9260416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9.2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3.95pt" style:use-optimal-row-height="false" fo:break-before="auto"/>
    </style:style>
    <style:style style:name="ro7" style:family="table-row">
      <style:table-row-properties style:row-height="32.1pt" style:use-optimal-row-height="false" fo:break-before="auto"/>
    </style:style>
    <style:style style:name="ro8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目錄" table:style-name="ta1">
        <table:table-column table:style-name="co1" table:number-columns-repeated="2" table:default-cell-style-name="ce1"/>
        <table:table-column table:style-name="co2" table:number-columns-repeated="16382" table:default-cell-style-name="ce1"/>
        <table:table-row table:style-name="ro1">
          <table:table-cell office:value-type="string" table:number-columns-spanned="2" table:number-rows-spanned="1" table:style-name="ce87">
            <text:p>目錄</text:p>
          </table:table-cell>
          <table:covered-table-cell/>
          <table:table-cell table:number-columns-repeated="16382" table:style-name="ce1"/>
        </table:table-row>
        <table:table-row table:style-name="ro1">
          <table:table-cell office:value-type="string" table:number-columns-spanned="1" table:number-rows-spanned="30" table:style-name="ce86">
            <text:p>主要癌症死亡原因</text:p>
          </table:table-cell>
          <table:table-cell office:value-type="string" table:style-name="ce85">
            <text:p><text:a xlink:href="#臺中市.Print_Area">臺中市</text:a></text:p>
          </table:table-cell>
          <table:table-cell table:style-name="ce84"/>
          <table:table-cell table:number-columns-repeated="16381"/>
        </table:table-row>
        <table:table-row table:style-name="ro1">
          <table:covered-table-cell/>
          <table:table-cell office:value-type="string" table:style-name="ce85">
            <text:p><text:a xlink:href="#豐原區.Print_Area">豐原區</text:a></text:p>
          </table:table-cell>
          <table:table-cell table:number-columns-repeated="16382" table:style-name="ce1"/>
        </table:table-row>
        <table:table-row table:style-name="ro1">
          <table:covered-table-cell/>
          <table:table-cell office:value-type="string" office:string-value="東勢區" table:formula="of:=HYPERLINK(&quot;#'東勢區'!A1&quot;;&quot;東勢區&quot;)" table:style-name="ce85">
            <text:p>東勢區</text:p>
          </table:table-cell>
          <table:table-cell table:number-columns-repeated="16382" table:style-name="ce1"/>
        </table:table-row>
        <table:table-row table:style-name="ro1">
          <table:covered-table-cell/>
          <table:table-cell office:value-type="string" table:style-name="ce84">
            <text:p><text:a xlink:href="#大甲區.Print_Area">大甲區</text:a></text:p>
          </table:table-cell>
          <table:table-cell table:number-columns-repeated="16382" table:style-name="ce1"/>
        </table:table-row>
        <table:table-row table:style-name="ro1">
          <table:covered-table-cell/>
          <table:table-cell office:value-type="string" table:style-name="ce85">
            <text:p><text:a xlink:href="#清水區.Print_Area">清水區</text:a></text:p>
          </table:table-cell>
          <table:table-cell table:number-columns-repeated="16382" table:style-name="ce1"/>
        </table:table-row>
        <table:table-row table:style-name="ro1">
          <table:covered-table-cell/>
          <table:table-cell office:value-type="string" table:style-name="ce85">
            <text:p><text:a xlink:href="#沙鹿區.Print_Area">沙鹿區</text:a></text:p>
          </table:table-cell>
          <table:table-cell table:number-columns-repeated="16382" table:style-name="ce1"/>
        </table:table-row>
        <table:table-row table:style-name="ro1">
          <table:covered-table-cell/>
          <table:table-cell office:value-type="string" table:style-name="ce85">
            <text:p><text:a xlink:href="#梧棲區.Print_Area">梧棲區</text:a></text:p>
          </table:table-cell>
          <table:table-cell table:number-columns-repeated="16382" table:style-name="ce1"/>
        </table:table-row>
        <table:table-row table:style-name="ro1">
          <table:covered-table-cell/>
          <table:table-cell office:value-type="string" table:style-name="ce85">
            <text:p><text:a xlink:href="#后里區.Print_Area">后里區</text:a></text:p>
          </table:table-cell>
          <table:table-cell table:number-columns-repeated="16382" table:style-name="ce1"/>
        </table:table-row>
        <table:table-row table:style-name="ro1">
          <table:covered-table-cell/>
          <table:table-cell office:value-type="string" table:style-name="ce85">
            <text:p><text:a xlink:href="#神岡區.Print_Area">神岡區</text:a></text:p>
          </table:table-cell>
          <table:table-cell table:number-columns-repeated="16382" table:style-name="ce1"/>
        </table:table-row>
        <table:table-row table:style-name="ro1">
          <table:covered-table-cell/>
          <table:table-cell office:value-type="string" table:style-name="ce85">
            <text:p><text:a xlink:href="#潭子區.Print_Area">潭子區</text:a></text:p>
          </table:table-cell>
          <table:table-cell table:number-columns-repeated="16382" table:style-name="ce1"/>
        </table:table-row>
        <table:table-row table:style-name="ro1">
          <table:covered-table-cell/>
          <table:table-cell office:value-type="string" table:style-name="ce85">
            <text:p><text:a xlink:href="#大雅區.Print_Area">大雅區</text:a></text:p>
          </table:table-cell>
          <table:table-cell table:number-columns-repeated="16382" table:style-name="ce1"/>
        </table:table-row>
        <table:table-row table:style-name="ro1">
          <table:covered-table-cell/>
          <table:table-cell office:value-type="string" table:style-name="ce85">
            <text:p><text:a xlink:href="#新社區.Print_Area">新社區</text:a></text:p>
          </table:table-cell>
          <table:table-cell table:number-columns-repeated="16382" table:style-name="ce1"/>
        </table:table-row>
        <table:table-row table:style-name="ro1">
          <table:covered-table-cell/>
          <table:table-cell office:value-type="string" table:style-name="ce85">
            <text:p><text:a xlink:href="#石岡區.Print_Area">石岡區</text:a></text:p>
          </table:table-cell>
          <table:table-cell table:number-columns-repeated="16382" table:style-name="ce1"/>
        </table:table-row>
        <table:table-row table:style-name="ro1">
          <table:covered-table-cell/>
          <table:table-cell office:value-type="string" table:style-name="ce85">
            <text:p><text:a xlink:href="#外埔區.Print_Area">外埔區</text:a></text:p>
          </table:table-cell>
          <table:table-cell table:number-columns-repeated="16382" table:style-name="ce1"/>
        </table:table-row>
        <table:table-row table:style-name="ro1">
          <table:covered-table-cell/>
          <table:table-cell office:value-type="string" table:style-name="ce85">
            <text:p><text:a xlink:href="#大安區.Print_Area">大安區</text:a></text:p>
          </table:table-cell>
          <table:table-cell table:number-columns-repeated="16382" table:style-name="ce1"/>
        </table:table-row>
        <table:table-row table:style-name="ro1">
          <table:covered-table-cell/>
          <table:table-cell office:value-type="string" table:style-name="ce85">
            <text:p><text:a xlink:href="#烏日區.Print_Area">烏日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85">
            <text:p><text:a xlink:href="#大肚區.Print_Area">大肚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85">
            <text:p><text:a xlink:href="#龍井區.Print_Area">龍井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85">
            <text:p><text:a xlink:href="#霧峰區.Print_Area">霧峰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85">
            <text:p><text:a xlink:href="#太平區.Print_Area">太平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85">
            <text:p><text:a xlink:href="#大里區.Print_Area">大里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85">
            <text:p><text:a xlink:href="#和平區.Print_Area">和平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85">
            <text:p><text:a xlink:href="#中區.Print_Area">中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85">
            <text:p><text:a xlink:href="#東區.Print_Area">東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85">
            <text:p><text:a xlink:href="#西區.Print_Area">西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85">
            <text:p><text:a xlink:href="#南區.Print_Area">南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85">
            <text:p><text:a xlink:href="#北區.Print_Area">北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85">
            <text:p><text:a xlink:href="#西屯區.A1">西屯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85">
            <text:p><text:a xlink:href="#南屯區.A1">南屯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85">
            <text:p><text:a xlink:href="#北屯區.A1">北屯區</text:a></text:p>
          </table:table-cell>
          <table:table-cell table:number-columns-repeated="16382"/>
        </table:table-row>
        <table:table-row table:number-rows-repeated="1048545" table:style-name="ro1">
          <table:table-cell table:number-columns-repeated="16384"/>
        </table:table-row>
      </table:table>
      <table:table table:name="臺中市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8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臺中市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6028" table:style-name="ce33">
            <text:p>6,028</text:p>
          </table:table-cell>
          <table:table-cell office:value-type="float" office:value="210.43569754651099" table:style-name="ce31">
            <text:p><text:s/>210.4<text:s/></text:p>
          </table:table-cell>
          <table:table-cell office:value-type="float" office:value="113.412597442701" table:style-name="ce31">
            <text:p><text:s/>113.4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3441" table:style-name="ce33">
            <text:p>3,441</text:p>
          </table:table-cell>
          <table:table-cell office:value-type="float" office:value="246.256063366745" table:style-name="ce31">
            <text:p><text:s/>246.3<text:s/></text:p>
          </table:table-cell>
          <table:table-cell office:value-type="float" office:value="143.29192027874899" table:style-name="ce31">
            <text:p><text:s/>143.3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2587" table:style-name="ce33">
            <text:p>2,587</text:p>
          </table:table-cell>
          <table:table-cell office:value-type="float" office:value="176.321405227756" table:style-name="ce31">
            <text:p><text:s/>176.3<text:s/></text:p>
          </table:table-cell>
          <table:table-cell office:value-type="float" office:value="88.822630034841893" table:style-name="ce31">
            <text:p><text:s/>88.8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142" table:style-name="ce33">
            <text:p>1,142</text:p>
          </table:table-cell>
          <table:table-cell office:value-type="float" office:value="39.866882315546697" table:style-name="ce31">
            <text:p><text:s/>39.9<text:s/></text:p>
          </table:table-cell>
          <table:table-cell office:value-type="float" office:value="20.872844285168199" table:style-name="ce31">
            <text:p><text:s/>20.9<text:s/></text:p>
          </table:table-cell>
          <table:table-cell office:value-type="string" table:style-name="ce31">
            <text:p/>
          </table:table-cell>
          <table:table-cell office:value-type="float" office:value="18.944923689449201" table:style-name="ce36">
            <text:p><text:s/>18.9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656" table:style-name="ce33">
            <text:p>656</text:p>
          </table:table-cell>
          <table:table-cell office:value-type="float" office:value="46.946811266662202" table:style-name="ce31">
            <text:p><text:s/>46.9<text:s/></text:p>
          </table:table-cell>
          <table:table-cell office:value-type="float" office:value="26.513332287122701" table:style-name="ce31">
            <text:p><text:s/>26.5<text:s/></text:p>
          </table:table-cell>
          <table:table-cell office:value-type="float" office:value="19.064225515838402" table:style-name="ce36">
            <text:p><text:s/>19.1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486" table:style-name="ce33">
            <text:p>486</text:p>
          </table:table-cell>
          <table:table-cell office:value-type="float" office:value="33.124160394545598" table:style-name="ce31">
            <text:p><text:s/>33.1<text:s/></text:p>
          </table:table-cell>
          <table:table-cell office:value-type="float" office:value="16.354097245036801" table:style-name="ce31">
            <text:p><text:s/>16.4<text:s/></text:p>
          </table:table-cell>
          <table:table-cell office:value-type="float" office:value="18.786238886741401" table:style-name="ce31">
            <text:p><text:s/>18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814" table:style-name="ce33">
            <text:p>814</text:p>
          </table:table-cell>
          <table:table-cell office:value-type="float" office:value="28.416499303725899" table:style-name="ce31">
            <text:p><text:s/>28.4<text:s/></text:p>
          </table:table-cell>
          <table:table-cell office:value-type="float" office:value="14.6667641955513" table:style-name="ce31">
            <text:p><text:s/>14.7<text:s/></text:p>
          </table:table-cell>
          <table:table-cell office:value-type="string" table:style-name="ce31">
            <text:p/>
          </table:table-cell>
          <table:table-cell office:value-type="float" office:value="13.503649635036499" table:style-name="ce36">
            <text:p><text:s/>13.5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518" table:style-name="ce33">
            <text:p>518</text:p>
          </table:table-cell>
          <table:table-cell office:value-type="float" office:value="37.070805238004603" table:style-name="ce31">
            <text:p><text:s/>37.1<text:s/></text:p>
          </table:table-cell>
          <table:table-cell office:value-type="float" office:value="21.078614728018401" table:style-name="ce31">
            <text:p><text:s/>21.1<text:s/></text:p>
          </table:table-cell>
          <table:table-cell office:value-type="float" office:value="15.0537634408602" table:style-name="ce36">
            <text:p><text:s/>15.1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374" table:style-name="ce33">
            <text:p>374</text:p>
          </table:table-cell>
          <table:table-cell office:value-type="float" office:value="25.4906090279013" table:style-name="ce31">
            <text:p><text:s/>25.5<text:s/></text:p>
          </table:table-cell>
          <table:table-cell office:value-type="float" office:value="13.940904421009799" table:style-name="ce31">
            <text:p><text:s/>13.9<text:s/></text:p>
          </table:table-cell>
          <table:table-cell office:value-type="float" office:value="14.4568998840356" table:style-name="ce31">
            <text:p><text:s/>14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770" table:style-name="ce33">
            <text:p>770</text:p>
          </table:table-cell>
          <table:table-cell office:value-type="float" office:value="26.8804723143354" table:style-name="ce31">
            <text:p><text:s/>26.9<text:s/></text:p>
          </table:table-cell>
          <table:table-cell office:value-type="float" office:value="14.218837404024701" table:style-name="ce31">
            <text:p><text:s/>14.2<text:s/></text:p>
          </table:table-cell>
          <table:table-cell office:value-type="string" table:style-name="ce31">
            <text:p/>
          </table:table-cell>
          <table:table-cell office:value-type="float" office:value="12.7737226277372" table:style-name="ce36">
            <text:p><text:s/>12.8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417" table:style-name="ce33">
            <text:p>417</text:p>
          </table:table-cell>
          <table:table-cell office:value-type="float" office:value="29.842713869204498" table:style-name="ce31">
            <text:p><text:s/>29.8<text:s/></text:p>
          </table:table-cell>
          <table:table-cell office:value-type="float" office:value="17.3357077083467" table:style-name="ce31">
            <text:p><text:s/>17.3<text:s/></text:p>
          </table:table-cell>
          <table:table-cell office:value-type="float" office:value="12.1185701830863" table:style-name="ce36">
            <text:p><text:s/>12.1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353" table:style-name="ce33">
            <text:p>353</text:p>
          </table:table-cell>
          <table:table-cell office:value-type="float" office:value="24.0593181466555" table:style-name="ce31">
            <text:p><text:s/>24.1<text:s/></text:p>
          </table:table-cell>
          <table:table-cell office:value-type="float" office:value="11.6410575323779" table:style-name="ce31">
            <text:p><text:s/>11.6<text:s/></text:p>
          </table:table-cell>
          <table:table-cell office:value-type="float" office:value="13.645148821028201" table:style-name="ce31">
            <text:p><text:s/>13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374" table:style-name="ce33">
            <text:p>374</text:p>
          </table:table-cell>
          <table:table-cell office:value-type="float" office:value="25.4906090279013" table:style-name="ce31">
            <text:p><text:s/>25.5<text:s/></text:p>
          </table:table-cell>
          <table:table-cell office:value-type="float" office:value="13.940904421009799" table:style-name="ce31">
            <text:p><text:s/>13.9<text:s/></text:p>
          </table:table-cell>
          <table:table-cell office:value-type="string" table:style-name="ce37">
            <text:p>(1)</text:p>
          </table:table-cell>
          <table:table-cell office:value-type="float" office:value="6.2043795620438003" table:style-name="ce36">
            <text:p><text:s/>6.2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405" table:style-name="ce33">
            <text:p>405</text:p>
          </table:table-cell>
          <table:table-cell office:value-type="float" office:value="28.983930736277699" table:style-name="ce31">
            <text:p><text:s/>29.0<text:s/></text:p>
          </table:table-cell>
          <table:table-cell office:value-type="float" office:value="17.3553164616069" table:style-name="ce31">
            <text:p><text:s/>17.4<text:s/></text:p>
          </table:table-cell>
          <table:table-cell office:value-type="float" office:value="11.769834350479501" table:style-name="ce36">
            <text:p><text:s/>11.8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96" table:style-name="ce33">
            <text:p>296</text:p>
          </table:table-cell>
          <table:table-cell office:value-type="float" office:value="20.174385754702602" table:style-name="ce31">
            <text:p><text:s/>20.2<text:s/></text:p>
          </table:table-cell>
          <table:table-cell office:value-type="float" office:value="9.1803043396597008" table:style-name="ce31">
            <text:p><text:s/>9.2<text:s/></text:p>
          </table:table-cell>
          <table:table-cell office:value-type="float" office:value="11.4418245071511" table:style-name="ce31">
            <text:p><text:s/>11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450" table:style-name="ce33">
            <text:p>450</text:p>
          </table:table-cell>
          <table:table-cell office:value-type="float" office:value="15.7093669369492" table:style-name="ce31">
            <text:p><text:s/>15.7<text:s/></text:p>
          </table:table-cell>
          <table:table-cell office:value-type="float" office:value="8.9000986759420009" table:style-name="ce31">
            <text:p><text:s/>8.9<text:s/></text:p>
          </table:table-cell>
          <table:table-cell office:value-type="string" table:style-name="ce37">
            <text:p/>
          </table:table-cell>
          <table:table-cell office:value-type="float" office:value="7.4651625746516004" table:style-name="ce36">
            <text:p><text:s/>7.5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220" table:style-name="ce33">
            <text:p>220</text:p>
          </table:table-cell>
          <table:table-cell office:value-type="float" office:value="15.7443574369904" table:style-name="ce31">
            <text:p><text:s/>15.7<text:s/></text:p>
          </table:table-cell>
          <table:table-cell office:value-type="float" office:value="9.3177953230451998" table:style-name="ce31">
            <text:p><text:s/>9.3<text:s/></text:p>
          </table:table-cell>
          <table:table-cell office:value-type="float" office:value="6.3934902644580003" table:style-name="ce36">
            <text:p><text:s/>6.4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47" table:style-name="ce33">
            <text:p>147</text:p>
          </table:table-cell>
          <table:table-cell office:value-type="float" office:value="10.0190361687206" table:style-name="ce31">
            <text:p><text:s/>10.0<text:s/></text:p>
          </table:table-cell>
          <table:table-cell office:value-type="float" office:value="4.7561446260203004" table:style-name="ce31">
            <text:p><text:s/>4.8<text:s/></text:p>
          </table:table-cell>
          <table:table-cell office:value-type="float" office:value="5.6822574410513997" table:style-name="ce31">
            <text:p><text:s/>5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195" table:style-name="ce33">
            <text:p>195</text:p>
          </table:table-cell>
          <table:table-cell office:value-type="float" office:value="13.9552259100596" table:style-name="ce31">
            <text:p><text:s/>14.0<text:s/></text:p>
          </table:table-cell>
          <table:table-cell office:value-type="float" office:value="7.7650832392169997" table:style-name="ce31">
            <text:p><text:s/>7.8<text:s/></text:p>
          </table:table-cell>
          <table:table-cell office:value-type="string" table:style-name="ce37">
            <text:p>(2)</text:p>
          </table:table-cell>
          <table:table-cell office:value-type="float" office:value="3.2349037823489999" table:style-name="ce36">
            <text:p><text:s/>3.2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206" table:style-name="ce33">
            <text:p>206</text:p>
          </table:table-cell>
          <table:table-cell office:value-type="float" office:value="14.7424437819092" table:style-name="ce31">
            <text:p><text:s/>14.7<text:s/></text:p>
          </table:table-cell>
          <table:table-cell office:value-type="float" office:value="8.5423218198077997" table:style-name="ce31">
            <text:p><text:s/>8.5<text:s/></text:p>
          </table:table-cell>
          <table:table-cell office:value-type="float" office:value="5.9866317930833999" table:style-name="ce36">
            <text:p><text:s/>6.0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97" table:style-name="ce33">
            <text:p>97</text:p>
          </table:table-cell>
          <table:table-cell office:value-type="float" office:value="6.6112007371829602" table:style-name="ce31">
            <text:p><text:s/>6.6<text:s/></text:p>
          </table:table-cell>
          <table:table-cell office:value-type="float" office:value="3.0767969890472" table:style-name="ce31">
            <text:p><text:s/>3.1<text:s/></text:p>
          </table:table-cell>
          <table:table-cell office:value-type="float" office:value="3.7495168148434002" table:style-name="ce31">
            <text:p><text:s/>3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353" table:style-name="ce33">
            <text:p>353</text:p>
          </table:table-cell>
          <table:table-cell office:value-type="float" office:value="12.323125619429099" table:style-name="ce31">
            <text:p><text:s/>12.3<text:s/></text:p>
          </table:table-cell>
          <table:table-cell office:value-type="float" office:value="6.5083166833053001" table:style-name="ce31">
            <text:p><text:s/>6.5<text:s/></text:p>
          </table:table-cell>
          <table:table-cell office:value-type="string" table:style-name="ce31">
            <text:p/>
          </table:table-cell>
          <table:table-cell office:value-type="float" office:value="5.8560053085600998" table:style-name="ce36">
            <text:p><text:s/>5.9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195" table:style-name="ce33">
            <text:p>195</text:p>
          </table:table-cell>
          <table:table-cell office:value-type="float" office:value="13.9552259100596" table:style-name="ce31">
            <text:p><text:s/>14.0<text:s/></text:p>
          </table:table-cell>
          <table:table-cell office:value-type="float" office:value="7.7650832392169997" table:style-name="ce31">
            <text:p><text:s/>7.8<text:s/></text:p>
          </table:table-cell>
          <table:table-cell office:value-type="float" office:value="5.6669572798605001" table:style-name="ce36">
            <text:p><text:s/>5.7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97" table:style-name="ce33">
            <text:p>97</text:p>
          </table:table-cell>
          <table:table-cell office:value-type="float" office:value="6.6112007371829602" table:style-name="ce31">
            <text:p><text:s/>6.6<text:s/></text:p>
          </table:table-cell>
          <table:table-cell office:value-type="float" office:value="3.6015636547662" table:style-name="ce31">
            <text:p><text:s/>3.6<text:s/></text:p>
          </table:table-cell>
          <table:table-cell office:value-type="float" office:value="3.7495168148434002" table:style-name="ce31">
            <text:p><text:s/>3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241" table:style-name="ce33">
            <text:p>241</text:p>
          </table:table-cell>
          <table:table-cell office:value-type="float" office:value="8.4132387373439208" table:style-name="ce31">
            <text:p><text:s/>8.4<text:s/></text:p>
          </table:table-cell>
          <table:table-cell office:value-type="float" office:value="4.7409242246516996" table:style-name="ce31">
            <text:p><text:s/>4.7<text:s/></text:p>
          </table:table-cell>
          <table:table-cell office:value-type="string" table:style-name="ce31">
            <text:p/>
          </table:table-cell>
          <table:table-cell office:value-type="float" office:value="3.9980092899801001" table:style-name="ce36">
            <text:p><text:s/>4.0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132" table:style-name="ce33">
            <text:p>132</text:p>
          </table:table-cell>
          <table:table-cell office:value-type="float" office:value="9.4466144621942192" table:style-name="ce31">
            <text:p><text:s/>9.4<text:s/></text:p>
          </table:table-cell>
          <table:table-cell office:value-type="float" office:value="5.4907289871862002" table:style-name="ce31">
            <text:p><text:s/>5.5<text:s/></text:p>
          </table:table-cell>
          <table:table-cell office:value-type="float" office:value="3.8360941586748001" table:style-name="ce36">
            <text:p><text:s/>3.8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86" table:style-name="ce33">
            <text:p>86</text:p>
          </table:table-cell>
          <table:table-cell office:value-type="float" office:value="5.86147694224469" table:style-name="ce31">
            <text:p><text:s/>5.9<text:s/></text:p>
          </table:table-cell>
          <table:table-cell office:value-type="float" office:value="3.2183860843638001" table:style-name="ce31">
            <text:p><text:s/>3.2<text:s/></text:p>
          </table:table-cell>
          <table:table-cell office:value-type="float" office:value="3.3243138770776999" table:style-name="ce31">
            <text:p><text:s/>3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229" table:style-name="ce33">
            <text:p>229</text:p>
          </table:table-cell>
          <table:table-cell office:value-type="float" office:value="7.9943222856919398" table:style-name="ce31">
            <text:p><text:s/>8.0<text:s/></text:p>
          </table:table-cell>
          <table:table-cell office:value-type="float" office:value="4.1618522421715003" table:style-name="ce31">
            <text:p><text:s/>4.2<text:s/></text:p>
          </table:table-cell>
          <table:table-cell office:value-type="string" table:style-name="ce31">
            <text:p/>
          </table:table-cell>
          <table:table-cell office:value-type="float" office:value="3.7989382879894" table:style-name="ce36">
            <text:p><text:s/>3.8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97" table:style-name="ce33">
            <text:p>97</text:p>
          </table:table-cell>
          <table:table-cell office:value-type="float" office:value="6.9418303244912103" table:style-name="ce31">
            <text:p><text:s/>6.9<text:s/></text:p>
          </table:table-cell>
          <table:table-cell office:value-type="float" office:value="3.9092986189309" table:style-name="ce31">
            <text:p><text:s/>3.9<text:s/></text:p>
          </table:table-cell>
          <table:table-cell office:value-type="float" office:value="2.8189479802383" table:style-name="ce36">
            <text:p><text:s/>2.8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76" table:style-name="ce33">
            <text:p>76</text:p>
          </table:table-cell>
          <table:table-cell office:value-type="float" office:value="5.1799098559371703" table:style-name="ce31">
            <text:p><text:s/>5.2<text:s/></text:p>
          </table:table-cell>
          <table:table-cell office:value-type="float" office:value="2.7044627372523999" table:style-name="ce31">
            <text:p><text:s/>2.7<text:s/></text:p>
          </table:table-cell>
          <table:table-cell office:value-type="float" office:value="2.9377657518360998" table:style-name="ce31">
            <text:p><text:s/>2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97" table:style-name="ce33">
            <text:p>97</text:p>
          </table:table-cell>
          <table:table-cell office:value-type="float" office:value="6.6112007371829602" table:style-name="ce31">
            <text:p><text:s/>6.6<text:s/></text:p>
          </table:table-cell>
          <table:table-cell office:value-type="float" office:value="3.6015636547662" table:style-name="ce31">
            <text:p><text:s/>3.6<text:s/></text:p>
          </table:table-cell>
          <table:table-cell office:value-type="string" table:style-name="ce37">
            <text:p>(1)</text:p>
          </table:table-cell>
          <table:table-cell office:value-type="float" office:value="1.6091572660916" table:style-name="ce36">
            <text:p><text:s/>1.6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85" table:style-name="ce33">
            <text:p>85</text:p>
          </table:table-cell>
          <table:table-cell office:value-type="float" office:value="6.0830471915644599" table:style-name="ce31">
            <text:p><text:s/>6.1<text:s/></text:p>
          </table:table-cell>
          <table:table-cell office:value-type="float" office:value="3.7101282019178998" table:style-name="ce31">
            <text:p><text:s/>3.7<text:s/></text:p>
          </table:table-cell>
          <table:table-cell office:value-type="float" office:value="2.4702121476315" table:style-name="ce36">
            <text:p><text:s/>2.5<text:s/>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62" table:style-name="ce33">
            <text:p>62</text:p>
          </table:table-cell>
          <table:table-cell office:value-type="float" office:value="4.2257159351066296" table:style-name="ce31">
            <text:p><text:s/>4.2<text:s/></text:p>
          </table:table-cell>
          <table:table-cell office:value-type="float" office:value="2.2332071056295999" table:style-name="ce31">
            <text:p><text:s/>2.2<text:s/></text:p>
          </table:table-cell>
          <table:table-cell office:value-type="float" office:value="2.3965983764979" table:style-name="ce31">
            <text:p><text:s/>2.4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1363" table:style-name="ce40">
            <text:p>1,363</text:p>
          </table:table-cell>
          <table:table-cell office:value-type="float" office:value="47.581926966803998" table:style-name="ce22">
            <text:p><text:s/>47.6<text:s/></text:p>
          </table:table-cell>
          <table:table-cell office:value-type="float" office:value="26.637258404818699" table:style-name="ce22">
            <text:p><text:s/>26.6<text:s/></text:p>
          </table:table-cell>
          <table:table-cell table:style-name="ce22"/>
          <table:table-cell office:value-type="float" office:value="22.6111479761115" table:style-name="ce27">
            <text:p><text:s/>22.6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510" table:style-name="ce40">
            <text:p>510</text:p>
          </table:table-cell>
          <table:table-cell office:value-type="float" office:value="36.498283149386801" table:style-name="ce22">
            <text:p><text:s/>36.5<text:s/></text:p>
          </table:table-cell>
          <table:table-cell office:value-type="float" office:value="22.273592903549499" table:style-name="ce22">
            <text:p><text:s/>22.3<text:s/></text:p>
          </table:table-cell>
          <table:table-cell office:value-type="float" office:value="14.821272885789" table:style-name="ce27">
            <text:p><text:s/>14.8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513" table:style-name="ce40">
            <text:p>513</text:p>
          </table:table-cell>
          <table:table-cell office:value-type="float" office:value="34.964391527575899" table:style-name="ce22">
            <text:p><text:s/>35.0<text:s/></text:p>
          </table:table-cell>
          <table:table-cell office:value-type="float" office:value="18.115705299678101" table:style-name="ce22">
            <text:p><text:s/>18.1<text:s/></text:p>
          </table:table-cell>
          <table:table-cell office:value-type="float" office:value="19.829918824893699" table:style-name="ce22">
            <text:p><text:s/>19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173" table:style-name="ce33">
            <text:p>173</text:p>
          </table:table-cell>
          <table:table-cell office:value-type="float" office:value="6.0393788446493701" table:style-name="ce31">
            <text:p><text:s/>6.0<text:s/></text:p>
          </table:table-cell>
          <table:table-cell office:value-type="float" office:value="3.2123194792177001" table:style-name="ce31">
            <text:p><text:s/>3.2<text:s/></text:p>
          </table:table-cell>
          <table:table-cell office:value-type="string" table:style-name="ce37">
            <text:p/>
          </table:table-cell>
          <table:table-cell office:value-type="float" office:value="2.8699402786994002" table:style-name="ce36">
            <text:p><text:s/>2.9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84" table:style-name="ce33">
            <text:p>84</text:p>
          </table:table-cell>
          <table:table-cell office:value-type="float" office:value="6.0114819304872302" table:style-name="ce31">
            <text:p><text:s/>6.0<text:s/></text:p>
          </table:table-cell>
          <table:table-cell office:value-type="float" office:value="3.2966008575908998" table:style-name="ce31">
            <text:p><text:s/>3.3<text:s/></text:p>
          </table:table-cell>
          <table:table-cell office:value-type="float" office:value="2.4411508282476002" table:style-name="ce36">
            <text:p><text:s/>2.4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53" table:style-name="ce33">
            <text:p>53</text:p>
          </table:table-cell>
          <table:table-cell office:value-type="float" office:value="3.6123055574298601" table:style-name="ce31">
            <text:p><text:s/>3.6<text:s/></text:p>
          </table:table-cell>
          <table:table-cell office:value-type="float" office:value="2.3413280559869998" table:style-name="ce31">
            <text:p><text:s/>2.3<text:s/></text:p>
          </table:table-cell>
          <table:table-cell office:value-type="float" office:value="2.0487050637804001" table:style-name="ce31">
            <text:p><text:s/>2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86" table:style-name="ce33">
            <text:p>86</text:p>
          </table:table-cell>
          <table:table-cell office:value-type="float" office:value="5.86147694224469" table:style-name="ce31">
            <text:p><text:s/>5.9<text:s/></text:p>
          </table:table-cell>
          <table:table-cell office:value-type="float" office:value="3.2183860843638001" table:style-name="ce31">
            <text:p><text:s/>3.2<text:s/></text:p>
          </table:table-cell>
          <table:table-cell office:value-type="string" table:style-name="ce37">
            <text:p>(1)</text:p>
          </table:table-cell>
          <table:table-cell office:value-type="float" office:value="1.4266755142667999" table:style-name="ce36">
            <text:p><text:s/>1.4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48" table:style-name="ce33">
            <text:p>48</text:p>
          </table:table-cell>
          <table:table-cell office:value-type="float" office:value="3.4351325317069898" table:style-name="ce31">
            <text:p><text:s/>3.4<text:s/></text:p>
          </table:table-cell>
          <table:table-cell office:value-type="float" office:value="2.4708729502581002" table:style-name="ce31">
            <text:p><text:s/>2.5<text:s/></text:p>
          </table:table-cell>
          <table:table-cell office:value-type="float" office:value="1.3949433304272001" table:style-name="ce36">
            <text:p><text:s/>1.4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45" table:style-name="ce33">
            <text:p>45</text:p>
          </table:table-cell>
          <table:table-cell office:value-type="float" office:value="3.0670518883838498" table:style-name="ce31">
            <text:p><text:s/>3.1<text:s/></text:p>
          </table:table-cell>
          <table:table-cell office:value-type="float" office:value="1.5263873495928" table:style-name="ce31">
            <text:p><text:s/>1.5<text:s/></text:p>
          </table:table-cell>
          <table:table-cell office:value-type="float" office:value="1.7394665635872" table:style-name="ce31">
            <text:p><text:s/>1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138" table:style-name="ce33">
            <text:p>138</text:p>
          </table:table-cell>
          <table:table-cell office:value-type="float" office:value="4.8175391939977699" table:style-name="ce31">
            <text:p><text:s/>4.8<text:s/></text:p>
          </table:table-cell>
          <table:table-cell office:value-type="float" office:value="2.9287658218859001" table:style-name="ce31">
            <text:p><text:s/>2.9<text:s/></text:p>
          </table:table-cell>
          <table:table-cell office:value-type="string" table:style-name="ce31">
            <text:p/>
          </table:table-cell>
          <table:table-cell office:value-type="float" office:value="2.2893165228932002" table:style-name="ce36">
            <text:p><text:s/>2.3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46" table:style-name="ce33">
            <text:p>46</text:p>
          </table:table-cell>
          <table:table-cell office:value-type="float" office:value="3.29200200955253" table:style-name="ce31">
            <text:p><text:s/>3.3<text:s/></text:p>
          </table:table-cell>
          <table:table-cell office:value-type="float" office:value="1.9493230221547" table:style-name="ce31">
            <text:p><text:s/>1.9<text:s/></text:p>
          </table:table-cell>
          <table:table-cell office:value-type="float" office:value="1.3368206916594001" table:style-name="ce36">
            <text:p><text:s/>1.3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42" table:style-name="ce33">
            <text:p>42</text:p>
          </table:table-cell>
          <table:table-cell office:value-type="float" office:value="2.8625817624915899" table:style-name="ce31">
            <text:p><text:s/>2.9<text:s/></text:p>
          </table:table-cell>
          <table:table-cell office:value-type="float" office:value="1.3707107364175" table:style-name="ce31">
            <text:p><text:s/>1.4<text:s/></text:p>
          </table:table-cell>
          <table:table-cell office:value-type="float" office:value="1.6235021260147" table:style-name="ce31">
            <text:p><text:s/>1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122" table:style-name="ce33">
            <text:p>122</text:p>
          </table:table-cell>
          <table:table-cell office:value-type="float" office:value="4.2589839251284598" table:style-name="ce31">
            <text:p><text:s/>4.3<text:s/></text:p>
          </table:table-cell>
          <table:table-cell office:value-type="float" office:value="2.1236264562626999" table:style-name="ce31">
            <text:p><text:s/>2.1<text:s/></text:p>
          </table:table-cell>
          <table:table-cell office:value-type="string" table:style-name="ce37">
            <text:p/>
          </table:table-cell>
          <table:table-cell office:value-type="float" office:value="2.0238885202388999" table:style-name="ce36">
            <text:p><text:s/>2.0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40" table:style-name="ce33">
            <text:p>40</text:p>
          </table:table-cell>
          <table:table-cell office:value-type="float" office:value="2.8626104430891601" table:style-name="ce31">
            <text:p><text:s/>2.9<text:s/></text:p>
          </table:table-cell>
          <table:table-cell office:value-type="float" office:value="1.8210179438184" table:style-name="ce31">
            <text:p><text:s/>1.8<text:s/></text:p>
          </table:table-cell>
          <table:table-cell office:value-type="float" office:value="1.1624527753559999" table:style-name="ce36">
            <text:p><text:s/>1.2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38" table:style-name="ce33">
            <text:p>38</text:p>
          </table:table-cell>
          <table:table-cell office:value-type="float" office:value="2.5899549279685798" table:style-name="ce31">
            <text:p><text:s/>2.6<text:s/></text:p>
          </table:table-cell>
          <table:table-cell office:value-type="float" office:value="1.2689471220438" table:style-name="ce31">
            <text:p><text:s/>1.3<text:s/></text:p>
          </table:table-cell>
          <table:table-cell office:value-type="float" office:value="1.4688828759181001" table:style-name="ce31">
            <text:p><text:s/>1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54</text:p>
          </table:table-cell>
          <table:table-cell office:value-type="string" table:style-name="ce25">
            <text:p>子宮體癌</text:p>
          </table:table-cell>
          <table:table-cell office:value-type="float" office:value="62" table:style-name="ce29">
            <text:p>62</text:p>
          </table:table-cell>
          <table:table-cell office:value-type="float" office:value="4.2257159351066296" table:style-name="ce22">
            <text:p><text:s/>4.2<text:s/></text:p>
          </table:table-cell>
          <table:table-cell office:value-type="float" office:value="2.2332071056295999" table:style-name="ce22">
            <text:p><text:s/>2.2<text:s/></text:p>
          </table:table-cell>
          <table:table-cell office:value-type="string" table:style-name="ce28">
            <text:p>(1)</text:p>
          </table:table-cell>
          <table:table-cell office:value-type="float" office:value="1.0285335102852999" table:style-name="ce27">
            <text:p><text:s/>1.0<text:s/></text:p>
          </table:table-cell>
          <table:table-cell office:value-type="string" table:style-name="ce26">
            <text:p>C23-C24</text:p>
          </table:table-cell>
          <table:table-cell office:value-type="string" table:style-name="ce25">
            <text:p>膽囊和其他膽道癌</text:p>
          </table:table-cell>
          <table:table-cell office:value-type="float" office:value="36" table:style-name="ce24">
            <text:p>36</text:p>
          </table:table-cell>
          <table:table-cell office:value-type="float" office:value="2.5763493987802399" table:style-name="ce22">
            <text:p><text:s/>2.6<text:s/></text:p>
          </table:table-cell>
          <table:table-cell office:value-type="float" office:value="1.4583358110631" table:style-name="ce22">
            <text:p><text:s/>1.5<text:s/></text:p>
          </table:table-cell>
          <table:table-cell office:value-type="float" office:value="1.0462074978203999" table:style-name="ce27">
            <text:p><text:s/>1.0<text:s/></text:p>
          </table:table-cell>
          <table:table-cell office:value-type="string" table:style-name="ce26">
            <text:p>C71</text:p>
          </table:table-cell>
          <table:table-cell office:value-type="string" table:style-name="ce25">
            <text:p>腦癌</text:p>
          </table:table-cell>
          <table:table-cell office:value-type="float" office:value="38" table:style-name="ce24">
            <text:p>38</text:p>
          </table:table-cell>
          <table:table-cell office:value-type="float" office:value="2.5899549279685798" table:style-name="ce22">
            <text:p><text:s/>2.6<text:s/></text:p>
          </table:table-cell>
          <table:table-cell office:value-type="float" office:value="1.9334851196594001" table:style-name="ce22">
            <text:p><text:s/>1.9<text:s/></text:p>
          </table:table-cell>
          <table:table-cell office:value-type="float" office:value="1.4688828759181001" table:style-name="ce22">
            <text:p><text:s/>1.5<text:s/></text:p>
          </table:table-cell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2,864,533人,男性 1,397,326人,女性 1,467,207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83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83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table:number-columns-repeated="2"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臺中市.$A$1:臺中市.$T$30" table:base-cell-address="臺中市.$A$1"/>
        </table:named-expressions>
      </table:table>
      <table:table table:name="豐原區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豐原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387" table:style-name="ce33">
            <text:p>387</text:p>
          </table:table-cell>
          <table:table-cell office:value-type="float" office:value="238.202219527658" table:style-name="ce31">
            <text:p><text:s/>238.2<text:s/></text:p>
          </table:table-cell>
          <table:table-cell office:value-type="float" office:value="118.109836355659" table:style-name="ce31">
            <text:p><text:s/>118.1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210" table:style-name="ce33">
            <text:p>210</text:p>
          </table:table-cell>
          <table:table-cell office:value-type="float" office:value="263.72135954639901" table:style-name="ce31">
            <text:p><text:s/>263.7<text:s/></text:p>
          </table:table-cell>
          <table:table-cell office:value-type="float" office:value="142.07262071116801" table:style-name="ce31">
            <text:p><text:s/>142.1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77" table:style-name="ce33">
            <text:p>177</text:p>
          </table:table-cell>
          <table:table-cell office:value-type="float" office:value="213.67134449977399" table:style-name="ce31">
            <text:p><text:s/>213.7<text:s/></text:p>
          </table:table-cell>
          <table:table-cell office:value-type="float" office:value="98.225130742923099" table:style-name="ce31">
            <text:p><text:s/>98.2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68" table:style-name="ce33">
            <text:p>68</text:p>
          </table:table-cell>
          <table:table-cell office:value-type="float" office:value="41.854653560415301" table:style-name="ce31">
            <text:p><text:s/>41.9<text:s/></text:p>
          </table:table-cell>
          <table:table-cell office:value-type="float" office:value="20.574871788000699" table:style-name="ce31">
            <text:p><text:s/>20.6<text:s/></text:p>
          </table:table-cell>
          <table:table-cell office:value-type="string" table:style-name="ce31">
            <text:p/>
          </table:table-cell>
          <table:table-cell office:value-type="float" office:value="17.571059431524599" table:style-name="ce36">
            <text:p><text:s/>17.6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45" table:style-name="ce33">
            <text:p>45</text:p>
          </table:table-cell>
          <table:table-cell office:value-type="float" office:value="56.511719902799797" table:style-name="ce31">
            <text:p><text:s/>56.5<text:s/></text:p>
          </table:table-cell>
          <table:table-cell office:value-type="float" office:value="30.232661223404602" table:style-name="ce31">
            <text:p><text:s/>30.2<text:s/></text:p>
          </table:table-cell>
          <table:table-cell office:value-type="float" office:value="21.428571428571399" table:style-name="ce36">
            <text:p><text:s/>21.4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27" table:style-name="ce33">
            <text:p>27</text:p>
          </table:table-cell>
          <table:table-cell office:value-type="float" office:value="32.5939339067451" table:style-name="ce31">
            <text:p><text:s/>32.6<text:s/></text:p>
          </table:table-cell>
          <table:table-cell office:value-type="float" office:value="14.7610432523766" table:style-name="ce31">
            <text:p><text:s/>14.8<text:s/></text:p>
          </table:table-cell>
          <table:table-cell office:value-type="float" office:value="15.254237288135601" table:style-name="ce31">
            <text:p><text:s/>15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52" table:style-name="ce33">
            <text:p>52</text:p>
          </table:table-cell>
          <table:table-cell office:value-type="float" office:value="32.006499781494099" table:style-name="ce31">
            <text:p><text:s/>32.0<text:s/></text:p>
          </table:table-cell>
          <table:table-cell office:value-type="float" office:value="15.494126550455899" table:style-name="ce31">
            <text:p><text:s/>15.5<text:s/></text:p>
          </table:table-cell>
          <table:table-cell office:value-type="string" table:style-name="ce37">
            <text:p/>
          </table:table-cell>
          <table:table-cell office:value-type="float" office:value="13.436692506459901" table:style-name="ce36">
            <text:p><text:s/>13.4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7" table:style-name="ce33">
            <text:p>27</text:p>
          </table:table-cell>
          <table:table-cell office:value-type="float" office:value="33.907031941679897" table:style-name="ce31">
            <text:p><text:s/>33.9<text:s/></text:p>
          </table:table-cell>
          <table:table-cell office:value-type="float" office:value="17.166767417870702" table:style-name="ce31">
            <text:p><text:s/>17.2<text:s/></text:p>
          </table:table-cell>
          <table:table-cell office:value-type="float" office:value="12.8571428571429" table:style-name="ce36">
            <text:p><text:s/>12.9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23" table:style-name="ce33">
            <text:p>23</text:p>
          </table:table-cell>
          <table:table-cell office:value-type="float" office:value="27.765202957597701" table:style-name="ce31">
            <text:p><text:s/>27.8<text:s/></text:p>
          </table:table-cell>
          <table:table-cell office:value-type="float" office:value="12.6848720933999" table:style-name="ce31">
            <text:p><text:s/>12.7<text:s/></text:p>
          </table:table-cell>
          <table:table-cell office:value-type="float" office:value="12.9943502824859" table:style-name="ce31">
            <text:p><text:s/>13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49" table:style-name="ce33">
            <text:p>49</text:p>
          </table:table-cell>
          <table:table-cell office:value-type="float" office:value="30.159970947946402" table:style-name="ce31">
            <text:p><text:s/>30.2<text:s/></text:p>
          </table:table-cell>
          <table:table-cell office:value-type="float" office:value="13.8253030794815" table:style-name="ce31">
            <text:p><text:s/>13.8<text:s/></text:p>
          </table:table-cell>
          <table:table-cell office:value-type="string" table:style-name="ce31">
            <text:p/>
          </table:table-cell>
          <table:table-cell office:value-type="float" office:value="12.661498708010299" table:style-name="ce36">
            <text:p><text:s/>12.7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25" table:style-name="ce33">
            <text:p>25</text:p>
          </table:table-cell>
          <table:table-cell office:value-type="float" office:value="31.395399945999898" table:style-name="ce31">
            <text:p><text:s/>31.4<text:s/></text:p>
          </table:table-cell>
          <table:table-cell office:value-type="float" office:value="16.355480427886899" table:style-name="ce31">
            <text:p><text:s/>16.4<text:s/></text:p>
          </table:table-cell>
          <table:table-cell office:value-type="float" office:value="11.9047619047619" table:style-name="ce36">
            <text:p><text:s/>11.9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2" table:style-name="ce33">
            <text:p>22</text:p>
          </table:table-cell>
          <table:table-cell office:value-type="float" office:value="26.558020220310802" table:style-name="ce31">
            <text:p><text:s/>26.6<text:s/></text:p>
          </table:table-cell>
          <table:table-cell office:value-type="float" office:value="11.0044113922291" table:style-name="ce31">
            <text:p><text:s/>11.0<text:s/></text:p>
          </table:table-cell>
          <table:table-cell office:value-type="float" office:value="12.4293785310734" table:style-name="ce31">
            <text:p><text:s/>12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21" table:style-name="ce33">
            <text:p>21</text:p>
          </table:table-cell>
          <table:table-cell office:value-type="float" office:value="25.350837483024002" table:style-name="ce31">
            <text:p><text:s/>25.4<text:s/></text:p>
          </table:table-cell>
          <table:table-cell office:value-type="float" office:value="12.574980893096001" table:style-name="ce31">
            <text:p><text:s/>12.6<text:s/></text:p>
          </table:table-cell>
          <table:table-cell office:value-type="string" table:style-name="ce37">
            <text:p>(1)</text:p>
          </table:table-cell>
          <table:table-cell office:value-type="float" office:value="5.4263565891473" table:style-name="ce36">
            <text:p><text:s/>5.4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0" table:style-name="ce33">
            <text:p>20</text:p>
          </table:table-cell>
          <table:table-cell office:value-type="float" office:value="25.116319956799899" table:style-name="ce31">
            <text:p><text:s/>25.1<text:s/></text:p>
          </table:table-cell>
          <table:table-cell office:value-type="float" office:value="14.7429083072641" table:style-name="ce31">
            <text:p><text:s/>14.7<text:s/></text:p>
          </table:table-cell>
          <table:table-cell office:value-type="float" office:value="9.5238095238095006" table:style-name="ce36">
            <text:p><text:s/>9.5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21" table:style-name="ce33">
            <text:p>21</text:p>
          </table:table-cell>
          <table:table-cell office:value-type="float" office:value="25.350837483024002" table:style-name="ce31">
            <text:p><text:s/>25.4<text:s/></text:p>
          </table:table-cell>
          <table:table-cell office:value-type="float" office:value="12.574980893096001" table:style-name="ce31">
            <text:p><text:s/>12.6<text:s/></text:p>
          </table:table-cell>
          <table:table-cell office:value-type="float" office:value="11.864406779661" table:style-name="ce31">
            <text:p><text:s/>11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15" table:style-name="ce33">
            <text:p>1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3.8759689922481" table:style-name="ce36">
            <text:p><text:s/>3.9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15" table:style-name="ce33">
            <text:p>1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7.1428571428570997" table:style-name="ce36">
            <text:p><text:s/>7.1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5" table:style-name="ce33">
            <text:p>1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4745762711864003" table:style-name="ce31">
            <text:p><text:s/>8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4" table:style-name="ce33">
            <text:p>24</text:p>
          </table:table-cell>
          <table:table-cell office:value-type="float" office:value="14.7722306683819" table:style-name="ce31">
            <text:p><text:s/>14.8<text:s/></text:p>
          </table:table-cell>
          <table:table-cell office:value-type="float" office:value="7.8998877815031996" table:style-name="ce31">
            <text:p><text:s/>7.9<text:s/></text:p>
          </table:table-cell>
          <table:table-cell office:value-type="string" table:style-name="ce37">
            <text:p/>
          </table:table-cell>
          <table:table-cell office:value-type="float" office:value="6.2015503875968996" table:style-name="ce36">
            <text:p><text:s/>6.2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6666666666666998" table:style-name="ce36">
            <text:p><text:s/>6.7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0847457627118997" table:style-name="ce31">
            <text:p><text:s/>5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24" table:style-name="ce33">
            <text:p>24</text:p>
          </table:table-cell>
          <table:table-cell office:value-type="float" office:value="14.7722306683819" table:style-name="ce31">
            <text:p><text:s/>14.8<text:s/></text:p>
          </table:table-cell>
          <table:table-cell office:value-type="float" office:value="7.2319503205146596" table:style-name="ce31">
            <text:p><text:s/>7.2<text:s/></text:p>
          </table:table-cell>
          <table:table-cell office:value-type="string" table:style-name="ce31">
            <text:p/>
          </table:table-cell>
          <table:table-cell office:value-type="float" office:value="6.2015503875968996" table:style-name="ce36">
            <text:p><text:s/>6.2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2857142857142998" table:style-name="ce36">
            <text:p><text:s/>4.3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9548022598869998" table:style-name="ce31">
            <text:p><text:s/>4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17" table:style-name="ce33">
            <text:p>1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3927648578811" table:style-name="ce36">
            <text:p><text:s/>4.4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2857142857142998" table:style-name="ce36">
            <text:p><text:s/>4.3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9548022598869998" table:style-name="ce31">
            <text:p><text:s/>4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5" table:style-name="ce33">
            <text:p>1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8759689922481" table:style-name="ce36">
            <text:p><text:s/>3.9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2857142857142998" table:style-name="ce36">
            <text:p><text:s/>4.3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8248587570621" table:style-name="ce31">
            <text:p><text:s/>2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6175710594315" table:style-name="ce36">
            <text:p><text:s/>3.6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8095238095238" table:style-name="ce36">
            <text:p><text:s/>3.8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2598870056496998" table:style-name="ce31">
            <text:p><text:s/>2.3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88" table:style-name="ce40">
            <text:p>88</text:p>
          </table:table-cell>
          <table:table-cell office:value-type="float" office:value="54.164845784066898" table:style-name="ce22">
            <text:p><text:s/>54.2<text:s/></text:p>
          </table:table-cell>
          <table:table-cell office:value-type="float" office:value="28.787895700298002" table:style-name="ce22">
            <text:p><text:s/>28.8<text:s/></text:p>
          </table:table-cell>
          <table:table-cell table:style-name="ce22"/>
          <table:table-cell office:value-type="float" office:value="22.7390180878553" table:style-name="ce27">
            <text:p><text:s/>22.7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29" table:style-name="ce40">
            <text:p>29</text:p>
          </table:table-cell>
          <table:table-cell office:value-type="float" office:value="36.418663937359902" table:style-name="ce22">
            <text:p><text:s/>36.4<text:s/></text:p>
          </table:table-cell>
          <table:table-cell office:value-type="float" office:value="21.590963100381099" table:style-name="ce22">
            <text:p><text:s/>21.6<text:s/></text:p>
          </table:table-cell>
          <table:table-cell office:value-type="float" office:value="13.8095238095238" table:style-name="ce27">
            <text:p><text:s/>13.8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37" table:style-name="ce40">
            <text:p>37</text:p>
          </table:table-cell>
          <table:table-cell office:value-type="float" office:value="44.665761279613697" table:style-name="ce22">
            <text:p><text:s/>44.7<text:s/></text:p>
          </table:table-cell>
          <table:table-cell office:value-type="float" office:value="21.440492852352602" table:style-name="ce22">
            <text:p><text:s/>21.4<text:s/></text:p>
          </table:table-cell>
          <table:table-cell office:value-type="float" office:value="20.9039548022599" table:style-name="ce22">
            <text:p><text:s/>20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7" table:style-name="ce33">
            <text:p>7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1">
            <text:p>(1)</text:p>
          </table:table-cell>
          <table:table-cell office:value-type="float" office:value="1.8087855297158" table:style-name="ce36">
            <text:p><text:s/>1.8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7" table:style-name="ce33">
            <text:p>7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3.3333333333333002" table:style-name="ce36">
            <text:p><text:s/>3.3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3" table:style-name="ce33">
            <text:p>3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6949152542373001" table:style-name="ce31">
            <text:p><text:s/>1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8087855297158" table:style-name="ce36">
            <text:p><text:s/>1.8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3333333333333002" table:style-name="ce36">
            <text:p><text:s/>3.3<text:s/>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6949152542373001" table:style-name="ce31">
            <text:p><text:s/>1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3.1007751937984001" table:style-name="ce36">
            <text:p><text:s/>3.1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0.95238095238099996" table:style-name="ce36">
            <text:p><text:s/>1.0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6949152542373001" table:style-name="ce31">
            <text:p><text:s/>1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5839793281654" table:style-name="ce36">
            <text:p><text:s/>2.6<text:s/></text:p>
          </table:table-cell>
          <table:table-cell office:value-type="string" table:style-name="ce35">
            <text:p>C17</text:p>
          </table:table-cell>
          <table:table-cell office:value-type="string" table:style-name="ce34">
            <text:p>小腸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0.47619047619049998" table:style-name="ce36">
            <text:p><text:s/>0.5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6949152542373001" table:style-name="ce31">
            <text:p><text:s/>1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91-C95</text:p>
          </table:table-cell>
          <table:table-cell office:value-type="string" table:style-name="ce25">
            <text:p>白血病</text:p>
          </table:table-cell>
          <table:table-cell office:value-type="float" office:value="10" table:style-name="ce29">
            <text:p>10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8">
            <text:p/>
          </table:table-cell>
          <table:table-cell office:value-type="float" office:value="2.5839793281654" table:style-name="ce27">
            <text:p><text:s/>2.6<text:s/></text:p>
          </table:table-cell>
          <table:table-cell office:value-type="string" table:style-name="ce26">
            <text:p>C30-C31</text:p>
          </table:table-cell>
          <table:table-cell office:value-type="string" table:style-name="ce25">
            <text:p>鼻腔、中耳和副鼻竇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0.47619047619049998" table:style-name="ce27">
            <text:p><text:s/>0.5<text:s/></text:p>
          </table:table-cell>
          <table:table-cell office:value-type="string" table:style-name="ce26">
            <text:p>C91-C95</text:p>
          </table:table-cell>
          <table:table-cell office:value-type="string" table:style-name="ce25">
            <text:p>白血病</text:p>
          </table:table-cell>
          <table:table-cell office:value-type="float" office:value="3" table:style-name="ce24">
            <text:p>3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6949152542373001" table:style-name="ce22">
            <text:p><text:s/>1.7<text:s/></text:p>
          </table:table-cell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162,467人,男性 79,630人,女性 82,838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豐原區.$A$1:豐原區.$T$31" table:base-cell-address="豐原區.$A$1"/>
        </table:named-expressions>
      </table:table>
      <table:table table:name="東勢區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東勢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34" table:style-name="ce33">
            <text:p>134</text:p>
          </table:table-cell>
          <table:table-cell office:value-type="float" office:value="286.39822176626501" table:style-name="ce31">
            <text:p><text:s/>286.4<text:s/></text:p>
          </table:table-cell>
          <table:table-cell office:value-type="float" office:value="113.77796957931101" table:style-name="ce31">
            <text:p><text:s/>113.8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83" table:style-name="ce33">
            <text:p>83</text:p>
          </table:table-cell>
          <table:table-cell office:value-type="float" office:value="349.495757626797" table:style-name="ce31">
            <text:p><text:s/>349.5<text:s/></text:p>
          </table:table-cell>
          <table:table-cell office:value-type="float" office:value="154.08920262924599" table:style-name="ce31">
            <text:p><text:s/>154.1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51" table:style-name="ce33">
            <text:p>51</text:p>
          </table:table-cell>
          <table:table-cell office:value-type="float" office:value="221.358970463769" table:style-name="ce31">
            <text:p><text:s/>221.4<text:s/></text:p>
          </table:table-cell>
          <table:table-cell office:value-type="float" office:value="74.516127000400402" table:style-name="ce31">
            <text:p><text:s/>74.5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24" table:style-name="ce33">
            <text:p>24</text:p>
          </table:table-cell>
          <table:table-cell office:value-type="float" office:value="51.295203898435503" table:style-name="ce31">
            <text:p><text:s/>51.3<text:s/></text:p>
          </table:table-cell>
          <table:table-cell office:value-type="float" office:value="17.1133962570159" table:style-name="ce31">
            <text:p><text:s/>17.1<text:s/></text:p>
          </table:table-cell>
          <table:table-cell office:value-type="string" table:style-name="ce37">
            <text:p/>
          </table:table-cell>
          <table:table-cell office:value-type="float" office:value="17.910447761194" table:style-name="ce36">
            <text:p><text:s/>17.9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6" table:style-name="ce33">
            <text:p>1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9.277108433734899" table:style-name="ce36">
            <text:p><text:s/>19.3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9.6078431372549" table:style-name="ce31">
            <text:p><text:s/>19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2" table:style-name="ce33">
            <text:p>22</text:p>
          </table:table-cell>
          <table:table-cell office:value-type="float" office:value="47.0206035735659" table:style-name="ce31">
            <text:p><text:s/>47.0<text:s/></text:p>
          </table:table-cell>
          <table:table-cell office:value-type="float" office:value="17.1693580055293" table:style-name="ce31">
            <text:p><text:s/>17.2<text:s/></text:p>
          </table:table-cell>
          <table:table-cell office:value-type="string" table:style-name="ce31">
            <text:p/>
          </table:table-cell>
          <table:table-cell office:value-type="float" office:value="16.417910447761201" table:style-name="ce36">
            <text:p><text:s/>16.4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.867469879518101" table:style-name="ce36">
            <text:p><text:s/>16.9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3.7254901960784" table:style-name="ce31">
            <text:p><text:s/>13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1)</text:p>
          </table:table-cell>
          <table:table-cell office:value-type="float" office:value="5.2238805970149" table:style-name="ce36">
            <text:p><text:s/>5.2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3" table:style-name="ce33">
            <text:p>1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5.662650602409601" table:style-name="ce36">
            <text:p><text:s/>15.7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1.764705882352899" table:style-name="ce31">
            <text:p><text:s/>11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0.4477611940299" table:style-name="ce36">
            <text:p><text:s/>10.4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4.4578313253012" table:style-name="ce36">
            <text:p><text:s/>14.5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7.8431372549020004" table:style-name="ce31">
            <text:p><text:s/>7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3" table:style-name="ce33">
            <text:p>1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9.7014925373133991" table:style-name="ce36">
            <text:p><text:s/>9.7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7.2289156626505999" table:style-name="ce36">
            <text:p><text:s/>7.2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7.8431372549020004" table:style-name="ce31">
            <text:p><text:s/>7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4.4776119402985" table:style-name="ce36">
            <text:p><text:s/>4.5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8192771084336998" table:style-name="ce36">
            <text:p><text:s/>4.8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8823529411765003" table:style-name="ce31">
            <text:p><text:s/>5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2.9850746268656998" table:style-name="ce36">
            <text:p><text:s/>3.0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8192771084336998" table:style-name="ce36">
            <text:p><text:s/>4.8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8823529411765003" table:style-name="ce31">
            <text:p><text:s/>5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5.9701492537313001" table:style-name="ce36">
            <text:p><text:s/>6.0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6144578313253" table:style-name="ce36">
            <text:p><text:s/>3.6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9215686274510002" table:style-name="ce31">
            <text:p><text:s/>3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2.2388059701493002" table:style-name="ce36">
            <text:p><text:s/>2.2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4096385542169001" table:style-name="ce36">
            <text:p><text:s/>2.4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9215686274510002" table:style-name="ce31">
            <text:p><text:s/>3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4776119402985" table:style-name="ce36">
            <text:p><text:s/>4.5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4096385542169001" table:style-name="ce36">
            <text:p><text:s/>2.4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9607843137255001" table:style-name="ce31">
            <text:p><text:s/>2.0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27" table:style-name="ce40">
            <text:p>27</text:p>
          </table:table-cell>
          <table:table-cell office:value-type="float" office:value="57.707104385739903" table:style-name="ce22">
            <text:p><text:s/>57.7<text:s/></text:p>
          </table:table-cell>
          <table:table-cell office:value-type="float" office:value="23.910648043308701" table:style-name="ce22">
            <text:p><text:s/>23.9<text:s/></text:p>
          </table:table-cell>
          <table:table-cell table:style-name="ce22"/>
          <table:table-cell office:value-type="float" office:value="20.1492537313433" table:style-name="ce27">
            <text:p><text:s/>20.1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7" table:style-name="ce40">
            <text:p>7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8.4337349397590398" table:style-name="ce27">
            <text:p><text:s/>8.4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9" table:style-name="ce40">
            <text:p>9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7.647058823529399" table:style-name="ce22">
            <text:p><text:s/>17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4" table:style-name="ce33">
            <text:p>4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1">
            <text:p/>
          </table:table-cell>
          <table:table-cell office:value-type="float" office:value="2.9850746268656998" table:style-name="ce36">
            <text:p><text:s/>3.0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1" table:style-name="ce33">
            <text:p>1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2048192771084001" table:style-name="ce36">
            <text:p><text:s/>1.2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1" table:style-name="ce33">
            <text:p>1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9607843137255001" table:style-name="ce31">
            <text:p><text:s/>2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9850746268656998" table:style-name="ce36">
            <text:p><text:s/>3.0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2048192771084001" table:style-name="ce36">
            <text:p><text:s/>1.2<text:s/>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9607843137255001" table:style-name="ce31">
            <text:p><text:s/>2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2388059701493002" table:style-name="ce36">
            <text:p><text:s/>2.2<text:s/></text:p>
          </table:table-cell>
          <table:table-cell office:value-type="string" table:style-name="ce35">
            <text:p>C40-C41</text:p>
          </table:table-cell>
          <table:table-cell office:value-type="string" table:style-name="ce34">
            <text:p>骨和關節軟骨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2048192771084001" table:style-name="ce36">
            <text:p><text:s/>1.2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9607843137255001" table:style-name="ce31">
            <text:p><text:s/>2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0.74626865671639997" table:style-name="ce36">
            <text:p><text:s/>0.7<text:s/></text:p>
          </table:table-cell>
          <table:table-cell office:value-type="string" table:style-name="ce35">
            <text:p>C43-C44</text:p>
          </table:table-cell>
          <table:table-cell office:value-type="string" table:style-name="ce34">
            <text:p>黑色素瘤和其他皮膚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2048192771084001" table:style-name="ce36">
            <text:p><text:s/>1.2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9607843137255001" table:style-name="ce31">
            <text:p><text:s/>2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11</text:p>
          </table:table-cell>
          <table:table-cell office:value-type="string" table:style-name="ce25">
            <text:p>鼻咽癌</text:p>
          </table:table-cell>
          <table:table-cell office:value-type="float" office:value="2" table:style-name="ce29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8">
            <text:p/>
          </table:table-cell>
          <table:table-cell office:value-type="float" office:value="1.4925373134327999" table:style-name="ce27">
            <text:p><text:s/>1.5<text:s/></text:p>
          </table:table-cell>
          <table:table-cell office:value-type="string" table:style-name="ce26">
            <text:p>C45-C49</text:p>
          </table:table-cell>
          <table:table-cell office:value-type="string" table:style-name="ce25">
            <text:p>間皮和軟組織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2048192771084001" table:style-name="ce27">
            <text:p><text:s/>1.2<text:s/></text:p>
          </table:table-cell>
          <table:table-cell office:value-type="string" table:style-name="ce26">
            <text:p>C91-C95</text:p>
          </table:table-cell>
          <table:table-cell office:value-type="string" table:style-name="ce25">
            <text:p>白血病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9607843137255001" table:style-name="ce22">
            <text:p><text:s/>2.0<text:s/></text:p>
          </table:table-cell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46,788人,男性 23,749人,女性 23,040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東勢區.$A$1:東勢區.$T$31" table:base-cell-address="東勢區.$A$1"/>
        </table:named-expressions>
      </table:table>
      <table:table table:name="大甲區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大甲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202" table:style-name="ce33">
            <text:p>202</text:p>
          </table:table-cell>
          <table:table-cell office:value-type="float" office:value="274.244131582877" table:style-name="ce31">
            <text:p><text:s/>274.2<text:s/></text:p>
          </table:table-cell>
          <table:table-cell office:value-type="float" office:value="138.417272245932" table:style-name="ce31">
            <text:p><text:s/>138.4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16" table:style-name="ce33">
            <text:p>116</text:p>
          </table:table-cell>
          <table:table-cell office:value-type="float" office:value="314.98628723490901" table:style-name="ce31">
            <text:p><text:s/>315.0<text:s/></text:p>
          </table:table-cell>
          <table:table-cell office:value-type="float" office:value="170.66141190487099" table:style-name="ce31">
            <text:p><text:s/>170.7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86" table:style-name="ce33">
            <text:p>86</text:p>
          </table:table-cell>
          <table:table-cell office:value-type="float" office:value="233.50529459679601" table:style-name="ce31">
            <text:p><text:s/>233.5<text:s/></text:p>
          </table:table-cell>
          <table:table-cell office:value-type="float" office:value="111.10524120754199" table:style-name="ce31">
            <text:p><text:s/>111.1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39" table:style-name="ce33">
            <text:p>39</text:p>
          </table:table-cell>
          <table:table-cell office:value-type="float" office:value="52.948124414515902" table:style-name="ce31">
            <text:p><text:s/>52.9<text:s/></text:p>
          </table:table-cell>
          <table:table-cell office:value-type="float" office:value="26.990254903997801" table:style-name="ce31">
            <text:p><text:s/>27.0<text:s/></text:p>
          </table:table-cell>
          <table:table-cell office:value-type="string" table:style-name="ce31">
            <text:p/>
          </table:table-cell>
          <table:table-cell office:value-type="float" office:value="19.306930693069301" table:style-name="ce36">
            <text:p><text:s/>19.3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21" table:style-name="ce33">
            <text:p>21</text:p>
          </table:table-cell>
          <table:table-cell office:value-type="float" office:value="57.023379585630103" table:style-name="ce31">
            <text:p><text:s/>57.0<text:s/></text:p>
          </table:table-cell>
          <table:table-cell office:value-type="float" office:value="32.052572248047802" table:style-name="ce31">
            <text:p><text:s/>32.1<text:s/></text:p>
          </table:table-cell>
          <table:table-cell office:value-type="float" office:value="18.1034482758621" table:style-name="ce36">
            <text:p><text:s/>18.1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8" table:style-name="ce33">
            <text:p>1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0.930232558139501" table:style-name="ce31">
            <text:p><text:s/>20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34" table:style-name="ce33">
            <text:p>34</text:p>
          </table:table-cell>
          <table:table-cell office:value-type="float" office:value="46.159903335731798" table:style-name="ce31">
            <text:p><text:s/>46.2<text:s/></text:p>
          </table:table-cell>
          <table:table-cell office:value-type="float" office:value="23.831520278384801" table:style-name="ce31">
            <text:p><text:s/>23.8<text:s/></text:p>
          </table:table-cell>
          <table:table-cell office:value-type="string" table:style-name="ce37">
            <text:p/>
          </table:table-cell>
          <table:table-cell office:value-type="float" office:value="16.8316831683168" table:style-name="ce36">
            <text:p><text:s/>16.8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9" table:style-name="ce33">
            <text:p>1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.379310344827601" table:style-name="ce36">
            <text:p><text:s/>16.4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5" table:style-name="ce33">
            <text:p>1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7.441860465116299" table:style-name="ce31">
            <text:p><text:s/>17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31" table:style-name="ce33">
            <text:p>31</text:p>
          </table:table-cell>
          <table:table-cell office:value-type="float" office:value="42.086970688461399" table:style-name="ce31">
            <text:p><text:s/>42.1<text:s/></text:p>
          </table:table-cell>
          <table:table-cell office:value-type="float" office:value="19.321778902239299" table:style-name="ce31">
            <text:p><text:s/>19.3<text:s/></text:p>
          </table:table-cell>
          <table:table-cell office:value-type="string" table:style-name="ce31">
            <text:p/>
          </table:table-cell>
          <table:table-cell office:value-type="float" office:value="15.3465346534653" table:style-name="ce36">
            <text:p><text:s/>15.3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7" table:style-name="ce33">
            <text:p>1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4.6551724137931" table:style-name="ce36">
            <text:p><text:s/>14.7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.2790697674419" table:style-name="ce31">
            <text:p><text:s/>16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5.4455445544553998" table:style-name="ce36">
            <text:p><text:s/>5.4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.3448275862069" table:style-name="ce36">
            <text:p><text:s/>10.3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2.790697674418601" table:style-name="ce31">
            <text:p><text:s/>12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5.4455445544553998" table:style-name="ce36">
            <text:p><text:s/>5.4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9.4827586206896992" table:style-name="ce36">
            <text:p><text:s/>9.5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1395348837209003" table:style-name="ce31">
            <text:p><text:s/>8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6.9306930693069004" table:style-name="ce36">
            <text:p><text:s/>6.9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0344827586207002" table:style-name="ce36">
            <text:p><text:s/>6.0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6511627906977004" table:style-name="ce31">
            <text:p><text:s/>4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9504950495050002" table:style-name="ce36">
            <text:p><text:s/>5.0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1724137931034004" table:style-name="ce36">
            <text:p><text:s/>5.2<text:s/></text:p>
          </table:table-cell>
          <table:table-cell office:value-type="string" table:style-name="ce35">
            <text:p>C43-C44</text:p>
          </table:table-cell>
          <table:table-cell office:value-type="string" table:style-name="ce34">
            <text:p>黑色素瘤和其他皮膚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4883720930233002" table:style-name="ce31">
            <text:p><text:s/>3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9801980198019999" table:style-name="ce36">
            <text:p><text:s/>2.0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5862068965517002" table:style-name="ce36">
            <text:p><text:s/>2.6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3255813953488" table:style-name="ce31">
            <text:p><text:s/>2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3.4653465346535" table:style-name="ce36">
            <text:p><text:s/>3.5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5862068965517002" table:style-name="ce36">
            <text:p><text:s/>2.6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3255813953488" table:style-name="ce31">
            <text:p><text:s/>2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970297029703" table:style-name="ce36">
            <text:p><text:s/>3.0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5862068965517002" table:style-name="ce36">
            <text:p><text:s/>2.6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1627906976744" table:style-name="ce31">
            <text:p><text:s/>1.2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35" table:style-name="ce40">
            <text:p>35</text:p>
          </table:table-cell>
          <table:table-cell office:value-type="float" office:value="47.517547551488697" table:style-name="ce22">
            <text:p><text:s/>47.5<text:s/></text:p>
          </table:table-cell>
          <table:table-cell office:value-type="float" office:value="22.8006452041069" table:style-name="ce22">
            <text:p><text:s/>22.8<text:s/></text:p>
          </table:table-cell>
          <table:table-cell table:style-name="ce22"/>
          <table:table-cell office:value-type="float" office:value="17.326732673267301" table:style-name="ce27">
            <text:p><text:s/>17.3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4" table:style-name="ce40">
            <text:p>14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2.0689655172414" table:style-name="ce27">
            <text:p><text:s/>12.1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9" table:style-name="ce40">
            <text:p>9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0.4651162790698" table:style-name="ce22">
            <text:p><text:s/>10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4" table:style-name="ce33">
            <text:p>4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/>
          </table:table-cell>
          <table:table-cell office:value-type="float" office:value="1.9801980198019999" table:style-name="ce36">
            <text:p><text:s/>2.0<text:s/></text:p>
          </table:table-cell>
          <table:table-cell office:value-type="string" table:style-name="ce35">
            <text:p>C32</text:p>
          </table:table-cell>
          <table:table-cell office:value-type="string" table:style-name="ce34">
            <text:p>喉癌</text:p>
          </table:table-cell>
          <table:table-cell office:value-type="float" office:value="2" table:style-name="ce33">
            <text:p>2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7241379310345" table:style-name="ce36">
            <text:p><text:s/>1.7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1" table:style-name="ce33">
            <text:p>1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1627906976744" table:style-name="ce31">
            <text:p><text:s/>1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43-C44</text:p>
          </table:table-cell>
          <table:table-cell office:value-type="string" table:style-name="ce34">
            <text:p>黑色素瘤和其他皮膚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.9801980198019999" table:style-name="ce36">
            <text:p><text:s/>2.0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7241379310345" table:style-name="ce36">
            <text:p><text:s/>1.7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1627906976744" table:style-name="ce31">
            <text:p><text:s/>1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.9801980198019999" table:style-name="ce36">
            <text:p><text:s/>2.0<text:s/></text:p>
          </table:table-cell>
          <table:table-cell office:value-type="string" table:style-name="ce35">
            <text:p>C30-C31</text:p>
          </table:table-cell>
          <table:table-cell office:value-type="string" table:style-name="ce34">
            <text:p>鼻腔、中耳和副鼻竇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0.86206896551720003" table:style-name="ce36">
            <text:p><text:s/>0.9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1627906976744" table:style-name="ce31">
            <text:p><text:s/>1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1)</text:p>
          </table:table-cell>
          <table:table-cell office:value-type="float" office:value="0.99009900990099997" table:style-name="ce36">
            <text:p><text:s/>1.0<text:s/></text:p>
          </table:table-cell>
          <table:table-cell office:value-type="string" table:style-name="ce35">
            <text:p>C38</text:p>
          </table:table-cell>
          <table:table-cell office:value-type="string" table:style-name="ce34">
            <text:p>心臟、縱隔和胸(肋)膜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0.86206896551720003" table:style-name="ce36">
            <text:p><text:s/>0.9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1627906976744" table:style-name="ce31">
            <text:p><text:s/>1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91-C95</text:p>
          </table:table-cell>
          <table:table-cell office:value-type="string" table:style-name="ce25">
            <text:p>白血病</text:p>
          </table:table-cell>
          <table:table-cell office:value-type="float" office:value="3" table:style-name="ce29">
            <text:p>3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2">
            <text:p/>
          </table:table-cell>
          <table:table-cell office:value-type="float" office:value="1.4851485148515" table:style-name="ce27">
            <text:p><text:s/>1.5<text:s/></text:p>
          </table:table-cell>
          <table:table-cell office:value-type="string" table:style-name="ce26">
            <text:p>C40-C41</text:p>
          </table:table-cell>
          <table:table-cell office:value-type="string" table:style-name="ce25">
            <text:p>骨和關節軟骨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0.86206896551720003" table:style-name="ce27">
            <text:p><text:s/>0.9<text:s/></text:p>
          </table:table-cell>
          <table:table-cell table:style-name="ce26"/>
          <table:table-cell table:style-name="ce25"/>
          <table:table-cell table:style-name="ce24"/>
          <table:table-cell table:number-columns-repeated="3" table:style-name="ce22"/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73,657人,男性 36,827人,女性 36,830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大甲區.$A$1:大甲區.$T$31" table:base-cell-address="大甲區.$A$1"/>
        </table:named-expressions>
      </table:table>
      <table:table table:name="清水區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清水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214" table:style-name="ce33">
            <text:p>214</text:p>
          </table:table-cell>
          <table:table-cell office:value-type="float" office:value="236.280024952937" table:style-name="ce31">
            <text:p><text:s/>236.3<text:s/></text:p>
          </table:table-cell>
          <table:table-cell office:value-type="float" office:value="122.315864489793" table:style-name="ce31">
            <text:p><text:s/>122.3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37" table:style-name="ce33">
            <text:p>137</text:p>
          </table:table-cell>
          <table:table-cell office:value-type="float" office:value="297.26709557028602" table:style-name="ce31">
            <text:p><text:s/>297.3<text:s/></text:p>
          </table:table-cell>
          <table:table-cell office:value-type="float" office:value="164.23818816319499" table:style-name="ce31">
            <text:p><text:s/>164.2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77" table:style-name="ce33">
            <text:p>77</text:p>
          </table:table-cell>
          <table:table-cell office:value-type="float" office:value="173.09594460929799" table:style-name="ce31">
            <text:p><text:s/>173.1<text:s/></text:p>
          </table:table-cell>
          <table:table-cell office:value-type="float" office:value="83.466106314844694" table:style-name="ce31">
            <text:p><text:s/>83.5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44" table:style-name="ce33">
            <text:p>44</text:p>
          </table:table-cell>
          <table:table-cell office:value-type="float" office:value="48.580939709949703" table:style-name="ce31">
            <text:p><text:s/>48.6<text:s/></text:p>
          </table:table-cell>
          <table:table-cell office:value-type="float" office:value="23.664006950811601" table:style-name="ce31">
            <text:p><text:s/>23.7<text:s/></text:p>
          </table:table-cell>
          <table:table-cell office:value-type="string" table:style-name="ce31">
            <text:p/>
          </table:table-cell>
          <table:table-cell office:value-type="float" office:value="20.5607476635514" table:style-name="ce36">
            <text:p><text:s/>20.6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31" table:style-name="ce33">
            <text:p>31</text:p>
          </table:table-cell>
          <table:table-cell office:value-type="float" office:value="67.264817245831196" table:style-name="ce31">
            <text:p><text:s/>67.3<text:s/></text:p>
          </table:table-cell>
          <table:table-cell office:value-type="float" office:value="35.500155782526399" table:style-name="ce31">
            <text:p><text:s/>35.5<text:s/></text:p>
          </table:table-cell>
          <table:table-cell office:value-type="float" office:value="22.6277372262774" table:style-name="ce36">
            <text:p><text:s/>22.6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6" table:style-name="ce33">
            <text:p>1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0.7792207792208" table:style-name="ce31">
            <text:p><text:s/>20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9" table:style-name="ce33">
            <text:p>29</text:p>
          </table:table-cell>
          <table:table-cell office:value-type="float" office:value="32.019255717921403" table:style-name="ce31">
            <text:p><text:s/>32.0<text:s/></text:p>
          </table:table-cell>
          <table:table-cell office:value-type="float" office:value="15.8397446621612" table:style-name="ce31">
            <text:p><text:s/>15.8<text:s/></text:p>
          </table:table-cell>
          <table:table-cell office:value-type="string" table:style-name="ce31">
            <text:p/>
          </table:table-cell>
          <table:table-cell office:value-type="float" office:value="13.5514018691589" table:style-name="ce36">
            <text:p><text:s/>13.6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3" table:style-name="ce33">
            <text:p>23</text:p>
          </table:table-cell>
          <table:table-cell office:value-type="float" office:value="49.906154730777999" table:style-name="ce31">
            <text:p><text:s/>49.9<text:s/></text:p>
          </table:table-cell>
          <table:table-cell office:value-type="float" office:value="31.298403793650198" table:style-name="ce31">
            <text:p><text:s/>31.3<text:s/></text:p>
          </table:table-cell>
          <table:table-cell office:value-type="float" office:value="16.788321167883201" table:style-name="ce36">
            <text:p><text:s/>16.8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3" table:style-name="ce33">
            <text:p>1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.883116883116902" table:style-name="ce31">
            <text:p><text:s/>16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28" table:style-name="ce33">
            <text:p>28</text:p>
          </table:table-cell>
          <table:table-cell office:value-type="float" office:value="30.9151434517862" table:style-name="ce31">
            <text:p><text:s/>30.9<text:s/></text:p>
          </table:table-cell>
          <table:table-cell office:value-type="float" office:value="15.345908654727801" table:style-name="ce31">
            <text:p><text:s/>15.3<text:s/></text:p>
          </table:table-cell>
          <table:table-cell office:value-type="string" table:style-name="ce37">
            <text:p/>
          </table:table-cell>
          <table:table-cell office:value-type="float" office:value="13.0841121495327" table:style-name="ce36">
            <text:p><text:s/>13.1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0" table:style-name="ce33">
            <text:p>20</text:p>
          </table:table-cell>
          <table:table-cell office:value-type="float" office:value="43.396656287633" table:style-name="ce31">
            <text:p><text:s/>43.4<text:s/></text:p>
          </table:table-cell>
          <table:table-cell office:value-type="float" office:value="23.761095462009401" table:style-name="ce31">
            <text:p><text:s/>23.8<text:s/></text:p>
          </table:table-cell>
          <table:table-cell office:value-type="float" office:value="14.5985401459854" table:style-name="ce36">
            <text:p><text:s/>14.6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1.6883116883117" table:style-name="ce31">
            <text:p><text:s/>11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3" table:style-name="ce33">
            <text:p>23</text:p>
          </table:table-cell>
          <table:table-cell office:value-type="float" office:value="25.394582121110101" table:style-name="ce31">
            <text:p><text:s/>25.4<text:s/></text:p>
          </table:table-cell>
          <table:table-cell office:value-type="float" office:value="15.718443389911601" table:style-name="ce31">
            <text:p><text:s/>15.7<text:s/></text:p>
          </table:table-cell>
          <table:table-cell office:value-type="string" table:style-name="ce37">
            <text:p/>
          </table:table-cell>
          <table:table-cell office:value-type="float" office:value="10.747663551401899" table:style-name="ce36">
            <text:p><text:s/>10.7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7591240875912" table:style-name="ce36">
            <text:p><text:s/>8.8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.3896103896104" table:style-name="ce31">
            <text:p><text:s/>10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3.7383177570093" table:style-name="ce36">
            <text:p><text:s/>3.7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5693430656934" table:style-name="ce36">
            <text:p><text:s/>6.6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1948051948052001" table:style-name="ce31">
            <text:p><text:s/>5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2)</text:p>
          </table:table-cell>
          <table:table-cell office:value-type="float" office:value="3.7383177570093" table:style-name="ce36">
            <text:p><text:s/>3.7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8394160583941996" table:style-name="ce36">
            <text:p><text:s/>5.8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8961038961039001" table:style-name="ce31">
            <text:p><text:s/>3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6728971962617001" table:style-name="ce36">
            <text:p><text:s/>4.7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3795620437956" table:style-name="ce36">
            <text:p><text:s/>4.4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8961038961039001" table:style-name="ce31">
            <text:p><text:s/>3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4.2056074766354996" table:style-name="ce36">
            <text:p><text:s/>4.2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6496350364964001" table:style-name="ce36">
            <text:p><text:s/>3.6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8961038961039001" table:style-name="ce31">
            <text:p><text:s/>3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3.7383177570093" table:style-name="ce36">
            <text:p><text:s/>3.7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6496350364964001" table:style-name="ce36">
            <text:p><text:s/>3.6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8961038961039001" table:style-name="ce31">
            <text:p><text:s/>3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4018691588784999" table:style-name="ce36">
            <text:p><text:s/>1.4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1897810218978" table:style-name="ce36">
            <text:p><text:s/>2.2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5974025974026" table:style-name="ce31">
            <text:p><text:s/>2.6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44" table:style-name="ce40">
            <text:p>44</text:p>
          </table:table-cell>
          <table:table-cell office:value-type="float" office:value="48.580939709949703" table:style-name="ce22">
            <text:p><text:s/>48.6<text:s/></text:p>
          </table:table-cell>
          <table:table-cell office:value-type="float" office:value="25.808025651071102" table:style-name="ce22">
            <text:p><text:s/>25.8<text:s/></text:p>
          </table:table-cell>
          <table:table-cell table:style-name="ce22"/>
          <table:table-cell office:value-type="float" office:value="20.5607476635514" table:style-name="ce27">
            <text:p><text:s/>20.6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5" table:style-name="ce40">
            <text:p>15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0.9489051094891" table:style-name="ce27">
            <text:p><text:s/>10.9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3" table:style-name="ce40">
            <text:p>13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6.883116883116902" table:style-name="ce22">
            <text:p><text:s/>16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5" table:style-name="ce33">
            <text:p>5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/>
          </table:table-cell>
          <table:table-cell office:value-type="float" office:value="2.3364485981307999" table:style-name="ce36">
            <text:p><text:s/>2.3<text:s/></text:p>
          </table:table-cell>
          <table:table-cell office:value-type="string" table:style-name="ce35">
            <text:p>C17</text:p>
          </table:table-cell>
          <table:table-cell office:value-type="string" table:style-name="ce34">
            <text:p>小腸癌</text:p>
          </table:table-cell>
          <table:table-cell office:value-type="float" office:value="2" table:style-name="ce33">
            <text:p>2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4598540145984999" table:style-name="ce36">
            <text:p><text:s/>1.5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1" table:style-name="ce33">
            <text:p>1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2987012987013" table:style-name="ce31">
            <text:p><text:s/>1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3364485981307999" table:style-name="ce36">
            <text:p><text:s/>2.3<text:s/></text:p>
          </table:table-cell>
          <table:table-cell office:value-type="string" table:style-name="ce35">
            <text:p>C32</text:p>
          </table:table-cell>
          <table:table-cell office:value-type="string" table:style-name="ce34">
            <text:p>喉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0.72992700729930005" table:style-name="ce36">
            <text:p><text:s/>0.7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2987012987013" table:style-name="ce31">
            <text:p><text:s/>1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.8691588785047" table:style-name="ce36">
            <text:p><text:s/>1.9<text:s/></text:p>
          </table:table-cell>
          <table:table-cell office:value-type="string" table:style-name="ce35">
            <text:p>C38</text:p>
          </table:table-cell>
          <table:table-cell office:value-type="string" table:style-name="ce34">
            <text:p>心臟、縱隔和胸(肋)膜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0.72992700729930005" table:style-name="ce36">
            <text:p><text:s/>0.7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2987012987013" table:style-name="ce31">
            <text:p><text:s/>1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.8691588785047" table:style-name="ce36">
            <text:p><text:s/>1.9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0.72992700729930005" table:style-name="ce36">
            <text:p><text:s/>0.7<text:s/></text:p>
          </table:table-cell>
          <table:table-cell office:value-type="string" table:style-name="ce35">
            <text:p>C38</text:p>
          </table:table-cell>
          <table:table-cell office:value-type="string" table:style-name="ce34">
            <text:p>心臟、縱隔和胸(肋)膜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2987012987013" table:style-name="ce31">
            <text:p><text:s/>1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91-C95</text:p>
          </table:table-cell>
          <table:table-cell office:value-type="string" table:style-name="ce25">
            <text:p>白血病</text:p>
          </table:table-cell>
          <table:table-cell office:value-type="float" office:value="3" table:style-name="ce29">
            <text:p>3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2">
            <text:p/>
          </table:table-cell>
          <table:table-cell office:value-type="float" office:value="1.4018691588784999" table:style-name="ce27">
            <text:p><text:s/>1.4<text:s/></text:p>
          </table:table-cell>
          <table:table-cell office:value-type="string" table:style-name="ce26">
            <text:p>C64</text:p>
          </table:table-cell>
          <table:table-cell office:value-type="string" table:style-name="ce25">
            <text:p>腎臟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0.72992700729930005" table:style-name="ce27">
            <text:p><text:s/>0.7<text:s/></text:p>
          </table:table-cell>
          <table:table-cell office:value-type="string" table:style-name="ce26">
            <text:p>C43-C44</text:p>
          </table:table-cell>
          <table:table-cell office:value-type="string" table:style-name="ce25">
            <text:p>黑色素瘤和其他皮膚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2987012987013" table:style-name="ce22">
            <text:p><text:s/>1.3<text:s/></text:p>
          </table:table-cell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90,571人,男性 46,087人,女性 44,484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清水區.$A$1:清水區.$T$31" table:base-cell-address="清水區.$A$1"/>
        </table:named-expressions>
      </table:table>
      <table:table table:name="沙鹿區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沙鹿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79" table:style-name="ce33">
            <text:p>179</text:p>
          </table:table-cell>
          <table:table-cell office:value-type="float" office:value="177.60491340520201" table:style-name="ce31">
            <text:p><text:s/>177.6<text:s/></text:p>
          </table:table-cell>
          <table:table-cell office:value-type="float" office:value="108.476865062234" table:style-name="ce31">
            <text:p><text:s/>108.5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98" table:style-name="ce33">
            <text:p>98</text:p>
          </table:table-cell>
          <table:table-cell office:value-type="float" office:value="194.56218544952799" table:style-name="ce31">
            <text:p><text:s/>194.6<text:s/></text:p>
          </table:table-cell>
          <table:table-cell office:value-type="float" office:value="132.12870428039199" table:style-name="ce31">
            <text:p><text:s/>132.1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81" table:style-name="ce33">
            <text:p>81</text:p>
          </table:table-cell>
          <table:table-cell office:value-type="float" office:value="160.66328149793699" table:style-name="ce31">
            <text:p><text:s/>160.7<text:s/></text:p>
          </table:table-cell>
          <table:table-cell office:value-type="float" office:value="88.597239764196402" table:style-name="ce31">
            <text:p><text:s/>88.6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30" table:style-name="ce33">
            <text:p>30</text:p>
          </table:table-cell>
          <table:table-cell office:value-type="float" office:value="29.766186604223801" table:style-name="ce31">
            <text:p><text:s/>29.8<text:s/></text:p>
          </table:table-cell>
          <table:table-cell office:value-type="float" office:value="18.485786142927399" table:style-name="ce31">
            <text:p><text:s/>18.5<text:s/></text:p>
          </table:table-cell>
          <table:table-cell office:value-type="string" table:style-name="ce37">
            <text:p/>
          </table:table-cell>
          <table:table-cell office:value-type="float" office:value="16.759776536312799" table:style-name="ce36">
            <text:p><text:s/>16.8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6" table:style-name="ce33">
            <text:p>1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.326530612244898" table:style-name="ce36">
            <text:p><text:s/>16.3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7.283950617283999" table:style-name="ce31">
            <text:p><text:s/>17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1)</text:p>
          </table:table-cell>
          <table:table-cell office:value-type="float" office:value="7.8212290502792996" table:style-name="ce36">
            <text:p><text:s/>7.8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4.285714285714301" table:style-name="ce36">
            <text:p><text:s/>14.3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7.283950617283999" table:style-name="ce31">
            <text:p><text:s/>17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4" table:style-name="ce33">
            <text:p>24</text:p>
          </table:table-cell>
          <table:table-cell office:value-type="float" office:value="23.812949283379101" table:style-name="ce31">
            <text:p><text:s/>23.8<text:s/></text:p>
          </table:table-cell>
          <table:table-cell office:value-type="float" office:value="14.8218399773318" table:style-name="ce31">
            <text:p><text:s/>14.8<text:s/></text:p>
          </table:table-cell>
          <table:table-cell office:value-type="string" table:style-name="ce37">
            <text:p/>
          </table:table-cell>
          <table:table-cell office:value-type="float" office:value="13.407821229050301" table:style-name="ce36">
            <text:p><text:s/>13.4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1.2244897959184" table:style-name="ce36">
            <text:p><text:s/>11.2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2.3456790123457" table:style-name="ce31">
            <text:p><text:s/>12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8" table:style-name="ce33">
            <text:p>1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0.055865921787699" table:style-name="ce36">
            <text:p><text:s/>10.1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1.2244897959184" table:style-name="ce36">
            <text:p><text:s/>11.2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6419753086419995" table:style-name="ce31">
            <text:p><text:s/>8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7.8212290502792996" table:style-name="ce36">
            <text:p><text:s/>7.8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9.1836734693878004" table:style-name="ce36">
            <text:p><text:s/>9.2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6419753086419995" table:style-name="ce31">
            <text:p><text:s/>8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6.1452513966479998" table:style-name="ce36">
            <text:p><text:s/>6.1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1632653061223994" table:style-name="ce36">
            <text:p><text:s/>8.2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1728395061728003" table:style-name="ce31">
            <text:p><text:s/>6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6.1452513966479998" table:style-name="ce36">
            <text:p><text:s/>6.1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0816326530611997" table:style-name="ce36">
            <text:p><text:s/>4.1<text:s/>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9382716049382998" table:style-name="ce31">
            <text:p><text:s/>4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2.2346368715084002" table:style-name="ce36">
            <text:p><text:s/>2.2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0816326530611997" table:style-name="ce36">
            <text:p><text:s/>4.1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7037037037037002" table:style-name="ce31">
            <text:p><text:s/>3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4692737430168004" table:style-name="ce36">
            <text:p><text:s/>4.5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0612244897959" table:style-name="ce36">
            <text:p><text:s/>3.1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4691358024691001" table:style-name="ce31">
            <text:p><text:s/>2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1)</text:p>
          </table:table-cell>
          <table:table-cell office:value-type="float" office:value="2.2346368715084002" table:style-name="ce36">
            <text:p><text:s/>2.2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0612244897959" table:style-name="ce36">
            <text:p><text:s/>3.1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4691358024691001" table:style-name="ce31">
            <text:p><text:s/>2.5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41" table:style-name="ce40">
            <text:p>41</text:p>
          </table:table-cell>
          <table:table-cell office:value-type="float" office:value="40.680455025772602" table:style-name="ce22">
            <text:p><text:s/>40.7<text:s/></text:p>
          </table:table-cell>
          <table:table-cell office:value-type="float" office:value="24.548487580851098" table:style-name="ce22">
            <text:p><text:s/>24.5<text:s/></text:p>
          </table:table-cell>
          <table:table-cell table:style-name="ce22"/>
          <table:table-cell office:value-type="float" office:value="22.905027932960898" table:style-name="ce27">
            <text:p><text:s/>22.9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5" table:style-name="ce40">
            <text:p>15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5.3061224489796" table:style-name="ce27">
            <text:p><text:s/>15.3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3" table:style-name="ce40">
            <text:p>13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6.049382716049401" table:style-name="ce22">
            <text:p><text:s/>16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4" table:style-name="ce33">
            <text:p>4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/>
          </table:table-cell>
          <table:table-cell office:value-type="float" office:value="2.2346368715084002" table:style-name="ce36">
            <text:p><text:s/>2.2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2" table:style-name="ce33">
            <text:p>2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0408163265305999" table:style-name="ce36">
            <text:p><text:s/>2.0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1" table:style-name="ce33">
            <text:p>1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2345679012346" table:style-name="ce31">
            <text:p><text:s/>1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2.2346368715084002" table:style-name="ce36">
            <text:p><text:s/>2.2<text:s/></text:p>
          </table:table-cell>
          <table:table-cell office:value-type="string" table:style-name="ce35">
            <text:p>C32</text:p>
          </table:table-cell>
          <table:table-cell office:value-type="string" table:style-name="ce34">
            <text:p>喉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0408163265305999" table:style-name="ce36">
            <text:p><text:s/>2.0<text:s/></text:p>
          </table:table-cell>
          <table:table-cell office:value-type="string" table:style-name="ce35">
            <text:p>C43-C44</text:p>
          </table:table-cell>
          <table:table-cell office:value-type="string" table:style-name="ce34">
            <text:p>黑色素瘤和其他皮膚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2345679012346" table:style-name="ce31">
            <text:p><text:s/>1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1173184357542001" table:style-name="ce36">
            <text:p><text:s/>1.1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0408163265305999" table:style-name="ce36">
            <text:p><text:s/>2.0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2345679012346" table:style-name="ce31">
            <text:p><text:s/>1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1173184357542001" table:style-name="ce36">
            <text:p><text:s/>1.1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0408163265305999" table:style-name="ce36">
            <text:p><text:s/>2.0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2345679012346" table:style-name="ce31">
            <text:p><text:s/>1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67</text:p>
          </table:table-cell>
          <table:table-cell office:value-type="string" table:style-name="ce25">
            <text:p>膀胱癌</text:p>
          </table:table-cell>
          <table:table-cell office:value-type="float" office:value="3" table:style-name="ce29">
            <text:p>3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8">
            <text:p/>
          </table:table-cell>
          <table:table-cell office:value-type="float" office:value="1.6759776536313" table:style-name="ce27">
            <text:p><text:s/>1.7<text:s/></text:p>
          </table:table-cell>
          <table:table-cell office:value-type="string" table:style-name="ce26">
            <text:p>C30-C31</text:p>
          </table:table-cell>
          <table:table-cell office:value-type="string" table:style-name="ce25">
            <text:p>鼻腔、中耳和副鼻竇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0204081632652999" table:style-name="ce27">
            <text:p><text:s/>1.0<text:s/></text:p>
          </table:table-cell>
          <table:table-cell table:style-name="ce26"/>
          <table:table-cell table:style-name="ce25"/>
          <table:table-cell table:style-name="ce24"/>
          <table:table-cell table:number-columns-repeated="3" table:style-name="ce22"/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100,786人,男性 50,370人,女性 50,416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沙鹿區.$A$1:沙鹿區.$T$31" table:base-cell-address="沙鹿區.$A$1"/>
        </table:named-expressions>
      </table:table>
      <table:table table:name="梧棲區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梧棲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28" table:style-name="ce33">
            <text:p>128</text:p>
          </table:table-cell>
          <table:table-cell office:value-type="float" office:value="199.39868833050301" table:style-name="ce31">
            <text:p><text:s/>199.4<text:s/></text:p>
          </table:table-cell>
          <table:table-cell office:value-type="float" office:value="118.94608233400299" table:style-name="ce31">
            <text:p><text:s/>118.9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74" table:style-name="ce33">
            <text:p>74</text:p>
          </table:table-cell>
          <table:table-cell office:value-type="float" office:value="231.47424067065" table:style-name="ce31">
            <text:p><text:s/>231.5<text:s/></text:p>
          </table:table-cell>
          <table:table-cell office:value-type="float" office:value="148.13126353086" table:style-name="ce31">
            <text:p><text:s/>148.1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54" table:style-name="ce33">
            <text:p>54</text:p>
          </table:table-cell>
          <table:table-cell office:value-type="float" office:value="167.57696127110199" table:style-name="ce31">
            <text:p><text:s/>167.6<text:s/></text:p>
          </table:table-cell>
          <table:table-cell office:value-type="float" office:value="92.652874969471796" table:style-name="ce31">
            <text:p><text:s/>92.7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27" table:style-name="ce33">
            <text:p>27</text:p>
          </table:table-cell>
          <table:table-cell office:value-type="float" office:value="42.060660819715501" table:style-name="ce31">
            <text:p><text:s/>42.1<text:s/></text:p>
          </table:table-cell>
          <table:table-cell office:value-type="float" office:value="24.232905129918301" table:style-name="ce31">
            <text:p><text:s/>24.2<text:s/></text:p>
          </table:table-cell>
          <table:table-cell office:value-type="string" table:style-name="ce31">
            <text:p/>
          </table:table-cell>
          <table:table-cell office:value-type="float" office:value="21.09375" table:style-name="ce36">
            <text:p><text:s/>21.1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8" table:style-name="ce33">
            <text:p>1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4.324324324324301" table:style-name="ce36">
            <text:p><text:s/>24.3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8.518518518518501" table:style-name="ce31">
            <text:p><text:s/>18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24" table:style-name="ce33">
            <text:p>24</text:p>
          </table:table-cell>
          <table:table-cell office:value-type="float" office:value="37.387254061969401" table:style-name="ce31">
            <text:p><text:s/>37.4<text:s/></text:p>
          </table:table-cell>
          <table:table-cell office:value-type="float" office:value="23.0823720023314" table:style-name="ce31">
            <text:p><text:s/>23.1<text:s/></text:p>
          </table:table-cell>
          <table:table-cell office:value-type="string" table:style-name="ce37">
            <text:p/>
          </table:table-cell>
          <table:table-cell office:value-type="float" office:value="18.75" table:style-name="ce36">
            <text:p><text:s/>18.8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7" table:style-name="ce33">
            <text:p>1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2.972972972973" table:style-name="ce36">
            <text:p><text:s/>23.0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8.518518518518501" table:style-name="ce31">
            <text:p><text:s/>18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1" table:style-name="ce33">
            <text:p>21</text:p>
          </table:table-cell>
          <table:table-cell office:value-type="float" office:value="32.713847304223201" table:style-name="ce31">
            <text:p><text:s/>32.7<text:s/></text:p>
          </table:table-cell>
          <table:table-cell office:value-type="float" office:value="18.6757725613774" table:style-name="ce31">
            <text:p><text:s/>18.7<text:s/></text:p>
          </table:table-cell>
          <table:table-cell office:value-type="string" table:style-name="ce37">
            <text:p/>
          </table:table-cell>
          <table:table-cell office:value-type="float" office:value="16.40625" table:style-name="ce36">
            <text:p><text:s/>16.4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8.918918918918902" table:style-name="ce36">
            <text:p><text:s/>18.9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9.2592592592593004" table:style-name="ce31">
            <text:p><text:s/>9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3.90625" table:style-name="ce36">
            <text:p><text:s/>3.9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4054054054053999" table:style-name="ce36">
            <text:p><text:s/>5.4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5555555555555998" table:style-name="ce31">
            <text:p><text:s/>5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5.46875" table:style-name="ce36">
            <text:p><text:s/>5.5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4054054054053999" table:style-name="ce36">
            <text:p><text:s/>5.4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5555555555555998" table:style-name="ce31">
            <text:p><text:s/>5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5.46875" table:style-name="ce36">
            <text:p><text:s/>5.5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4054054054053999" table:style-name="ce36">
            <text:p><text:s/>5.4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5555555555555998" table:style-name="ce31">
            <text:p><text:s/>5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3.90625" table:style-name="ce36">
            <text:p><text:s/>3.9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027027027027" table:style-name="ce36">
            <text:p><text:s/>2.7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7037037037037002" table:style-name="ce31">
            <text:p><text:s/>3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1.5625" table:style-name="ce36">
            <text:p><text:s/>1.6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027027027027" table:style-name="ce36">
            <text:p><text:s/>2.7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7037037037037002" table:style-name="ce31">
            <text:p><text:s/>3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5625" table:style-name="ce36">
            <text:p><text:s/>1.6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027027027027" table:style-name="ce36">
            <text:p><text:s/>2.7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7037037037037002" table:style-name="ce31">
            <text:p><text:s/>3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34375" table:style-name="ce36">
            <text:p><text:s/>2.3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3513513513513999" table:style-name="ce36">
            <text:p><text:s/>1.4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7037037037037002" table:style-name="ce31">
            <text:p><text:s/>3.7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25" table:style-name="ce40">
            <text:p>25</text:p>
          </table:table-cell>
          <table:table-cell office:value-type="float" office:value="38.945056314551401" table:style-name="ce22">
            <text:p><text:s/>38.9<text:s/></text:p>
          </table:table-cell>
          <table:table-cell office:value-type="float" office:value="24.251814372673699" table:style-name="ce22">
            <text:p><text:s/>24.3<text:s/></text:p>
          </table:table-cell>
          <table:table-cell table:style-name="ce22"/>
          <table:table-cell office:value-type="float" office:value="19.53125" table:style-name="ce27">
            <text:p><text:s/>19.5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6" table:style-name="ce40">
            <text:p>6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8.1081081081081106" table:style-name="ce27">
            <text:p><text:s/>8.1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2" table:style-name="ce40">
            <text:p>1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22.2222222222222" table:style-name="ce22">
            <text:p><text:s/>22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3" table:style-name="ce33">
            <text:p>3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/>
          </table:table-cell>
          <table:table-cell office:value-type="float" office:value="2.34375" table:style-name="ce36">
            <text:p><text:s/>2.3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" table:style-name="ce33">
            <text:p>1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3513513513513999" table:style-name="ce36">
            <text:p><text:s/>1.4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" table:style-name="ce33">
            <text:p>1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8518518518519" table:style-name="ce31">
            <text:p><text:s/>1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2.34375" table:style-name="ce36">
            <text:p><text:s/>2.3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3513513513513999" table:style-name="ce36">
            <text:p><text:s/>1.4<text:s/></text:p>
          </table:table-cell>
          <table:table-cell office:value-type="string" table:style-name="ce35">
            <text:p>C40-C41</text:p>
          </table:table-cell>
          <table:table-cell office:value-type="string" table:style-name="ce34">
            <text:p>骨和關節軟骨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8518518518519" table:style-name="ce31">
            <text:p><text:s/>1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.5625" table:style-name="ce36">
            <text:p><text:s/>1.6<text:s/></text:p>
          </table:table-cell>
          <table:table-cell office:value-type="string" table:style-name="ce35">
            <text:p>C43-C44</text:p>
          </table:table-cell>
          <table:table-cell office:value-type="string" table:style-name="ce34">
            <text:p>黑色素瘤和其他皮膚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3513513513513999" table:style-name="ce36">
            <text:p><text:s/>1.4<text:s/>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8518518518519" table:style-name="ce31">
            <text:p><text:s/>1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.5625" table:style-name="ce36">
            <text:p><text:s/>1.6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3513513513513999" table:style-name="ce36">
            <text:p><text:s/>1.4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8518518518519" table:style-name="ce31">
            <text:p><text:s/>1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54</text:p>
          </table:table-cell>
          <table:table-cell office:value-type="string" table:style-name="ce25">
            <text:p>子宮體癌</text:p>
          </table:table-cell>
          <table:table-cell office:value-type="float" office:value="1" table:style-name="ce29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2">
            <text:p>(1)</text:p>
          </table:table-cell>
          <table:table-cell office:value-type="float" office:value="0.78125" table:style-name="ce27">
            <text:p><text:s/>0.8<text:s/></text:p>
          </table:table-cell>
          <table:table-cell office:value-type="string" table:style-name="ce26">
            <text:p>C91-C95</text:p>
          </table:table-cell>
          <table:table-cell office:value-type="string" table:style-name="ce25">
            <text:p>白血病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3513513513513999" table:style-name="ce27">
            <text:p><text:s/>1.4<text:s/></text:p>
          </table:table-cell>
          <table:table-cell office:value-type="string" table:style-name="ce26">
            <text:p>C64</text:p>
          </table:table-cell>
          <table:table-cell office:value-type="string" table:style-name="ce25">
            <text:p>腎臟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8518518518519" table:style-name="ce22">
            <text:p><text:s/>1.9<text:s/></text:p>
          </table:table-cell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64,193人,男性 31,969人,女性 32,224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梧棲區.$A$1:梧棲區.$T$31" table:base-cell-address="梧棲區.$A$1"/>
        </table:named-expressions>
      </table:table>
      <table:table table:name="后里區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后里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49" table:style-name="ce33">
            <text:p>149</text:p>
          </table:table-cell>
          <table:table-cell office:value-type="float" office:value="280.96508678804099" table:style-name="ce31">
            <text:p><text:s/>281.0<text:s/></text:p>
          </table:table-cell>
          <table:table-cell office:value-type="float" office:value="139.93533777199801" table:style-name="ce31">
            <text:p><text:s/>139.9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90" table:style-name="ce33">
            <text:p>90</text:p>
          </table:table-cell>
          <table:table-cell office:value-type="float" office:value="338.36494539165699" table:style-name="ce31">
            <text:p><text:s/>338.4<text:s/></text:p>
          </table:table-cell>
          <table:table-cell office:value-type="float" office:value="180.425816530677" table:style-name="ce31">
            <text:p><text:s/>180.4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59" table:style-name="ce33">
            <text:p>59</text:p>
          </table:table-cell>
          <table:table-cell office:value-type="float" office:value="223.20584118336899" table:style-name="ce31">
            <text:p><text:s/>223.2<text:s/></text:p>
          </table:table-cell>
          <table:table-cell office:value-type="float" office:value="104.039170008537" table:style-name="ce31">
            <text:p><text:s/>104.0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32" table:style-name="ce33">
            <text:p>32</text:p>
          </table:table-cell>
          <table:table-cell office:value-type="float" office:value="60.341495149109498" table:style-name="ce31">
            <text:p><text:s/>60.3<text:s/></text:p>
          </table:table-cell>
          <table:table-cell office:value-type="float" office:value="29.172285038623102" table:style-name="ce31">
            <text:p><text:s/>29.2<text:s/></text:p>
          </table:table-cell>
          <table:table-cell office:value-type="string" table:style-name="ce31">
            <text:p/>
          </table:table-cell>
          <table:table-cell office:value-type="float" office:value="21.476510067114098" table:style-name="ce36">
            <text:p><text:s/>21.5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9" table:style-name="ce33">
            <text:p>1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1.1111111111111" table:style-name="ce36">
            <text:p><text:s/>21.1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3.728813559321999" table:style-name="ce31">
            <text:p><text:s/>23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1" table:style-name="ce33">
            <text:p>21</text:p>
          </table:table-cell>
          <table:table-cell office:value-type="float" office:value="39.599106191603099" table:style-name="ce31">
            <text:p><text:s/>39.6<text:s/></text:p>
          </table:table-cell>
          <table:table-cell office:value-type="float" office:value="23.114405045961998" table:style-name="ce31">
            <text:p><text:s/>23.1<text:s/></text:p>
          </table:table-cell>
          <table:table-cell office:value-type="string" table:style-name="ce31">
            <text:p/>
          </table:table-cell>
          <table:table-cell office:value-type="float" office:value="14.093959731543601" table:style-name="ce36">
            <text:p><text:s/>14.1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8" table:style-name="ce33">
            <text:p>1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0" table:style-name="ce36">
            <text:p><text:s/>20.0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.9491525423729" table:style-name="ce31">
            <text:p><text:s/>16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9" table:style-name="ce33">
            <text:p>1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12.751677852348999" table:style-name="ce36">
            <text:p><text:s/>12.8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1.1111111111111" table:style-name="ce36">
            <text:p><text:s/>11.1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5.254237288135601" table:style-name="ce31">
            <text:p><text:s/>15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8" table:style-name="ce33">
            <text:p>1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2.0805369127517" table:style-name="ce36">
            <text:p><text:s/>12.1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1.1111111111111" table:style-name="ce36">
            <text:p><text:s/>11.1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1.864406779661" table:style-name="ce31">
            <text:p><text:s/>11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4.6979865771811999" table:style-name="ce36">
            <text:p><text:s/>4.7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8888888888888999" table:style-name="ce36">
            <text:p><text:s/>8.9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7796610169492002" table:style-name="ce31">
            <text:p><text:s/>6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8.0536912751678003" table:style-name="ce36">
            <text:p><text:s/>8.1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8888888888888999" table:style-name="ce36">
            <text:p><text:s/>8.9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3898305084746001" table:style-name="ce31">
            <text:p><text:s/>3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6.7114093959731997" table:style-name="ce36">
            <text:p><text:s/>6.7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5555555555555998" table:style-name="ce36">
            <text:p><text:s/>5.6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3898305084746001" table:style-name="ce31">
            <text:p><text:s/>3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3.3557046979865999" table:style-name="ce36">
            <text:p><text:s/>3.4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2222222222222001" table:style-name="ce36">
            <text:p><text:s/>2.2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3898305084746001" table:style-name="ce31">
            <text:p><text:s/>3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6845637583893001" table:style-name="ce36">
            <text:p><text:s/>2.7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2222222222222001" table:style-name="ce36">
            <text:p><text:s/>2.2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6949152542373001" table:style-name="ce31">
            <text:p><text:s/>1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0134228187918999" table:style-name="ce36">
            <text:p><text:s/>2.0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2222222222222001" table:style-name="ce36">
            <text:p><text:s/>2.2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6949152542373001" table:style-name="ce31">
            <text:p><text:s/>1.7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18" table:style-name="ce40">
            <text:p>18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table:style-name="ce22"/>
          <table:table-cell office:value-type="float" office:value="12.0805369127517" table:style-name="ce27">
            <text:p><text:s/>12.1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6" table:style-name="ce40">
            <text:p>6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6.6666666666666696" table:style-name="ce27">
            <text:p><text:s/>6.7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7" table:style-name="ce40">
            <text:p>7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1.864406779661" table:style-name="ce22">
            <text:p><text:s/>11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3" table:style-name="ce33">
            <text:p>3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/>
          </table:table-cell>
          <table:table-cell office:value-type="float" office:value="2.0134228187918999" table:style-name="ce36">
            <text:p><text:s/>2.0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1" table:style-name="ce33">
            <text:p>1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1111111111111001" table:style-name="ce36">
            <text:p><text:s/>1.1<text:s/></text:p>
          </table:table-cell>
          <table:table-cell office:value-type="string" table:style-name="ce35">
            <text:p>C30-C31</text:p>
          </table:table-cell>
          <table:table-cell office:value-type="string" table:style-name="ce34">
            <text:p>鼻腔、中耳和副鼻竇癌</text:p>
          </table:table-cell>
          <table:table-cell office:value-type="float" office:value="1" table:style-name="ce33">
            <text:p>1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6949152542373001" table:style-name="ce31">
            <text:p><text:s/>1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0.67114093959730003" table:style-name="ce36">
            <text:p><text:s/>0.7<text:s/></text:p>
          </table:table-cell>
          <table:table-cell office:value-type="string" table:style-name="ce35">
            <text:p>C32</text:p>
          </table:table-cell>
          <table:table-cell office:value-type="string" table:style-name="ce34">
            <text:p>喉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1111111111111001" table:style-name="ce36">
            <text:p><text:s/>1.1<text:s/></text:p>
          </table:table-cell>
          <table:table-cell office:value-type="string" table:style-name="ce35">
            <text:p>C38</text:p>
          </table:table-cell>
          <table:table-cell office:value-type="string" table:style-name="ce34">
            <text:p>心臟、縱隔和胸(肋)膜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6949152542373001" table:style-name="ce31">
            <text:p><text:s/>1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.3422818791946001" table:style-name="ce36">
            <text:p><text:s/>1.3<text:s/></text:p>
          </table:table-cell>
          <table:table-cell office:value-type="string" table:style-name="ce35">
            <text:p>C37</text:p>
          </table:table-cell>
          <table:table-cell office:value-type="string" table:style-name="ce34">
            <text:p>胸腺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1111111111111001" table:style-name="ce36">
            <text:p><text:s/>1.1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6949152542373001" table:style-name="ce31">
            <text:p><text:s/>1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0.67114093959730003" table:style-name="ce36">
            <text:p><text:s/>0.7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1111111111111001" table:style-name="ce36">
            <text:p><text:s/>1.1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6949152542373001" table:style-name="ce31">
            <text:p><text:s/>1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23-C24</text:p>
          </table:table-cell>
          <table:table-cell office:value-type="string" table:style-name="ce25">
            <text:p>膽囊和其他膽道癌</text:p>
          </table:table-cell>
          <table:table-cell office:value-type="float" office:value="1" table:style-name="ce29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8">
            <text:p/>
          </table:table-cell>
          <table:table-cell office:value-type="float" office:value="0.67114093959730003" table:style-name="ce27">
            <text:p><text:s/>0.7<text:s/></text:p>
          </table:table-cell>
          <table:table-cell table:style-name="ce26"/>
          <table:table-cell table:style-name="ce25"/>
          <table:table-cell table:style-name="ce24"/>
          <table:table-cell table:number-columns-repeated="2" table:style-name="ce22"/>
          <table:table-cell table:style-name="ce27"/>
          <table:table-cell table:style-name="ce26"/>
          <table:table-cell table:style-name="ce25"/>
          <table:table-cell table:style-name="ce24"/>
          <table:table-cell table:number-columns-repeated="3" table:style-name="ce22"/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53,032人,男性 26,599人,女性 26,433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后里區.$A$1:后里區.$T$31" table:base-cell-address="后里區.$A$1"/>
        </table:named-expressions>
      </table:table>
      <table:table table:name="神岡區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神岡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44" table:style-name="ce33">
            <text:p>144</text:p>
          </table:table-cell>
          <table:table-cell office:value-type="float" office:value="226.27633998020099" table:style-name="ce31">
            <text:p><text:s/>226.3<text:s/></text:p>
          </table:table-cell>
          <table:table-cell office:value-type="float" office:value="117.566862502988" table:style-name="ce31">
            <text:p><text:s/>117.6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81" table:style-name="ce33">
            <text:p>81</text:p>
          </table:table-cell>
          <table:table-cell office:value-type="float" office:value="249.83806791894099" table:style-name="ce31">
            <text:p><text:s/>249.8<text:s/></text:p>
          </table:table-cell>
          <table:table-cell office:value-type="float" office:value="138.06943116448099" table:style-name="ce31">
            <text:p><text:s/>138.1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63" table:style-name="ce33">
            <text:p>63</text:p>
          </table:table-cell>
          <table:table-cell office:value-type="float" office:value="201.80665000961" table:style-name="ce31">
            <text:p><text:s/>201.8<text:s/></text:p>
          </table:table-cell>
          <table:table-cell office:value-type="float" office:value="100.78230757964801" table:style-name="ce31">
            <text:p><text:s/>100.8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23" table:style-name="ce33">
            <text:p>23</text:p>
          </table:table-cell>
          <table:table-cell office:value-type="float" office:value="36.1413598579487" table:style-name="ce31">
            <text:p><text:s/>36.1<text:s/></text:p>
          </table:table-cell>
          <table:table-cell office:value-type="float" office:value="17.9558992482355" table:style-name="ce31">
            <text:p><text:s/>18.0<text:s/></text:p>
          </table:table-cell>
          <table:table-cell office:value-type="string" table:style-name="ce31">
            <text:p/>
          </table:table-cell>
          <table:table-cell office:value-type="float" office:value="15.9722222222222" table:style-name="ce36">
            <text:p><text:s/>16.0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3" table:style-name="ce33">
            <text:p>1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.049382716049401" table:style-name="ce36">
            <text:p><text:s/>16.0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5.8730158730159" table:style-name="ce31">
            <text:p><text:s/>15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23" table:style-name="ce33">
            <text:p>23</text:p>
          </table:table-cell>
          <table:table-cell office:value-type="float" office:value="36.1413598579487" table:style-name="ce31">
            <text:p><text:s/>36.1<text:s/></text:p>
          </table:table-cell>
          <table:table-cell office:value-type="float" office:value="18.3334719489816" table:style-name="ce31">
            <text:p><text:s/>18.3<text:s/></text:p>
          </table:table-cell>
          <table:table-cell office:value-type="string" table:style-name="ce31">
            <text:p/>
          </table:table-cell>
          <table:table-cell office:value-type="float" office:value="15.9722222222222" table:style-name="ce36">
            <text:p><text:s/>16.0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3" table:style-name="ce33">
            <text:p>1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.049382716049401" table:style-name="ce36">
            <text:p><text:s/>16.0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5.8730158730159" table:style-name="ce31">
            <text:p><text:s/>15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5" table:style-name="ce33">
            <text:p>1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0.4166666666667" table:style-name="ce36">
            <text:p><text:s/>10.4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3.580246913580201" table:style-name="ce36">
            <text:p><text:s/>13.6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1.1111111111111" table:style-name="ce31">
            <text:p><text:s/>11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4.8611111111111001" table:style-name="ce36">
            <text:p><text:s/>4.9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1.1111111111111" table:style-name="ce36">
            <text:p><text:s/>11.1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9.5238095238095006" table:style-name="ce31">
            <text:p><text:s/>9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4.8611111111111001" table:style-name="ce36">
            <text:p><text:s/>4.9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9.8765432098765" table:style-name="ce36">
            <text:p><text:s/>9.9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7.9365079365079003" table:style-name="ce31">
            <text:p><text:s/>7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3" table:style-name="ce33">
            <text:p>1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9.0277777777777999" table:style-name="ce36">
            <text:p><text:s/>9.0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6419753086419995" table:style-name="ce36">
            <text:p><text:s/>8.6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3492063492063" table:style-name="ce31">
            <text:p><text:s/>6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3.4722222222222001" table:style-name="ce36">
            <text:p><text:s/>3.5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1728395061728003" table:style-name="ce36">
            <text:p><text:s/>6.2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7619047619048001" table:style-name="ce31">
            <text:p><text:s/>4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6.25" table:style-name="ce36">
            <text:p><text:s/>6.3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9382716049382998" table:style-name="ce36">
            <text:p><text:s/>4.9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7619047619048001" table:style-name="ce31">
            <text:p><text:s/>4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6.25" table:style-name="ce36">
            <text:p><text:s/>6.3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4691358024691001" table:style-name="ce36">
            <text:p><text:s/>2.5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1746031746032002" table:style-name="ce31">
            <text:p><text:s/>3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8611111111111001" table:style-name="ce36">
            <text:p><text:s/>4.9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2345679012346" table:style-name="ce36">
            <text:p><text:s/>1.2<text:s/></text:p>
          </table:table-cell>
          <table:table-cell office:value-type="string" table:style-name="ce35">
            <text:p>C17</text:p>
          </table:table-cell>
          <table:table-cell office:value-type="string" table:style-name="ce34">
            <text:p>小腸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1746031746032002" table:style-name="ce31">
            <text:p><text:s/>3.2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26" table:style-name="ce40">
            <text:p>26</text:p>
          </table:table-cell>
          <table:table-cell office:value-type="float" office:value="40.855450274202902" table:style-name="ce22">
            <text:p><text:s/>40.9<text:s/></text:p>
          </table:table-cell>
          <table:table-cell office:value-type="float" office:value="22.690207891594198" table:style-name="ce22">
            <text:p><text:s/>22.7<text:s/></text:p>
          </table:table-cell>
          <table:table-cell table:style-name="ce22"/>
          <table:table-cell office:value-type="float" office:value="18.0555555555556" table:style-name="ce27">
            <text:p><text:s/>18.1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8" table:style-name="ce40">
            <text:p>8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9.8765432098765409" table:style-name="ce27">
            <text:p><text:s/>9.9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1" table:style-name="ce40">
            <text:p>1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7.460317460317501" table:style-name="ce22">
            <text:p><text:s/>17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3" table:style-name="ce33">
            <text:p>3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>(1)</text:p>
          </table:table-cell>
          <table:table-cell office:value-type="float" office:value="2.0833333333333002" table:style-name="ce36">
            <text:p><text:s/>2.1<text:s/></text:p>
          </table:table-cell>
          <table:table-cell office:value-type="string" table:style-name="ce35">
            <text:p>C32</text:p>
          </table:table-cell>
          <table:table-cell office:value-type="string" table:style-name="ce34">
            <text:p>喉癌</text:p>
          </table:table-cell>
          <table:table-cell office:value-type="float" office:value="1" table:style-name="ce33">
            <text:p>1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2345679012346" table:style-name="ce36">
            <text:p><text:s/>1.2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2" table:style-name="ce33">
            <text:p>2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3.1746031746032002" table:style-name="ce31">
            <text:p><text:s/>3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0833333333333002" table:style-name="ce36">
            <text:p><text:s/>2.1<text:s/></text:p>
          </table:table-cell>
          <table:table-cell office:value-type="string" table:style-name="ce35">
            <text:p>C43-C44</text:p>
          </table:table-cell>
          <table:table-cell office:value-type="string" table:style-name="ce34">
            <text:p>黑色素瘤和其他皮膚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2345679012346" table:style-name="ce36">
            <text:p><text:s/>1.2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1746031746032002" table:style-name="ce31">
            <text:p><text:s/>3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17</text:p>
          </table:table-cell>
          <table:table-cell office:value-type="string" table:style-name="ce34">
            <text:p>小腸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1.3888888888888999" table:style-name="ce36">
            <text:p><text:s/>1.4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2345679012346" table:style-name="ce36">
            <text:p><text:s/>1.2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5873015873016001" table:style-name="ce31">
            <text:p><text:s/>1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43-C44</text:p>
          </table:table-cell>
          <table:table-cell office:value-type="string" table:style-name="ce34">
            <text:p>黑色素瘤和其他皮膚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.3888888888888999" table:style-name="ce36">
            <text:p><text:s/>1.4<text:s/></text:p>
          </table:table-cell>
          <table:table-cell office:value-type="string" table:style-name="ce35">
            <text:p>C73</text:p>
          </table:table-cell>
          <table:table-cell office:value-type="string" table:style-name="ce34">
            <text:p>甲狀腺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2345679012346" table:style-name="ce36">
            <text:p><text:s/>1.2<text:s/></text:p>
          </table:table-cell>
          <table:table-cell office:value-type="string" table:style-name="ce35">
            <text:p>C38</text:p>
          </table:table-cell>
          <table:table-cell office:value-type="string" table:style-name="ce34">
            <text:p>心臟、縱隔和胸(肋)膜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5873015873016001" table:style-name="ce31">
            <text:p><text:s/>1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67</text:p>
          </table:table-cell>
          <table:table-cell office:value-type="string" table:style-name="ce25">
            <text:p>膀胱癌</text:p>
          </table:table-cell>
          <table:table-cell office:value-type="float" office:value="2" table:style-name="ce29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8">
            <text:p/>
          </table:table-cell>
          <table:table-cell office:value-type="float" office:value="1.3888888888888999" table:style-name="ce27">
            <text:p><text:s/>1.4<text:s/></text:p>
          </table:table-cell>
          <table:table-cell office:value-type="string" table:style-name="ce26">
            <text:p>C91-C95</text:p>
          </table:table-cell>
          <table:table-cell office:value-type="string" table:style-name="ce25">
            <text:p>白血病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2345679012346" table:style-name="ce27">
            <text:p><text:s/>1.2<text:s/></text:p>
          </table:table-cell>
          <table:table-cell office:value-type="string" table:style-name="ce26">
            <text:p>C43-C44</text:p>
          </table:table-cell>
          <table:table-cell office:value-type="string" table:style-name="ce25">
            <text:p>黑色素瘤和其他皮膚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5873015873016001" table:style-name="ce22">
            <text:p><text:s/>1.6<text:s/></text:p>
          </table:table-cell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63,639人,男性 32,421人,女性 31,218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神岡區.$A$1:神岡區.$T$31" table:base-cell-address="神岡區.$A$1"/>
        </table:named-expressions>
      </table:table>
      <table:table table:name="潭子區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潭子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221" table:style-name="ce33">
            <text:p>221</text:p>
          </table:table-cell>
          <table:table-cell office:value-type="float" office:value="202.07654220519501" table:style-name="ce31">
            <text:p><text:s/>202.1<text:s/></text:p>
          </table:table-cell>
          <table:table-cell office:value-type="float" office:value="114.41075323171199" table:style-name="ce31">
            <text:p><text:s/>114.4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31" table:style-name="ce33">
            <text:p>131</text:p>
          </table:table-cell>
          <table:table-cell office:value-type="float" office:value="243.71639597402799" table:style-name="ce31">
            <text:p><text:s/>243.7<text:s/></text:p>
          </table:table-cell>
          <table:table-cell office:value-type="float" office:value="154.69808108227599" table:style-name="ce31">
            <text:p><text:s/>154.7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90" table:style-name="ce33">
            <text:p>90</text:p>
          </table:table-cell>
          <table:table-cell office:value-type="float" office:value="161.83121004792" table:style-name="ce31">
            <text:p><text:s/>161.8<text:s/></text:p>
          </table:table-cell>
          <table:table-cell office:value-type="float" office:value="81.661724657432501" table:style-name="ce31">
            <text:p><text:s/>81.7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44" table:style-name="ce33">
            <text:p>44</text:p>
          </table:table-cell>
          <table:table-cell office:value-type="float" office:value="40.232433742210702" table:style-name="ce31">
            <text:p><text:s/>40.2<text:s/></text:p>
          </table:table-cell>
          <table:table-cell office:value-type="float" office:value="21.6009047274637" table:style-name="ce31">
            <text:p><text:s/>21.6<text:s/></text:p>
          </table:table-cell>
          <table:table-cell office:value-type="string" table:style-name="ce31">
            <text:p/>
          </table:table-cell>
          <table:table-cell office:value-type="float" office:value="19.9095022624434" table:style-name="ce36">
            <text:p><text:s/>19.9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23" table:style-name="ce33">
            <text:p>23</text:p>
          </table:table-cell>
          <table:table-cell office:value-type="float" office:value="42.789901583226403" table:style-name="ce31">
            <text:p><text:s/>42.8<text:s/></text:p>
          </table:table-cell>
          <table:table-cell office:value-type="float" office:value="24.067703118209401" table:style-name="ce31">
            <text:p><text:s/>24.1<text:s/></text:p>
          </table:table-cell>
          <table:table-cell office:value-type="float" office:value="17.5572519083969" table:style-name="ce36">
            <text:p><text:s/>17.6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22" table:style-name="ce33">
            <text:p>22</text:p>
          </table:table-cell>
          <table:table-cell office:value-type="float" office:value="39.558740233936" table:style-name="ce31">
            <text:p><text:s/>39.6<text:s/></text:p>
          </table:table-cell>
          <table:table-cell office:value-type="float" office:value="20.172341968043501" table:style-name="ce31">
            <text:p><text:s/>20.2<text:s/></text:p>
          </table:table-cell>
          <table:table-cell office:value-type="float" office:value="24.4444444444444" table:style-name="ce31">
            <text:p><text:s/>24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22" table:style-name="ce33">
            <text:p>22</text:p>
          </table:table-cell>
          <table:table-cell office:value-type="float" office:value="39.558740233936" table:style-name="ce31">
            <text:p><text:s/>39.6<text:s/></text:p>
          </table:table-cell>
          <table:table-cell office:value-type="float" office:value="20.172341968043501" table:style-name="ce31">
            <text:p><text:s/>20.2<text:s/></text:p>
          </table:table-cell>
          <table:table-cell office:value-type="string" table:style-name="ce31">
            <text:p>(1)</text:p>
          </table:table-cell>
          <table:table-cell office:value-type="float" office:value="9.9547511312217001" table:style-name="ce36">
            <text:p><text:s/>10.0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9" table:style-name="ce33">
            <text:p>1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4.503816793893099" table:style-name="ce36">
            <text:p><text:s/>14.5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21" table:style-name="ce33">
            <text:p>21</text:p>
          </table:table-cell>
          <table:table-cell office:value-type="float" office:value="37.760615677848001" table:style-name="ce31">
            <text:p><text:s/>37.8<text:s/></text:p>
          </table:table-cell>
          <table:table-cell office:value-type="float" office:value="19.263274737769201" table:style-name="ce31">
            <text:p><text:s/>19.3<text:s/></text:p>
          </table:table-cell>
          <table:table-cell office:value-type="float" office:value="23.3333333333333" table:style-name="ce31">
            <text:p><text:s/>23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5" table:style-name="ce33">
            <text:p>25</text:p>
          </table:table-cell>
          <table:table-cell office:value-type="float" office:value="22.859337353528801" table:style-name="ce31">
            <text:p><text:s/>22.9<text:s/></text:p>
          </table:table-cell>
          <table:table-cell office:value-type="float" office:value="12.086375214262301" table:style-name="ce31">
            <text:p><text:s/>12.1<text:s/></text:p>
          </table:table-cell>
          <table:table-cell office:value-type="string" table:style-name="ce37">
            <text:p/>
          </table:table-cell>
          <table:table-cell office:value-type="float" office:value="11.312217194570101" table:style-name="ce36">
            <text:p><text:s/>11.3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8" table:style-name="ce33">
            <text:p>1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3.740458015267199" table:style-name="ce36">
            <text:p><text:s/>13.7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8888888888888999" table:style-name="ce31">
            <text:p><text:s/>8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23" table:style-name="ce33">
            <text:p>23</text:p>
          </table:table-cell>
          <table:table-cell office:value-type="float" office:value="21.0305903652465" table:style-name="ce31">
            <text:p><text:s/>21.0<text:s/></text:p>
          </table:table-cell>
          <table:table-cell office:value-type="float" office:value="11.1000030371824" table:style-name="ce31">
            <text:p><text:s/>11.1<text:s/></text:p>
          </table:table-cell>
          <table:table-cell office:value-type="string" table:style-name="ce37">
            <text:p/>
          </table:table-cell>
          <table:table-cell office:value-type="float" office:value="10.4072398190045" table:style-name="ce36">
            <text:p><text:s/>10.4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5" table:style-name="ce33">
            <text:p>1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1.450381679389301" table:style-name="ce36">
            <text:p><text:s/>11.5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6666666666666998" table:style-name="ce31">
            <text:p><text:s/>6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9" table:style-name="ce33">
            <text:p>1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8.5972850678732993" table:style-name="ce36">
            <text:p><text:s/>8.6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7.6335877862594996" table:style-name="ce36">
            <text:p><text:s/>7.6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4444444444444002" table:style-name="ce31">
            <text:p><text:s/>4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5248868778281004" table:style-name="ce36">
            <text:p><text:s/>4.5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5801526717557" table:style-name="ce36">
            <text:p><text:s/>4.6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4444444444444002" table:style-name="ce31">
            <text:p><text:s/>4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1.8099547511312" table:style-name="ce36">
            <text:p><text:s/>1.8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8167938931298" table:style-name="ce36">
            <text:p><text:s/>3.8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4444444444444002" table:style-name="ce31">
            <text:p><text:s/>4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6199095022623999" table:style-name="ce36">
            <text:p><text:s/>3.6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0534351145038001" table:style-name="ce36">
            <text:p><text:s/>3.1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3333333333333002" table:style-name="ce31">
            <text:p><text:s/>3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6199095022623999" table:style-name="ce36">
            <text:p><text:s/>3.6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0534351145038001" table:style-name="ce36">
            <text:p><text:s/>3.1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2222222222222001" table:style-name="ce31">
            <text:p><text:s/>2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1)</text:p>
          </table:table-cell>
          <table:table-cell office:value-type="float" office:value="1.8099547511312" table:style-name="ce36">
            <text:p><text:s/>1.8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0534351145038001" table:style-name="ce36">
            <text:p><text:s/>3.1<text:s/>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2222222222222001" table:style-name="ce31">
            <text:p><text:s/>2.2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54" table:style-name="ce40">
            <text:p>54</text:p>
          </table:table-cell>
          <table:table-cell office:value-type="float" office:value="49.376168683622197" table:style-name="ce22">
            <text:p><text:s/>49.4<text:s/></text:p>
          </table:table-cell>
          <table:table-cell office:value-type="float" office:value="30.737724171275399" table:style-name="ce22">
            <text:p><text:s/>30.7<text:s/></text:p>
          </table:table-cell>
          <table:table-cell table:style-name="ce22"/>
          <table:table-cell office:value-type="float" office:value="24.434389140271499" table:style-name="ce27">
            <text:p><text:s/>24.4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23" table:style-name="ce40">
            <text:p>23</text:p>
          </table:table-cell>
          <table:table-cell office:value-type="float" office:value="42.789901583226403" table:style-name="ce22">
            <text:p><text:s/>42.8<text:s/></text:p>
          </table:table-cell>
          <table:table-cell office:value-type="float" office:value="33.220415246214699" table:style-name="ce22">
            <text:p><text:s/>33.2<text:s/></text:p>
          </table:table-cell>
          <table:table-cell office:value-type="float" office:value="17.5572519083969" table:style-name="ce27">
            <text:p><text:s/>17.6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4" table:style-name="ce40">
            <text:p>14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5.5555555555556" table:style-name="ce22">
            <text:p><text:s/>15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6" table:style-name="ce33">
            <text:p>6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/>
          </table:table-cell>
          <table:table-cell office:value-type="float" office:value="2.7149321266967998" table:style-name="ce36">
            <text:p><text:s/>2.7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3" table:style-name="ce33">
            <text:p>3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2900763358779002" table:style-name="ce36">
            <text:p><text:s/>2.3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2" table:style-name="ce33">
            <text:p>2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2222222222222001" table:style-name="ce31">
            <text:p><text:s/>2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262443438914" table:style-name="ce36">
            <text:p><text:s/>2.3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2900763358779002" table:style-name="ce36">
            <text:p><text:s/>2.3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1111111111111001" table:style-name="ce31">
            <text:p><text:s/>1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262443438914" table:style-name="ce36">
            <text:p><text:s/>2.3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5267175572519001" table:style-name="ce36">
            <text:p><text:s/>1.5<text:s/></text:p>
          </table:table-cell>
          <table:table-cell office:value-type="string" table:style-name="ce35">
            <text:p>C17</text:p>
          </table:table-cell>
          <table:table-cell office:value-type="string" table:style-name="ce34">
            <text:p>小腸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1111111111111001" table:style-name="ce31">
            <text:p><text:s/>1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.8099547511312" table:style-name="ce36">
            <text:p><text:s/>1.8<text:s/></text:p>
          </table:table-cell>
          <table:table-cell office:value-type="string" table:style-name="ce35">
            <text:p>C17</text:p>
          </table:table-cell>
          <table:table-cell office:value-type="string" table:style-name="ce34">
            <text:p>小腸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0.76335877862599999" table:style-name="ce36">
            <text:p><text:s/>0.8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1111111111111001" table:style-name="ce31">
            <text:p><text:s/>1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82-C85</text:p>
          </table:table-cell>
          <table:table-cell office:value-type="string" table:style-name="ce25">
            <text:p>非何杰金氏淋巴瘤</text:p>
          </table:table-cell>
          <table:table-cell office:value-type="float" office:value="4" table:style-name="ce29">
            <text:p>4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2">
            <text:p/>
          </table:table-cell>
          <table:table-cell office:value-type="float" office:value="1.8099547511312" table:style-name="ce27">
            <text:p><text:s/>1.8<text:s/></text:p>
          </table:table-cell>
          <table:table-cell office:value-type="string" table:style-name="ce26">
            <text:p>C37</text:p>
          </table:table-cell>
          <table:table-cell office:value-type="string" table:style-name="ce25">
            <text:p>胸腺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0.76335877862599999" table:style-name="ce27">
            <text:p><text:s/>0.8<text:s/></text:p>
          </table:table-cell>
          <table:table-cell office:value-type="string" table:style-name="ce26">
            <text:p>C40-C41</text:p>
          </table:table-cell>
          <table:table-cell office:value-type="string" table:style-name="ce25">
            <text:p>骨和關節軟骨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1111111111111001" table:style-name="ce22">
            <text:p><text:s/>1.1<text:s/></text:p>
          </table:table-cell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109,365人,男性 53,751人,女性 55,614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潭子區.$A$1:潭子區.$T$31" table:base-cell-address="潭子區.$A$1"/>
        </table:named-expressions>
      </table:table>
      <table:table table:name="大雅區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大雅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84" table:style-name="ce33">
            <text:p>184</text:p>
          </table:table-cell>
          <table:table-cell office:value-type="float" office:value="193.714797073222" table:style-name="ce31">
            <text:p><text:s/>193.7<text:s/></text:p>
          </table:table-cell>
          <table:table-cell office:value-type="float" office:value="118.11471260073399" table:style-name="ce31">
            <text:p><text:s/>118.1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18" table:style-name="ce33">
            <text:p>118</text:p>
          </table:table-cell>
          <table:table-cell office:value-type="float" office:value="250.536104800527" table:style-name="ce31">
            <text:p><text:s/>250.5<text:s/></text:p>
          </table:table-cell>
          <table:table-cell office:value-type="float" office:value="165.234713128229" table:style-name="ce31">
            <text:p><text:s/>165.2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66" table:style-name="ce33">
            <text:p>66</text:p>
          </table:table-cell>
          <table:table-cell office:value-type="float" office:value="137.82733993233899" table:style-name="ce31">
            <text:p><text:s/>137.8<text:s/></text:p>
          </table:table-cell>
          <table:table-cell office:value-type="float" office:value="79.769899226706599" table:style-name="ce31">
            <text:p><text:s/>79.8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34" table:style-name="ce33">
            <text:p>34</text:p>
          </table:table-cell>
          <table:table-cell office:value-type="float" office:value="35.795125546138898" table:style-name="ce31">
            <text:p><text:s/>35.8<text:s/></text:p>
          </table:table-cell>
          <table:table-cell office:value-type="float" office:value="21.271585678360999" table:style-name="ce31">
            <text:p><text:s/>21.3<text:s/></text:p>
          </table:table-cell>
          <table:table-cell office:value-type="string" table:style-name="ce31">
            <text:p/>
          </table:table-cell>
          <table:table-cell office:value-type="float" office:value="18.478260869565201" table:style-name="ce36">
            <text:p><text:s/>18.5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22" table:style-name="ce33">
            <text:p>22</text:p>
          </table:table-cell>
          <table:table-cell office:value-type="float" office:value="46.710121233996503" table:style-name="ce31">
            <text:p><text:s/>46.7<text:s/></text:p>
          </table:table-cell>
          <table:table-cell office:value-type="float" office:value="29.260848452656301" table:style-name="ce31">
            <text:p><text:s/>29.3<text:s/></text:p>
          </table:table-cell>
          <table:table-cell office:value-type="float" office:value="18.644067796610202" table:style-name="ce36">
            <text:p><text:s/>18.6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8.181818181818201" table:style-name="ce31">
            <text:p><text:s/>18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6" table:style-name="ce33">
            <text:p>26</text:p>
          </table:table-cell>
          <table:table-cell office:value-type="float" office:value="27.372743064694401" table:style-name="ce31">
            <text:p><text:s/>27.4<text:s/></text:p>
          </table:table-cell>
          <table:table-cell office:value-type="float" office:value="16.050309757619601" table:style-name="ce31">
            <text:p><text:s/>16.1<text:s/></text:p>
          </table:table-cell>
          <table:table-cell office:value-type="string" table:style-name="ce37">
            <text:p/>
          </table:table-cell>
          <table:table-cell office:value-type="float" office:value="14.130434782608701" table:style-name="ce36">
            <text:p><text:s/>14.1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9" table:style-name="ce33">
            <text:p>1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.1016949152542" table:style-name="ce36">
            <text:p><text:s/>16.1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5.1515151515152" table:style-name="ce31">
            <text:p><text:s/>15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23" table:style-name="ce33">
            <text:p>23</text:p>
          </table:table-cell>
          <table:table-cell office:value-type="float" office:value="24.2143496341528" table:style-name="ce31">
            <text:p><text:s/>24.2<text:s/></text:p>
          </table:table-cell>
          <table:table-cell office:value-type="float" office:value="15.340956558531801" table:style-name="ce31">
            <text:p><text:s/>15.3<text:s/></text:p>
          </table:table-cell>
          <table:table-cell office:value-type="string" table:style-name="ce37">
            <text:p/>
          </table:table-cell>
          <table:table-cell office:value-type="float" office:value="12.5" table:style-name="ce36">
            <text:p><text:s/>12.5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5" table:style-name="ce33">
            <text:p>1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2.7118644067797" table:style-name="ce36">
            <text:p><text:s/>12.7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.6060606060606" table:style-name="ce31">
            <text:p><text:s/>10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5" table:style-name="ce33">
            <text:p>1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8.1521739130434998" table:style-name="ce36">
            <text:p><text:s/>8.2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3" table:style-name="ce33">
            <text:p>1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1.0169491525424" table:style-name="ce36">
            <text:p><text:s/>11.0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9.0909090909091006" table:style-name="ce31">
            <text:p><text:s/>9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6.5217391304348" table:style-name="ce36">
            <text:p><text:s/>6.5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9.3220338983051008" table:style-name="ce36">
            <text:p><text:s/>9.3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9.0909090909091006" table:style-name="ce31">
            <text:p><text:s/>9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6.5217391304348" table:style-name="ce36">
            <text:p><text:s/>6.5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7.6271186440678003" table:style-name="ce36">
            <text:p><text:s/>7.6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7.5757575757576001" table:style-name="ce31">
            <text:p><text:s/>7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1)</text:p>
          </table:table-cell>
          <table:table-cell office:value-type="float" office:value="3.2608695652174" table:style-name="ce36">
            <text:p><text:s/>3.3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0847457627118997" table:style-name="ce36">
            <text:p><text:s/>5.1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0606060606060996" table:style-name="ce31">
            <text:p><text:s/>6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5.9782608695652" table:style-name="ce36">
            <text:p><text:s/>6.0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3898305084746001" table:style-name="ce36">
            <text:p><text:s/>3.4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0303030303030001" table:style-name="ce31">
            <text:p><text:s/>3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2.7173913043478" table:style-name="ce36">
            <text:p><text:s/>2.7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5423728813559001" table:style-name="ce36">
            <text:p><text:s/>2.5<text:s/>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0303030303030001" table:style-name="ce31">
            <text:p><text:s/>3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8043478260870001" table:style-name="ce36">
            <text:p><text:s/>3.8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5423728813559001" table:style-name="ce36">
            <text:p><text:s/>2.5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0303030303030001" table:style-name="ce31">
            <text:p><text:s/>3.0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33" table:style-name="ce40">
            <text:p>33</text:p>
          </table:table-cell>
          <table:table-cell office:value-type="float" office:value="34.742327735958298" table:style-name="ce22">
            <text:p><text:s/>34.7<text:s/></text:p>
          </table:table-cell>
          <table:table-cell office:value-type="float" office:value="20.477039139388602" table:style-name="ce22">
            <text:p><text:s/>20.5<text:s/></text:p>
          </table:table-cell>
          <table:table-cell table:style-name="ce22"/>
          <table:table-cell office:value-type="float" office:value="17.934782608695699" table:style-name="ce27">
            <text:p><text:s/>17.9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3" table:style-name="ce40">
            <text:p>13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1.0169491525424" table:style-name="ce27">
            <text:p><text:s/>11.0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0" table:style-name="ce40">
            <text:p>10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5.1515151515152" table:style-name="ce22">
            <text:p><text:s/>15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3" table:style-name="ce33">
            <text:p>3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>(2)</text:p>
          </table:table-cell>
          <table:table-cell office:value-type="float" office:value="1.6304347826087" table:style-name="ce36">
            <text:p><text:s/>1.6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3" table:style-name="ce33">
            <text:p>3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5423728813559001" table:style-name="ce36">
            <text:p><text:s/>2.5<text:s/></text:p>
          </table:table-cell>
          <table:table-cell office:value-type="string" table:style-name="ce35">
            <text:p>C73</text:p>
          </table:table-cell>
          <table:table-cell office:value-type="string" table:style-name="ce34">
            <text:p>甲狀腺癌</text:p>
          </table:table-cell>
          <table:table-cell office:value-type="float" office:value="2" table:style-name="ce33">
            <text:p>2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3.0303030303030001" table:style-name="ce31">
            <text:p><text:s/>3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2.1739130434782998" table:style-name="ce36">
            <text:p><text:s/>2.2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5423728813559001" table:style-name="ce36">
            <text:p><text:s/>2.5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0303030303030001" table:style-name="ce31">
            <text:p><text:s/>3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1739130434782998" table:style-name="ce36">
            <text:p><text:s/>2.2<text:s/></text:p>
          </table:table-cell>
          <table:table-cell office:value-type="string" table:style-name="ce35">
            <text:p>C07-C08</text:p>
          </table:table-cell>
          <table:table-cell office:value-type="string" table:style-name="ce34">
            <text:p>主唾液腺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0.84745762711859995" table:style-name="ce36">
            <text:p><text:s/>0.8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5151515151515" table:style-name="ce31">
            <text:p><text:s/>1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1)</text:p>
          </table:table-cell>
          <table:table-cell office:value-type="float" office:value="1.0869565217391" table:style-name="ce36">
            <text:p><text:s/>1.1<text:s/></text:p>
          </table:table-cell>
          <table:table-cell office:value-type="string" table:style-name="ce35">
            <text:p>C17</text:p>
          </table:table-cell>
          <table:table-cell office:value-type="string" table:style-name="ce34">
            <text:p>小腸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0.84745762711859995" table:style-name="ce36">
            <text:p><text:s/>0.8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5151515151515" table:style-name="ce31">
            <text:p><text:s/>1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11</text:p>
          </table:table-cell>
          <table:table-cell office:value-type="string" table:style-name="ce25">
            <text:p>鼻咽癌</text:p>
          </table:table-cell>
          <table:table-cell office:value-type="float" office:value="3" table:style-name="ce29">
            <text:p>3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2">
            <text:p/>
          </table:table-cell>
          <table:table-cell office:value-type="float" office:value="1.6304347826087" table:style-name="ce27">
            <text:p><text:s/>1.6<text:s/></text:p>
          </table:table-cell>
          <table:table-cell office:value-type="string" table:style-name="ce26">
            <text:p>C67</text:p>
          </table:table-cell>
          <table:table-cell office:value-type="string" table:style-name="ce25">
            <text:p>膀胱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0.84745762711859995" table:style-name="ce27">
            <text:p><text:s/>0.8<text:s/></text:p>
          </table:table-cell>
          <table:table-cell table:style-name="ce26"/>
          <table:table-cell table:style-name="ce25"/>
          <table:table-cell table:style-name="ce24"/>
          <table:table-cell table:number-columns-repeated="3" table:style-name="ce22"/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94,985人,男性 47,099人,女性 47,886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大雅區.$A$1:大雅區.$T$31" table:base-cell-address="大雅區.$A$1"/>
        </table:named-expressions>
      </table:table>
      <table:table table:name="新社區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新社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58" table:style-name="ce33">
            <text:p>58</text:p>
          </table:table-cell>
          <table:table-cell office:value-type="float" office:value="255.34912388835099" table:style-name="ce31">
            <text:p><text:s/>255.3<text:s/></text:p>
          </table:table-cell>
          <table:table-cell office:value-type="float" office:value="98.257150446579701" table:style-name="ce31">
            <text:p><text:s/>98.3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33" table:style-name="ce33">
            <text:p>33</text:p>
          </table:table-cell>
          <table:table-cell office:value-type="float" office:value="281.54594317891002" table:style-name="ce31">
            <text:p><text:s/>281.5<text:s/></text:p>
          </table:table-cell>
          <table:table-cell office:value-type="float" office:value="124.018069970491" table:style-name="ce31">
            <text:p><text:s/>124.0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25" table:style-name="ce33">
            <text:p>25</text:p>
          </table:table-cell>
          <table:table-cell office:value-type="float" office:value="227.41744746657" table:style-name="ce31">
            <text:p><text:s/>227.4<text:s/></text:p>
          </table:table-cell>
          <table:table-cell office:value-type="float" office:value="73.626963158544996" table:style-name="ce31">
            <text:p><text:s/>73.6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8" table:style-name="ce33">
            <text:p>1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1.034482758620701" table:style-name="ce36">
            <text:p><text:s/>31.0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7.272727272727298" table:style-name="ce36">
            <text:p><text:s/>27.3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6" table:style-name="ce31">
            <text:p><text:s/>36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6.8965517241379004" table:style-name="ce36">
            <text:p><text:s/>6.9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2.1212121212121" table:style-name="ce36">
            <text:p><text:s/>12.1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" table:style-name="ce31">
            <text:p><text:s/>16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13.7931034482759" table:style-name="ce36">
            <text:p><text:s/>13.8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2.1212121212121" table:style-name="ce36">
            <text:p><text:s/>12.1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" table:style-name="ce31">
            <text:p><text:s/>16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8.6206896551724004" table:style-name="ce36">
            <text:p><text:s/>8.6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2.1212121212121" table:style-name="ce36">
            <text:p><text:s/>12.1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" table:style-name="ce31">
            <text:p><text:s/>4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8.6206896551724004" table:style-name="ce36">
            <text:p><text:s/>8.6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0606060606060996" table:style-name="ce36">
            <text:p><text:s/>6.1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" table:style-name="ce31">
            <text:p><text:s/>4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3.4482758620689999" table:style-name="ce36">
            <text:p><text:s/>3.4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0606060606060996" table:style-name="ce36">
            <text:p><text:s/>6.1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" table:style-name="ce31">
            <text:p><text:s/>4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5.1724137931034004" table:style-name="ce36">
            <text:p><text:s/>5.2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0606060606060996" table:style-name="ce36">
            <text:p><text:s/>6.1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" table:style-name="ce31">
            <text:p><text:s/>4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3.4482758620689999" table:style-name="ce36">
            <text:p><text:s/>3.4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0606060606060996" table:style-name="ce36">
            <text:p><text:s/>6.1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" table:style-name="ce31">
            <text:p><text:s/>4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4482758620689999" table:style-name="ce36">
            <text:p><text:s/>3.4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0303030303030001" table:style-name="ce36">
            <text:p><text:s/>3.0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" table:style-name="ce31">
            <text:p><text:s/>4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4482758620689999" table:style-name="ce36">
            <text:p><text:s/>3.4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0303030303030001" table:style-name="ce36">
            <text:p><text:s/>3.0<text:s/>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7" table:style-name="ce40">
            <text:p>7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table:style-name="ce22"/>
          <table:table-cell office:value-type="float" office:value="12.0689655172414" table:style-name="ce27">
            <text:p><text:s/>12.1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2" table:style-name="ce40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6.0606060606060597" table:style-name="ce27">
            <text:p><text:s/>6.1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2" table:style-name="ce40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8" table:style-name="ce22">
            <text:p><text:s/>8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2" table:style-name="ce33">
            <text:p>2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/>
          </table:table-cell>
          <table:table-cell office:value-type="float" office:value="3.4482758620689999" table:style-name="ce36">
            <text:p><text:s/>3.4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1" table:style-name="ce33">
            <text:p>1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3.0303030303030001" table:style-name="ce36">
            <text:p><text:s/>3.0<text:s/>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1.7241379310345" table:style-name="ce36">
            <text:p><text:s/>1.7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0303030303030001" table:style-name="ce36">
            <text:p><text:s/>3.0<text:s/>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1.7241379310345" table:style-name="ce36">
            <text:p><text:s/>1.7<text:s/></text:p>
          </table:table-cell>
          <table:table-cell table:style-name="ce35"/>
          <table:table-cell table:style-name="ce34"/>
          <table:table-cell table:style-name="ce33"/>
          <table:table-cell table:number-columns-repeated="2" table:style-name="ce31"/>
          <table:table-cell table:style-name="ce36"/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1.7241379310345" table:style-name="ce36">
            <text:p><text:s/>1.7<text:s/></text:p>
          </table:table-cell>
          <table:table-cell table:style-name="ce35"/>
          <table:table-cell table:style-name="ce34"/>
          <table:table-cell table:style-name="ce33"/>
          <table:table-cell table:number-columns-repeated="2" table:style-name="ce31"/>
          <table:table-cell table:style-name="ce36"/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table:style-name="ce26"/>
          <table:table-cell table:style-name="ce25"/>
          <table:table-cell table:style-name="ce29"/>
          <table:table-cell table:number-columns-repeated="3" table:style-name="ce22"/>
          <table:table-cell table:style-name="ce27"/>
          <table:table-cell table:style-name="ce26"/>
          <table:table-cell table:style-name="ce25"/>
          <table:table-cell table:style-name="ce24"/>
          <table:table-cell table:number-columns-repeated="2" table:style-name="ce22"/>
          <table:table-cell table:style-name="ce27"/>
          <table:table-cell table:style-name="ce26"/>
          <table:table-cell table:style-name="ce25"/>
          <table:table-cell table:style-name="ce24"/>
          <table:table-cell table:number-columns-repeated="3" table:style-name="ce22"/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22,714人,男性 11,721人,女性 10,993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新社區.$A$1:新社區.$T$31" table:base-cell-address="新社區.$A$1"/>
        </table:named-expressions>
      </table:table>
      <table:table table:name="石岡區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石岡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41" table:style-name="ce33">
            <text:p>41</text:p>
          </table:table-cell>
          <table:table-cell office:value-type="float" office:value="297.69468143038699" table:style-name="ce31">
            <text:p><text:s/>297.7<text:s/></text:p>
          </table:table-cell>
          <table:table-cell office:value-type="float" office:value="122.94092233727" table:style-name="ce31">
            <text:p><text:s/>122.9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22" table:style-name="ce33">
            <text:p>22</text:p>
          </table:table-cell>
          <table:table-cell office:value-type="float" office:value="311.06398020501899" table:style-name="ce31">
            <text:p><text:s/>311.1<text:s/></text:p>
          </table:table-cell>
          <table:table-cell office:value-type="float" office:value="150.085949304129" table:style-name="ce31">
            <text:p><text:s/>150.1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9" table:style-name="ce33">
            <text:p>1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17.0731707317073" table:style-name="ce36">
            <text:p><text:s/>17.1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8.181818181818201" table:style-name="ce36">
            <text:p><text:s/>18.2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1.052631578947398" table:style-name="ce31">
            <text:p><text:s/>21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4.634146341463399" table:style-name="ce36">
            <text:p><text:s/>14.6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3.636363636363599" table:style-name="ce36">
            <text:p><text:s/>13.6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5.789473684210501" table:style-name="ce31">
            <text:p><text:s/>15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4.634146341463399" table:style-name="ce36">
            <text:p><text:s/>14.6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3.636363636363599" table:style-name="ce36">
            <text:p><text:s/>13.6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.526315789473699" table:style-name="ce31">
            <text:p><text:s/>10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4.8780487804878003" table:style-name="ce36">
            <text:p><text:s/>4.9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3.636363636363599" table:style-name="ce36">
            <text:p><text:s/>13.6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.526315789473699" table:style-name="ce31">
            <text:p><text:s/>10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9.7560975609756007" table:style-name="ce36">
            <text:p><text:s/>9.8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3.636363636363599" table:style-name="ce36">
            <text:p><text:s/>13.6<text:s/></text:p>
          </table:table-cell>
          <table:table-cell office:value-type="string" table:style-name="ce35">
            <text:p>C07-C08</text:p>
          </table:table-cell>
          <table:table-cell office:value-type="string" table:style-name="ce34">
            <text:p>主唾液腺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2631578947367998" table:style-name="ce31">
            <text:p><text:s/>5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4.8780487804878003" table:style-name="ce36">
            <text:p><text:s/>4.9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9.0909090909091006" table:style-name="ce36">
            <text:p><text:s/>9.1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2631578947367998" table:style-name="ce31">
            <text:p><text:s/>5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7.3170731707316996" table:style-name="ce36">
            <text:p><text:s/>7.3<text:s/></text:p>
          </table:table-cell>
          <table:table-cell office:value-type="string" table:style-name="ce35">
            <text:p>C07-C08</text:p>
          </table:table-cell>
          <table:table-cell office:value-type="string" table:style-name="ce34">
            <text:p>主唾液腺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5454545454544997" table:style-name="ce36">
            <text:p><text:s/>4.5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2631578947367998" table:style-name="ce31">
            <text:p><text:s/>5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07-C08</text:p>
          </table:table-cell>
          <table:table-cell office:value-type="string" table:style-name="ce34">
            <text:p>主唾液腺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4.8780487804878003" table:style-name="ce36">
            <text:p><text:s/>4.9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5454545454544997" table:style-name="ce36">
            <text:p><text:s/>4.5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2631578947367998" table:style-name="ce31">
            <text:p><text:s/>5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8780487804878003" table:style-name="ce36">
            <text:p><text:s/>4.9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5454545454544997" table:style-name="ce36">
            <text:p><text:s/>4.5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2631578947367998" table:style-name="ce31">
            <text:p><text:s/>5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2.4390243902439002" table:style-name="ce36">
            <text:p><text:s/>2.4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5454545454544997" table:style-name="ce36">
            <text:p><text:s/>4.5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2631578947367998" table:style-name="ce31">
            <text:p><text:s/>5.3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6" table:style-name="ce40">
            <text:p>6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table:style-name="ce22"/>
          <table:table-cell office:value-type="float" office:value="14.634146341463399" table:style-name="ce27">
            <text:p><text:s/>14.6<text:s/></text:p>
          </table:table-cell>
          <table:table-cell table:style-name="ce41"/>
          <table:table-cell table:style-name="ce25"/>
          <table:table-cell table:style-name="ce40"/>
          <table:table-cell table:number-columns-repeated="2" table:style-name="ce22"/>
          <table:table-cell table:style-name="ce27"/>
          <table:table-cell table:style-name="ce41"/>
          <table:table-cell office:value-type="string" table:style-name="ce25">
            <text:p>其他</text:p>
          </table:table-cell>
          <table:table-cell office:value-type="float" office:value="2" table:style-name="ce40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0.526315789473699" table:style-name="ce22">
            <text:p><text:s/>10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1" table:style-name="ce33">
            <text:p>1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1">
            <text:p/>
          </table:table-cell>
          <table:table-cell office:value-type="float" office:value="2.4390243902439002" table:style-name="ce36">
            <text:p><text:s/>2.4<text:s/></text:p>
          </table:table-cell>
          <table:table-cell table:style-name="ce35"/>
          <table:table-cell table:style-name="ce34"/>
          <table:table-cell table:style-name="ce33"/>
          <table:table-cell table:number-columns-repeated="2" table:style-name="ce31"/>
          <table:table-cell table:style-name="ce36"/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2.4390243902439002" table:style-name="ce36">
            <text:p><text:s/>2.4<text:s/></text:p>
          </table:table-cell>
          <table:table-cell table:style-name="ce35"/>
          <table:table-cell table:style-name="ce34"/>
          <table:table-cell table:style-name="ce33"/>
          <table:table-cell table:number-columns-repeated="2" table:style-name="ce31"/>
          <table:table-cell table:style-name="ce36"/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2.4390243902439002" table:style-name="ce36">
            <text:p><text:s/>2.4<text:s/></text:p>
          </table:table-cell>
          <table:table-cell table:style-name="ce35"/>
          <table:table-cell table:style-name="ce34"/>
          <table:table-cell table:style-name="ce33"/>
          <table:table-cell table:number-columns-repeated="2" table:style-name="ce31"/>
          <table:table-cell table:style-name="ce36"/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2.4390243902439002" table:style-name="ce36">
            <text:p><text:s/>2.4<text:s/></text:p>
          </table:table-cell>
          <table:table-cell table:style-name="ce35"/>
          <table:table-cell table:style-name="ce34"/>
          <table:table-cell table:style-name="ce33"/>
          <table:table-cell table:number-columns-repeated="2" table:style-name="ce31"/>
          <table:table-cell table:style-name="ce36"/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table:style-name="ce26"/>
          <table:table-cell table:style-name="ce25"/>
          <table:table-cell table:style-name="ce29"/>
          <table:table-cell table:number-columns-repeated="3" table:style-name="ce22"/>
          <table:table-cell table:style-name="ce27"/>
          <table:table-cell table:style-name="ce26"/>
          <table:table-cell table:style-name="ce25"/>
          <table:table-cell table:style-name="ce24"/>
          <table:table-cell table:number-columns-repeated="2" table:style-name="ce22"/>
          <table:table-cell table:style-name="ce27"/>
          <table:table-cell table:style-name="ce26"/>
          <table:table-cell table:style-name="ce25"/>
          <table:table-cell table:style-name="ce24"/>
          <table:table-cell table:number-columns-repeated="3" table:style-name="ce22"/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13,773人,男性 7,073人,女性 6,700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石岡區.$A$1:石岡區.$T$31" table:base-cell-address="石岡區.$A$1"/>
        </table:named-expressions>
      </table:table>
      <table:table table:name="外埔區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外埔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75" table:style-name="ce33">
            <text:p>75</text:p>
          </table:table-cell>
          <table:table-cell office:value-type="float" office:value="243.013365735115" table:style-name="ce31">
            <text:p><text:s/>243.0<text:s/></text:p>
          </table:table-cell>
          <table:table-cell office:value-type="float" office:value="120.767099953762" table:style-name="ce31">
            <text:p><text:s/>120.8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45" table:style-name="ce33">
            <text:p>45</text:p>
          </table:table-cell>
          <table:table-cell office:value-type="float" office:value="286.28685943315202" table:style-name="ce31">
            <text:p><text:s/>286.3<text:s/></text:p>
          </table:table-cell>
          <table:table-cell office:value-type="float" office:value="153.20444161071001" table:style-name="ce31">
            <text:p><text:s/>153.2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30" table:style-name="ce33">
            <text:p>30</text:p>
          </table:table-cell>
          <table:table-cell office:value-type="float" office:value="198.09825673534101" table:style-name="ce31">
            <text:p><text:s/>198.1<text:s/></text:p>
          </table:table-cell>
          <table:table-cell office:value-type="float" office:value="91.563516788812507" table:style-name="ce31">
            <text:p><text:s/>91.6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3" table:style-name="ce33">
            <text:p>1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17.3333333333333" table:style-name="ce36">
            <text:p><text:s/>17.3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2.2222222222222" table:style-name="ce36">
            <text:p><text:s/>22.2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.6666666666667" table:style-name="ce31">
            <text:p><text:s/>16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12" table:style-name="ce36">
            <text:p><text:s/>12.0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5.5555555555556" table:style-name="ce36">
            <text:p><text:s/>15.6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3.3333333333333" table:style-name="ce31">
            <text:p><text:s/>13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0.6666666666667" table:style-name="ce36">
            <text:p><text:s/>10.7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5.5555555555556" table:style-name="ce36">
            <text:p><text:s/>15.6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" table:style-name="ce31">
            <text:p><text:s/>1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0.6666666666667" table:style-name="ce36">
            <text:p><text:s/>10.7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8888888888888999" table:style-name="ce36">
            <text:p><text:s/>8.9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" table:style-name="ce31">
            <text:p><text:s/>1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9.3333333333333002" table:style-name="ce36">
            <text:p><text:s/>9.3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8888888888888999" table:style-name="ce36">
            <text:p><text:s/>8.9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" table:style-name="ce31">
            <text:p><text:s/>1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4" table:style-name="ce36">
            <text:p><text:s/>4.0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6666666666666998" table:style-name="ce36">
            <text:p><text:s/>6.7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" table:style-name="ce31">
            <text:p><text:s/>1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4" table:style-name="ce36">
            <text:p><text:s/>4.0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6666666666666998" table:style-name="ce36">
            <text:p><text:s/>6.7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" table:style-name="ce31">
            <text:p><text:s/>1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8" table:style-name="ce36">
            <text:p><text:s/>8.0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4444444444444002" table:style-name="ce36">
            <text:p><text:s/>4.4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6666666666666998" table:style-name="ce31">
            <text:p><text:s/>6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4" table:style-name="ce36">
            <text:p><text:s/>4.0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4444444444444002" table:style-name="ce36">
            <text:p><text:s/>4.4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3333333333333002" table:style-name="ce31">
            <text:p><text:s/>3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6.6666666666666998" table:style-name="ce36">
            <text:p><text:s/>6.7<text:s/></text:p>
          </table:table-cell>
          <table:table-cell office:value-type="string" table:style-name="ce35">
            <text:p>C32</text:p>
          </table:table-cell>
          <table:table-cell office:value-type="string" table:style-name="ce34">
            <text:p>喉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2222222222222001" table:style-name="ce36">
            <text:p><text:s/>2.2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3333333333333002" table:style-name="ce31">
            <text:p><text:s/>3.3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10" table:style-name="ce40">
            <text:p>10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table:style-name="ce22"/>
          <table:table-cell office:value-type="float" office:value="13.3333333333333" table:style-name="ce27">
            <text:p><text:s/>13.3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2" table:style-name="ce40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4.4444444444444402" table:style-name="ce27">
            <text:p><text:s/>4.4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2" table:style-name="ce40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6.6666666666666696" table:style-name="ce22">
            <text:p><text:s/>6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4" table:style-name="ce33">
            <text:p>4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/>
          </table:table-cell>
          <table:table-cell office:value-type="float" office:value="5.3333333333333002" table:style-name="ce36">
            <text:p><text:s/>5.3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1" table:style-name="ce33">
            <text:p>1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2222222222222001" table:style-name="ce36">
            <text:p><text:s/>2.2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1" table:style-name="ce33">
            <text:p>1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3.3333333333333002" table:style-name="ce31">
            <text:p><text:s/>3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6666666666666998" table:style-name="ce36">
            <text:p><text:s/>2.7<text:s/></text:p>
          </table:table-cell>
          <table:table-cell table:style-name="ce35"/>
          <table:table-cell table:style-name="ce34"/>
          <table:table-cell table:style-name="ce33"/>
          <table:table-cell table:number-columns-repeated="2" table:style-name="ce31"/>
          <table:table-cell table:style-name="ce36"/>
          <table:table-cell office:value-type="string" table:style-name="ce35">
            <text:p>C73</text:p>
          </table:table-cell>
          <table:table-cell office:value-type="string" table:style-name="ce34">
            <text:p>甲狀腺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3333333333333002" table:style-name="ce31">
            <text:p><text:s/>3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32</text:p>
          </table:table-cell>
          <table:table-cell office:value-type="string" table:style-name="ce34">
            <text:p>喉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1.3333333333333" table:style-name="ce36">
            <text:p><text:s/>1.3<text:s/></text:p>
          </table:table-cell>
          <table:table-cell table:style-name="ce35"/>
          <table:table-cell table:style-name="ce34"/>
          <table:table-cell table:style-name="ce33"/>
          <table:table-cell table:number-columns-repeated="2" table:style-name="ce31"/>
          <table:table-cell table:style-name="ce36"/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1.3333333333333" table:style-name="ce36">
            <text:p><text:s/>1.3<text:s/></text:p>
          </table:table-cell>
          <table:table-cell table:style-name="ce35"/>
          <table:table-cell table:style-name="ce34"/>
          <table:table-cell table:style-name="ce33"/>
          <table:table-cell table:number-columns-repeated="2" table:style-name="ce31"/>
          <table:table-cell table:style-name="ce36"/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73</text:p>
          </table:table-cell>
          <table:table-cell office:value-type="string" table:style-name="ce25">
            <text:p>甲狀腺癌</text:p>
          </table:table-cell>
          <table:table-cell office:value-type="float" office:value="1" table:style-name="ce29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2">
            <text:p/>
          </table:table-cell>
          <table:table-cell office:value-type="float" office:value="1.3333333333333" table:style-name="ce27">
            <text:p><text:s/>1.3<text:s/></text:p>
          </table:table-cell>
          <table:table-cell table:style-name="ce26"/>
          <table:table-cell table:style-name="ce25"/>
          <table:table-cell table:style-name="ce24"/>
          <table:table-cell table:number-columns-repeated="2" table:style-name="ce22"/>
          <table:table-cell table:style-name="ce27"/>
          <table:table-cell table:style-name="ce26"/>
          <table:table-cell table:style-name="ce25"/>
          <table:table-cell table:style-name="ce24"/>
          <table:table-cell table:number-columns-repeated="3" table:style-name="ce22"/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30,863人,男性 15,719人,女性 15,144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外埔區.$A$1:外埔區.$T$31" table:base-cell-address="外埔區.$A$1"/>
        </table:named-expressions>
      </table:table>
      <table:table table:name="大安區" table:style-name="ta3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大安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56" table:style-name="ce33">
            <text:p>56</text:p>
          </table:table-cell>
          <table:table-cell office:value-type="float" office:value="317.46031746031701" table:style-name="ce31">
            <text:p><text:s/>317.5<text:s/></text:p>
          </table:table-cell>
          <table:table-cell office:value-type="float" office:value="141.68597376909199" table:style-name="ce31">
            <text:p><text:s/>141.7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37" table:style-name="ce33">
            <text:p>37</text:p>
          </table:table-cell>
          <table:table-cell office:value-type="float" office:value="399.13700107874899" table:style-name="ce31">
            <text:p><text:s/>399.1<text:s/></text:p>
          </table:table-cell>
          <table:table-cell office:value-type="float" office:value="183.24753142246001" table:style-name="ce31">
            <text:p><text:s/>183.2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9" table:style-name="ce33">
            <text:p>1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1)</text:p>
          </table:table-cell>
          <table:table-cell office:value-type="float" office:value="10.714285714285699" table:style-name="ce36">
            <text:p><text:s/>10.7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.2162162162162" table:style-name="ce36">
            <text:p><text:s/>16.2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1.578947368421002" table:style-name="ce31">
            <text:p><text:s/>31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4.285714285714301" table:style-name="ce36">
            <text:p><text:s/>14.3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3.5135135135135" table:style-name="ce36">
            <text:p><text:s/>13.5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5.789473684210501" table:style-name="ce31">
            <text:p><text:s/>15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2.5" table:style-name="ce36">
            <text:p><text:s/>12.5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.8108108108108" table:style-name="ce36">
            <text:p><text:s/>10.8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.526315789473699" table:style-name="ce31">
            <text:p><text:s/>10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10.714285714285699" table:style-name="ce36">
            <text:p><text:s/>10.7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.8108108108108" table:style-name="ce36">
            <text:p><text:s/>10.8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.526315789473699" table:style-name="ce31">
            <text:p><text:s/>10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2)</text:p>
          </table:table-cell>
          <table:table-cell office:value-type="float" office:value="5.3571428571429003" table:style-name="ce36">
            <text:p><text:s/>5.4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1081081081080999" table:style-name="ce36">
            <text:p><text:s/>8.1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2631578947367998" table:style-name="ce31">
            <text:p><text:s/>5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7.1428571428570997" table:style-name="ce36">
            <text:p><text:s/>7.1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1081081081080999" table:style-name="ce36">
            <text:p><text:s/>8.1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2631578947367998" table:style-name="ce31">
            <text:p><text:s/>5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7.1428571428570997" table:style-name="ce36">
            <text:p><text:s/>7.1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4054054054053999" table:style-name="ce36">
            <text:p><text:s/>5.4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2631578947367998" table:style-name="ce31">
            <text:p><text:s/>5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5.3571428571429003" table:style-name="ce36">
            <text:p><text:s/>5.4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4054054054053999" table:style-name="ce36">
            <text:p><text:s/>5.4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2631578947367998" table:style-name="ce31">
            <text:p><text:s/>5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7857142857143" table:style-name="ce36">
            <text:p><text:s/>1.8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027027027027" table:style-name="ce36">
            <text:p><text:s/>2.7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2631578947367998" table:style-name="ce31">
            <text:p><text:s/>5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5714285714286" table:style-name="ce36">
            <text:p><text:s/>3.6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027027027027" table:style-name="ce36">
            <text:p><text:s/>2.7<text:s/>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12" table:style-name="ce40">
            <text:p>1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table:style-name="ce22"/>
          <table:table-cell office:value-type="float" office:value="21.428571428571399" table:style-name="ce27">
            <text:p><text:s/>21.4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6" table:style-name="ce40">
            <text:p>6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6.2162162162162" table:style-name="ce27">
            <text:p><text:s/>16.2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" table:style-name="ce40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5.2631578947368398" table:style-name="ce22">
            <text:p><text:s/>5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2" table:style-name="ce33">
            <text:p>2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1">
            <text:p/>
          </table:table-cell>
          <table:table-cell office:value-type="float" office:value="3.5714285714286" table:style-name="ce36">
            <text:p><text:s/>3.6<text:s/></text:p>
          </table:table-cell>
          <table:table-cell office:value-type="string" table:style-name="ce35">
            <text:p>C40-C41</text:p>
          </table:table-cell>
          <table:table-cell office:value-type="string" table:style-name="ce34">
            <text:p>骨和關節軟骨癌</text:p>
          </table:table-cell>
          <table:table-cell office:value-type="float" office:value="1" table:style-name="ce33">
            <text:p>1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7027027027027" table:style-name="ce36">
            <text:p><text:s/>2.7<text:s/>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5714285714286" table:style-name="ce36">
            <text:p><text:s/>3.6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027027027027" table:style-name="ce36">
            <text:p><text:s/>2.7<text:s/>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1.7857142857143" table:style-name="ce36">
            <text:p><text:s/>1.8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027027027027" table:style-name="ce36">
            <text:p><text:s/>2.7<text:s/>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40-C41</text:p>
          </table:table-cell>
          <table:table-cell office:value-type="string" table:style-name="ce34">
            <text:p>骨和關節軟骨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1.7857142857143" table:style-name="ce36">
            <text:p><text:s/>1.8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027027027027" table:style-name="ce36">
            <text:p><text:s/>2.7<text:s/>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45-C49</text:p>
          </table:table-cell>
          <table:table-cell office:value-type="string" table:style-name="ce25">
            <text:p>間皮和軟組織癌</text:p>
          </table:table-cell>
          <table:table-cell office:value-type="float" office:value="1" table:style-name="ce29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2">
            <text:p/>
          </table:table-cell>
          <table:table-cell office:value-type="float" office:value="1.7857142857143" table:style-name="ce27">
            <text:p><text:s/>1.8<text:s/></text:p>
          </table:table-cell>
          <table:table-cell office:value-type="string" table:style-name="ce26">
            <text:p>C91-C95</text:p>
          </table:table-cell>
          <table:table-cell office:value-type="string" table:style-name="ce25">
            <text:p>白血病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2.7027027027027" table:style-name="ce27">
            <text:p><text:s/>2.7<text:s/></text:p>
          </table:table-cell>
          <table:table-cell table:style-name="ce26"/>
          <table:table-cell table:style-name="ce25"/>
          <table:table-cell table:style-name="ce24"/>
          <table:table-cell table:number-columns-repeated="3" table:style-name="ce22"/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17,640人,男性 9,270人,女性 8,370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大安區.$A$1:大安區.$T$31" table:base-cell-address="大安區.$A$1"/>
        </table:named-expressions>
      </table:table>
      <table:table table:name="烏日區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烏日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43" table:style-name="ce33">
            <text:p>143</text:p>
          </table:table-cell>
          <table:table-cell office:value-type="float" office:value="174.889318298559" table:style-name="ce31">
            <text:p><text:s/>174.9<text:s/></text:p>
          </table:table-cell>
          <table:table-cell office:value-type="float" office:value="101.931260408673" table:style-name="ce31">
            <text:p><text:s/>101.9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89" table:style-name="ce33">
            <text:p>89</text:p>
          </table:table-cell>
          <table:table-cell office:value-type="float" office:value="219.98393375764701" table:style-name="ce31">
            <text:p><text:s/>220.0<text:s/></text:p>
          </table:table-cell>
          <table:table-cell office:value-type="float" office:value="131.65744171909199" table:style-name="ce31">
            <text:p><text:s/>131.7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54" table:style-name="ce33">
            <text:p>54</text:p>
          </table:table-cell>
          <table:table-cell office:value-type="float" office:value="130.72370093322201" table:style-name="ce31">
            <text:p><text:s/>130.7<text:s/></text:p>
          </table:table-cell>
          <table:table-cell office:value-type="float" office:value="76.452532584835595" table:style-name="ce31">
            <text:p><text:s/>76.5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27" table:style-name="ce33">
            <text:p>27</text:p>
          </table:table-cell>
          <table:table-cell office:value-type="float" office:value="33.0210600983294" table:style-name="ce31">
            <text:p><text:s/>33.0<text:s/></text:p>
          </table:table-cell>
          <table:table-cell office:value-type="float" office:value="17.618643709692702" table:style-name="ce31">
            <text:p><text:s/>17.6<text:s/></text:p>
          </table:table-cell>
          <table:table-cell office:value-type="string" table:style-name="ce31">
            <text:p/>
          </table:table-cell>
          <table:table-cell office:value-type="float" office:value="18.881118881118901" table:style-name="ce36">
            <text:p><text:s/>18.9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20" table:style-name="ce33">
            <text:p>20</text:p>
          </table:table-cell>
          <table:table-cell office:value-type="float" office:value="49.434591855651" table:style-name="ce31">
            <text:p><text:s/>49.4<text:s/></text:p>
          </table:table-cell>
          <table:table-cell office:value-type="float" office:value="28.797144568912302" table:style-name="ce31">
            <text:p><text:s/>28.8<text:s/></text:p>
          </table:table-cell>
          <table:table-cell office:value-type="float" office:value="22.471910112359598" table:style-name="ce36">
            <text:p><text:s/>22.5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4.814814814814801" table:style-name="ce31">
            <text:p><text:s/>14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6" table:style-name="ce33">
            <text:p>1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1.188811188811201" table:style-name="ce36">
            <text:p><text:s/>11.2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3" table:style-name="ce33">
            <text:p>1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4.6067415730337" table:style-name="ce36">
            <text:p><text:s/>14.6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2.962962962962999" table:style-name="ce31">
            <text:p><text:s/>13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1)</text:p>
          </table:table-cell>
          <table:table-cell office:value-type="float" office:value="5.5944055944056004" table:style-name="ce36">
            <text:p><text:s/>5.6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3.483146067415699" table:style-name="ce36">
            <text:p><text:s/>13.5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2.962962962962999" table:style-name="ce31">
            <text:p><text:s/>13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9.7902097902098006" table:style-name="ce36">
            <text:p><text:s/>9.8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7.8651685393257997" table:style-name="ce36">
            <text:p><text:s/>7.9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9.2592592592593004" table:style-name="ce31">
            <text:p><text:s/>9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8.3916083916084006" table:style-name="ce36">
            <text:p><text:s/>8.4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7415730337079003" table:style-name="ce36">
            <text:p><text:s/>6.7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5555555555555998" table:style-name="ce31">
            <text:p><text:s/>5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2.7972027972028002" table:style-name="ce36">
            <text:p><text:s/>2.8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4943820224718998" table:style-name="ce36">
            <text:p><text:s/>4.5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5555555555555998" table:style-name="ce31">
            <text:p><text:s/>5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5.5944055944056004" table:style-name="ce36">
            <text:p><text:s/>5.6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4943820224718998" table:style-name="ce36">
            <text:p><text:s/>4.5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5555555555555998" table:style-name="ce31">
            <text:p><text:s/>5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5.5944055944056004" table:style-name="ce36">
            <text:p><text:s/>5.6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4943820224718998" table:style-name="ce36">
            <text:p><text:s/>4.5<text:s/></text:p>
          </table:table-cell>
          <table:table-cell office:value-type="string" table:style-name="ce35">
            <text:p>C17</text:p>
          </table:table-cell>
          <table:table-cell office:value-type="string" table:style-name="ce34">
            <text:p>小腸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7037037037037002" table:style-name="ce31">
            <text:p><text:s/>3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8951048951049003" table:style-name="ce36">
            <text:p><text:s/>4.9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3707865168539" table:style-name="ce36">
            <text:p><text:s/>3.4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7037037037037002" table:style-name="ce31">
            <text:p><text:s/>3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2.0979020979021001" table:style-name="ce36">
            <text:p><text:s/>2.1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3707865168539" table:style-name="ce36">
            <text:p><text:s/>3.4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7037037037037002" table:style-name="ce31">
            <text:p><text:s/>3.7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36" table:style-name="ce40">
            <text:p>36</text:p>
          </table:table-cell>
          <table:table-cell office:value-type="float" office:value="44.028080131105803" table:style-name="ce22">
            <text:p><text:s/>44.0<text:s/></text:p>
          </table:table-cell>
          <table:table-cell office:value-type="float" office:value="26.125280672531499" table:style-name="ce22">
            <text:p><text:s/>26.1<text:s/></text:p>
          </table:table-cell>
          <table:table-cell table:style-name="ce22"/>
          <table:table-cell office:value-type="float" office:value="25.174825174825202" table:style-name="ce27">
            <text:p><text:s/>25.2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3" table:style-name="ce40">
            <text:p>13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4.6067415730337" table:style-name="ce27">
            <text:p><text:s/>14.6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2" table:style-name="ce40">
            <text:p>1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22.2222222222222" table:style-name="ce22">
            <text:p><text:s/>22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5" table:style-name="ce33">
            <text:p>5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/>
          </table:table-cell>
          <table:table-cell office:value-type="float" office:value="3.4965034965034998" table:style-name="ce36">
            <text:p><text:s/>3.5<text:s/></text:p>
          </table:table-cell>
          <table:table-cell office:value-type="string" table:style-name="ce35">
            <text:p>C17</text:p>
          </table:table-cell>
          <table:table-cell office:value-type="string" table:style-name="ce34">
            <text:p>小腸癌</text:p>
          </table:table-cell>
          <table:table-cell office:value-type="float" office:value="2" table:style-name="ce33">
            <text:p>2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2471910112360001" table:style-name="ce36">
            <text:p><text:s/>2.2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2" table:style-name="ce33">
            <text:p>2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3.7037037037037002" table:style-name="ce31">
            <text:p><text:s/>3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17</text:p>
          </table:table-cell>
          <table:table-cell office:value-type="string" table:style-name="ce34">
            <text:p>小腸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7972027972028002" table:style-name="ce36">
            <text:p><text:s/>2.8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2471910112360001" table:style-name="ce36">
            <text:p><text:s/>2.2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7037037037037002" table:style-name="ce31">
            <text:p><text:s/>3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3986013986014001" table:style-name="ce36">
            <text:p><text:s/>1.4<text:s/></text:p>
          </table:table-cell>
          <table:table-cell office:value-type="string" table:style-name="ce35">
            <text:p>C30-C31</text:p>
          </table:table-cell>
          <table:table-cell office:value-type="string" table:style-name="ce34">
            <text:p>鼻腔、中耳和副鼻竇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2471910112360001" table:style-name="ce36">
            <text:p><text:s/>2.2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8518518518519" table:style-name="ce31">
            <text:p><text:s/>1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2.0979020979021001" table:style-name="ce36">
            <text:p><text:s/>2.1<text:s/></text:p>
          </table:table-cell>
          <table:table-cell office:value-type="string" table:style-name="ce35">
            <text:p>C43-C44</text:p>
          </table:table-cell>
          <table:table-cell office:value-type="string" table:style-name="ce34">
            <text:p>黑色素瘤和其他皮膚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123595505618" table:style-name="ce36">
            <text:p><text:s/>1.1<text:s/></text:p>
          </table:table-cell>
          <table:table-cell office:value-type="string" table:style-name="ce35">
            <text:p>C32</text:p>
          </table:table-cell>
          <table:table-cell office:value-type="string" table:style-name="ce34">
            <text:p>喉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8518518518519" table:style-name="ce31">
            <text:p><text:s/>1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82-C85</text:p>
          </table:table-cell>
          <table:table-cell office:value-type="string" table:style-name="ce25">
            <text:p>非何杰金氏淋巴瘤</text:p>
          </table:table-cell>
          <table:table-cell office:value-type="float" office:value="3" table:style-name="ce29">
            <text:p>3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2">
            <text:p/>
          </table:table-cell>
          <table:table-cell office:value-type="float" office:value="2.0979020979021001" table:style-name="ce27">
            <text:p><text:s/>2.1<text:s/></text:p>
          </table:table-cell>
          <table:table-cell office:value-type="string" table:style-name="ce26">
            <text:p>C73</text:p>
          </table:table-cell>
          <table:table-cell office:value-type="string" table:style-name="ce25">
            <text:p>甲狀腺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123595505618" table:style-name="ce27">
            <text:p><text:s/>1.1<text:s/></text:p>
          </table:table-cell>
          <table:table-cell office:value-type="string" table:style-name="ce26">
            <text:p>C54</text:p>
          </table:table-cell>
          <table:table-cell office:value-type="string" table:style-name="ce25">
            <text:p>子宮體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8518518518519" table:style-name="ce22">
            <text:p><text:s/>1.9<text:s/></text:p>
          </table:table-cell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81,766人,男性 40,458人,女性 41,309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烏日區.$A$1:烏日區.$T$31" table:base-cell-address="烏日區.$A$1"/>
        </table:named-expressions>
      </table:table>
      <table:table table:name="大肚區" table:style-name="ta3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大肚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25" table:style-name="ce33">
            <text:p>125</text:p>
          </table:table-cell>
          <table:table-cell office:value-type="float" office:value="225.30032533367" table:style-name="ce31">
            <text:p><text:s/>225.3<text:s/></text:p>
          </table:table-cell>
          <table:table-cell office:value-type="float" office:value="118.974566598469" table:style-name="ce31">
            <text:p><text:s/>119.0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73" table:style-name="ce33">
            <text:p>73</text:p>
          </table:table-cell>
          <table:table-cell office:value-type="float" office:value="259.311226755235" table:style-name="ce31">
            <text:p><text:s/>259.3<text:s/></text:p>
          </table:table-cell>
          <table:table-cell office:value-type="float" office:value="148.68651201798201" table:style-name="ce31">
            <text:p><text:s/>148.7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52" table:style-name="ce33">
            <text:p>52</text:p>
          </table:table-cell>
          <table:table-cell office:value-type="float" office:value="190.26710574460299" table:style-name="ce31">
            <text:p><text:s/>190.3<text:s/></text:p>
          </table:table-cell>
          <table:table-cell office:value-type="float" office:value="92.480359239989795" table:style-name="ce31">
            <text:p><text:s/>92.5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22" table:style-name="ce33">
            <text:p>22</text:p>
          </table:table-cell>
          <table:table-cell office:value-type="float" office:value="39.652857258725902" table:style-name="ce31">
            <text:p><text:s/>39.7<text:s/></text:p>
          </table:table-cell>
          <table:table-cell office:value-type="float" office:value="20.6864691972694" table:style-name="ce31">
            <text:p><text:s/>20.7<text:s/></text:p>
          </table:table-cell>
          <table:table-cell office:value-type="string" table:style-name="ce31">
            <text:p/>
          </table:table-cell>
          <table:table-cell office:value-type="float" office:value="17.600000000000001" table:style-name="ce36">
            <text:p><text:s/>17.6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6" table:style-name="ce33">
            <text:p>1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1.917808219178099" table:style-name="ce36">
            <text:p><text:s/>21.9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7.307692307692299" table:style-name="ce31">
            <text:p><text:s/>17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0" table:style-name="ce33">
            <text:p>20</text:p>
          </table:table-cell>
          <table:table-cell office:value-type="float" office:value="36.048052053387202" table:style-name="ce31">
            <text:p><text:s/>36.0<text:s/></text:p>
          </table:table-cell>
          <table:table-cell office:value-type="float" office:value="19.1931435147781" table:style-name="ce31">
            <text:p><text:s/>19.2<text:s/></text:p>
          </table:table-cell>
          <table:table-cell office:value-type="string" table:style-name="ce37">
            <text:p/>
          </table:table-cell>
          <table:table-cell office:value-type="float" office:value="16" table:style-name="ce36">
            <text:p><text:s/>16.0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6" table:style-name="ce33">
            <text:p>1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1.917808219178099" table:style-name="ce36">
            <text:p><text:s/>21.9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1.538461538461499" table:style-name="ce31">
            <text:p><text:s/>11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11.2" table:style-name="ce36">
            <text:p><text:s/>11.2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8493150684932003" table:style-name="ce36">
            <text:p><text:s/>6.8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7.6923076923076996" table:style-name="ce31">
            <text:p><text:s/>7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3.2" table:style-name="ce36">
            <text:p><text:s/>3.2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8493150684932003" table:style-name="ce36">
            <text:p><text:s/>6.8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7.6923076923076996" table:style-name="ce31">
            <text:p><text:s/>7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1)</text:p>
          </table:table-cell>
          <table:table-cell office:value-type="float" office:value="2.4" table:style-name="ce36">
            <text:p><text:s/>2.4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4794520547944998" table:style-name="ce36">
            <text:p><text:s/>5.5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7.6923076923076996" table:style-name="ce31">
            <text:p><text:s/>7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8" table:style-name="ce36">
            <text:p><text:s/>4.8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1095890410958997" table:style-name="ce36">
            <text:p><text:s/>4.1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7692307692308002" table:style-name="ce31">
            <text:p><text:s/>5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4.8" table:style-name="ce36">
            <text:p><text:s/>4.8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1095890410958997" table:style-name="ce36">
            <text:p><text:s/>4.1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8461538461538001" table:style-name="ce31">
            <text:p><text:s/>3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2.4" table:style-name="ce36">
            <text:p><text:s/>2.4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397260273973001" table:style-name="ce36">
            <text:p><text:s/>2.7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8461538461538001" table:style-name="ce31">
            <text:p><text:s/>3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" table:style-name="ce36">
            <text:p><text:s/>4.0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397260273973001" table:style-name="ce36">
            <text:p><text:s/>2.7<text:s/>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8461538461538001" table:style-name="ce31">
            <text:p><text:s/>3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6" table:style-name="ce36">
            <text:p><text:s/>1.6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397260273973001" table:style-name="ce36">
            <text:p><text:s/>2.7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8461538461538001" table:style-name="ce31">
            <text:p><text:s/>3.8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40" table:style-name="ce40">
            <text:p>40</text:p>
          </table:table-cell>
          <table:table-cell office:value-type="float" office:value="72.096104106774305" table:style-name="ce22">
            <text:p><text:s/>72.1<text:s/></text:p>
          </table:table-cell>
          <table:table-cell office:value-type="float" office:value="39.077162655713501" table:style-name="ce22">
            <text:p><text:s/>39.1<text:s/></text:p>
          </table:table-cell>
          <table:table-cell table:style-name="ce22"/>
          <table:table-cell office:value-type="float" office:value="32" table:style-name="ce27">
            <text:p><text:s/>32.0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5" table:style-name="ce40">
            <text:p>15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20.5479452054795" table:style-name="ce27">
            <text:p><text:s/>20.5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4" table:style-name="ce40">
            <text:p>14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26.923076923076898" table:style-name="ce22">
            <text:p><text:s/>26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2" table:style-name="ce33">
            <text:p>2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>(1)</text:p>
          </table:table-cell>
          <table:table-cell office:value-type="float" office:value="1.6" table:style-name="ce36">
            <text:p><text:s/>1.6<text:s/></text:p>
          </table:table-cell>
          <table:table-cell office:value-type="string" table:style-name="ce35">
            <text:p>C32</text:p>
          </table:table-cell>
          <table:table-cell office:value-type="string" table:style-name="ce34">
            <text:p>喉癌</text:p>
          </table:table-cell>
          <table:table-cell office:value-type="float" office:value="2" table:style-name="ce33">
            <text:p>2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7397260273973001" table:style-name="ce36">
            <text:p><text:s/>2.7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2" table:style-name="ce33">
            <text:p>2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3.8461538461538001" table:style-name="ce31">
            <text:p><text:s/>3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2" table:style-name="ce36">
            <text:p><text:s/>3.2<text:s/></text:p>
          </table:table-cell>
          <table:table-cell office:value-type="string" table:style-name="ce35">
            <text:p>C38</text:p>
          </table:table-cell>
          <table:table-cell office:value-type="string" table:style-name="ce34">
            <text:p>心臟、縱隔和胸(肋)膜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397260273973001" table:style-name="ce36">
            <text:p><text:s/>2.7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9230769230769" table:style-name="ce31">
            <text:p><text:s/>1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2" table:style-name="ce36">
            <text:p><text:s/>3.2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397260273973001" table:style-name="ce36">
            <text:p><text:s/>2.7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9230769230769" table:style-name="ce31">
            <text:p><text:s/>1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2.4" table:style-name="ce36">
            <text:p><text:s/>2.4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397260273973001" table:style-name="ce36">
            <text:p><text:s/>2.7<text:s/></text:p>
          </table:table-cell>
          <table:table-cell office:value-type="string" table:style-name="ce35">
            <text:p>C43-C44</text:p>
          </table:table-cell>
          <table:table-cell office:value-type="string" table:style-name="ce34">
            <text:p>黑色素瘤和其他皮膚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9230769230769" table:style-name="ce31">
            <text:p><text:s/>1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64</text:p>
          </table:table-cell>
          <table:table-cell office:value-type="string" table:style-name="ce25">
            <text:p>腎臟癌</text:p>
          </table:table-cell>
          <table:table-cell office:value-type="float" office:value="3" table:style-name="ce29">
            <text:p>3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2">
            <text:p/>
          </table:table-cell>
          <table:table-cell office:value-type="float" office:value="2.4" table:style-name="ce27">
            <text:p><text:s/>2.4<text:s/></text:p>
          </table:table-cell>
          <table:table-cell office:value-type="string" table:style-name="ce26">
            <text:p>C11</text:p>
          </table:table-cell>
          <table:table-cell office:value-type="string" table:style-name="ce25">
            <text:p>鼻咽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3698630136986001" table:style-name="ce27">
            <text:p><text:s/>1.4<text:s/></text:p>
          </table:table-cell>
          <table:table-cell office:value-type="string" table:style-name="ce26">
            <text:p>C45-C49</text:p>
          </table:table-cell>
          <table:table-cell office:value-type="string" table:style-name="ce25">
            <text:p>間皮和軟組織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9230769230769" table:style-name="ce22">
            <text:p><text:s/>1.9<text:s/></text:p>
          </table:table-cell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55,482人,男性 28,152人,女性 27,330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大肚區.$A$1:大肚區.$T$31" table:base-cell-address="大肚區.$A$1"/>
        </table:named-expressions>
      </table:table>
      <table:table table:name="龍井區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龍井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64" table:style-name="ce33">
            <text:p>164</text:p>
          </table:table-cell>
          <table:table-cell office:value-type="float" office:value="207.239481648565" table:style-name="ce31">
            <text:p><text:s/>207.2<text:s/></text:p>
          </table:table-cell>
          <table:table-cell office:value-type="float" office:value="118.442378216298" table:style-name="ce31">
            <text:p><text:s/>118.4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89" table:style-name="ce33">
            <text:p>89</text:p>
          </table:table-cell>
          <table:table-cell office:value-type="float" office:value="224.71342725849601" table:style-name="ce31">
            <text:p><text:s/>224.7<text:s/></text:p>
          </table:table-cell>
          <table:table-cell office:value-type="float" office:value="136.60763203031601" table:style-name="ce31">
            <text:p><text:s/>136.6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75" table:style-name="ce33">
            <text:p>75</text:p>
          </table:table-cell>
          <table:table-cell office:value-type="float" office:value="189.73171934884101" table:style-name="ce31">
            <text:p><text:s/>189.7<text:s/></text:p>
          </table:table-cell>
          <table:table-cell office:value-type="float" office:value="102.22895266419199" table:style-name="ce31">
            <text:p><text:s/>102.2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31" table:style-name="ce33">
            <text:p>31</text:p>
          </table:table-cell>
          <table:table-cell office:value-type="float" office:value="39.173316653082402" table:style-name="ce31">
            <text:p><text:s/>39.2<text:s/></text:p>
          </table:table-cell>
          <table:table-cell office:value-type="float" office:value="21.8268816857301" table:style-name="ce31">
            <text:p><text:s/>21.8<text:s/></text:p>
          </table:table-cell>
          <table:table-cell office:value-type="string" table:style-name="ce31">
            <text:p/>
          </table:table-cell>
          <table:table-cell office:value-type="float" office:value="18.902439024390201" table:style-name="ce36">
            <text:p><text:s/>18.9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7" table:style-name="ce33">
            <text:p>1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9.101123595505602" table:style-name="ce36">
            <text:p><text:s/>19.1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8" table:style-name="ce33">
            <text:p>1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4" table:style-name="ce31">
            <text:p><text:s/>24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1)</text:p>
          </table:table-cell>
          <table:table-cell office:value-type="float" office:value="7.3170731707316996" table:style-name="ce36">
            <text:p><text:s/>7.3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3" table:style-name="ce33">
            <text:p>1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4.6067415730337" table:style-name="ce36">
            <text:p><text:s/>14.6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" table:style-name="ce31">
            <text:p><text:s/>16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2" table:style-name="ce33">
            <text:p>22</text:p>
          </table:table-cell>
          <table:table-cell office:value-type="float" office:value="27.800418269929398" table:style-name="ce31">
            <text:p><text:s/>27.8<text:s/></text:p>
          </table:table-cell>
          <table:table-cell office:value-type="float" office:value="15.174003477473599" table:style-name="ce31">
            <text:p><text:s/>15.2<text:s/></text:p>
          </table:table-cell>
          <table:table-cell office:value-type="string" table:style-name="ce37">
            <text:p/>
          </table:table-cell>
          <table:table-cell office:value-type="float" office:value="13.4146341463415" table:style-name="ce36">
            <text:p><text:s/>13.4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3.483146067415699" table:style-name="ce36">
            <text:p><text:s/>13.5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3.3333333333333" table:style-name="ce31">
            <text:p><text:s/>13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20" table:style-name="ce33">
            <text:p>20</text:p>
          </table:table-cell>
          <table:table-cell office:value-type="float" office:value="25.273107518117701" table:style-name="ce31">
            <text:p><text:s/>25.3<text:s/></text:p>
          </table:table-cell>
          <table:table-cell office:value-type="float" office:value="13.799422990319201" table:style-name="ce31">
            <text:p><text:s/>13.8<text:s/></text:p>
          </table:table-cell>
          <table:table-cell office:value-type="string" table:style-name="ce37">
            <text:p/>
          </table:table-cell>
          <table:table-cell office:value-type="float" office:value="12.1951219512195" table:style-name="ce36">
            <text:p><text:s/>12.2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2.3595505617978" table:style-name="ce36">
            <text:p><text:s/>12.4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2" table:style-name="ce31">
            <text:p><text:s/>12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9" table:style-name="ce33">
            <text:p>1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1.5853658536585" table:style-name="ce36">
            <text:p><text:s/>11.6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7.8651685393257997" table:style-name="ce36">
            <text:p><text:s/>7.9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6666666666666998" table:style-name="ce31">
            <text:p><text:s/>6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8780487804878003" table:style-name="ce36">
            <text:p><text:s/>4.9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4943820224718998" table:style-name="ce36">
            <text:p><text:s/>4.5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6666666666666998" table:style-name="ce31">
            <text:p><text:s/>2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8780487804878003" table:style-name="ce36">
            <text:p><text:s/>4.9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3707865168539" table:style-name="ce36">
            <text:p><text:s/>3.4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6666666666666998" table:style-name="ce31">
            <text:p><text:s/>2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2.4390243902439002" table:style-name="ce36">
            <text:p><text:s/>2.4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3707865168539" table:style-name="ce36">
            <text:p><text:s/>3.4<text:s/>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6666666666666998" table:style-name="ce31">
            <text:p><text:s/>2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0487804878048999" table:style-name="ce36">
            <text:p><text:s/>3.0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3707865168539" table:style-name="ce36">
            <text:p><text:s/>3.4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6666666666666998" table:style-name="ce31">
            <text:p><text:s/>2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0487804878048999" table:style-name="ce36">
            <text:p><text:s/>3.0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3707865168539" table:style-name="ce36">
            <text:p><text:s/>3.4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6666666666666998" table:style-name="ce31">
            <text:p><text:s/>2.7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30" table:style-name="ce40">
            <text:p>30</text:p>
          </table:table-cell>
          <table:table-cell office:value-type="float" office:value="37.909661277176497" table:style-name="ce22">
            <text:p><text:s/>37.9<text:s/></text:p>
          </table:table-cell>
          <table:table-cell office:value-type="float" office:value="23.184421657978799" table:style-name="ce22">
            <text:p><text:s/>23.2<text:s/></text:p>
          </table:table-cell>
          <table:table-cell table:style-name="ce22"/>
          <table:table-cell office:value-type="float" office:value="18.292682926829301" table:style-name="ce27">
            <text:p><text:s/>18.3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3" table:style-name="ce40">
            <text:p>13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4.6067415730337" table:style-name="ce27">
            <text:p><text:s/>14.6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1" table:style-name="ce40">
            <text:p>1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4.6666666666667" table:style-name="ce22">
            <text:p><text:s/>14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2" table:style-name="ce33">
            <text:p>2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>(1)</text:p>
          </table:table-cell>
          <table:table-cell office:value-type="float" office:value="1.219512195122" table:style-name="ce36">
            <text:p><text:s/>1.2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2" table:style-name="ce33">
            <text:p>2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2471910112360001" table:style-name="ce36">
            <text:p><text:s/>2.2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2" table:style-name="ce33">
            <text:p>2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6666666666666998" table:style-name="ce31">
            <text:p><text:s/>2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219512195122" table:style-name="ce36">
            <text:p><text:s/>1.2<text:s/></text:p>
          </table:table-cell>
          <table:table-cell office:value-type="string" table:style-name="ce35">
            <text:p>C17</text:p>
          </table:table-cell>
          <table:table-cell office:value-type="string" table:style-name="ce34">
            <text:p>小腸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123595505618" table:style-name="ce36">
            <text:p><text:s/>1.1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3333333333333" table:style-name="ce31">
            <text:p><text:s/>1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4390243902439002" table:style-name="ce36">
            <text:p><text:s/>2.4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123595505618" table:style-name="ce36">
            <text:p><text:s/>1.1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3333333333333" table:style-name="ce31">
            <text:p><text:s/>1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2.4390243902439002" table:style-name="ce36">
            <text:p><text:s/>2.4<text:s/></text:p>
          </table:table-cell>
          <table:table-cell office:value-type="string" table:style-name="ce35">
            <text:p>C32</text:p>
          </table:table-cell>
          <table:table-cell office:value-type="string" table:style-name="ce34">
            <text:p>喉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123595505618" table:style-name="ce36">
            <text:p><text:s/>1.1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3333333333333" table:style-name="ce31">
            <text:p><text:s/>1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53, C55</text:p>
          </table:table-cell>
          <table:table-cell office:value-type="string" table:style-name="ce25">
            <text:p>子宮頸及部位未明示子宮癌</text:p>
          </table:table-cell>
          <table:table-cell office:value-type="float" office:value="1" table:style-name="ce29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2">
            <text:p>(1)</text:p>
          </table:table-cell>
          <table:table-cell office:value-type="float" office:value="0.60975609756100002" table:style-name="ce27">
            <text:p><text:s/>0.6<text:s/></text:p>
          </table:table-cell>
          <table:table-cell office:value-type="string" table:style-name="ce26">
            <text:p>C37</text:p>
          </table:table-cell>
          <table:table-cell office:value-type="string" table:style-name="ce25">
            <text:p>胸腺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123595505618" table:style-name="ce27">
            <text:p><text:s/>1.1<text:s/></text:p>
          </table:table-cell>
          <table:table-cell office:value-type="string" table:style-name="ce26">
            <text:p>C64</text:p>
          </table:table-cell>
          <table:table-cell office:value-type="string" table:style-name="ce25">
            <text:p>腎臟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3333333333333" table:style-name="ce22">
            <text:p><text:s/>1.3<text:s/></text:p>
          </table:table-cell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79,136人,男性 39,606人,女性 39,530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龍井區.$A$1:龍井區.$T$31" table:base-cell-address="龍井區.$A$1"/>
        </table:named-expressions>
      </table:table>
      <table:table table:name="霧峰區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霧峰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70" table:style-name="ce33">
            <text:p>170</text:p>
          </table:table-cell>
          <table:table-cell office:value-type="float" office:value="269.90767569798902" table:style-name="ce31">
            <text:p><text:s/>269.9<text:s/></text:p>
          </table:table-cell>
          <table:table-cell office:value-type="float" office:value="125.98188299924" table:style-name="ce31">
            <text:p><text:s/>126.0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95" table:style-name="ce33">
            <text:p>95</text:p>
          </table:table-cell>
          <table:table-cell office:value-type="float" office:value="297.65634791327199" table:style-name="ce31">
            <text:p><text:s/>297.7<text:s/></text:p>
          </table:table-cell>
          <table:table-cell office:value-type="float" office:value="153.54009610677099" table:style-name="ce31">
            <text:p><text:s/>153.5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75" table:style-name="ce33">
            <text:p>75</text:p>
          </table:table-cell>
          <table:table-cell office:value-type="float" office:value="241.402063182967" table:style-name="ce31">
            <text:p><text:s/>241.4<text:s/></text:p>
          </table:table-cell>
          <table:table-cell office:value-type="float" office:value="101.44360455319401" table:style-name="ce31">
            <text:p><text:s/>101.4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33" table:style-name="ce33">
            <text:p>33</text:p>
          </table:table-cell>
          <table:table-cell office:value-type="float" office:value="52.393842929609697" table:style-name="ce31">
            <text:p><text:s/>52.4<text:s/></text:p>
          </table:table-cell>
          <table:table-cell office:value-type="float" office:value="23.0952361648453" table:style-name="ce31">
            <text:p><text:s/>23.1<text:s/></text:p>
          </table:table-cell>
          <table:table-cell office:value-type="string" table:style-name="ce31">
            <text:p/>
          </table:table-cell>
          <table:table-cell office:value-type="float" office:value="19.411764705882401" table:style-name="ce36">
            <text:p><text:s/>19.4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2" table:style-name="ce33">
            <text:p>22</text:p>
          </table:table-cell>
          <table:table-cell office:value-type="float" office:value="68.930943727284102" table:style-name="ce31">
            <text:p><text:s/>68.9<text:s/></text:p>
          </table:table-cell>
          <table:table-cell office:value-type="float" office:value="36.797325588633299" table:style-name="ce31">
            <text:p><text:s/>36.8<text:s/></text:p>
          </table:table-cell>
          <table:table-cell office:value-type="float" office:value="23.157894736842099" table:style-name="ce36">
            <text:p><text:s/>23.2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6" table:style-name="ce33">
            <text:p>1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1.3333333333333" table:style-name="ce31">
            <text:p><text:s/>21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5" table:style-name="ce33">
            <text:p>25</text:p>
          </table:table-cell>
          <table:table-cell office:value-type="float" office:value="39.692305249704297" table:style-name="ce31">
            <text:p><text:s/>39.7<text:s/></text:p>
          </table:table-cell>
          <table:table-cell office:value-type="float" office:value="17.702594129089899" table:style-name="ce31">
            <text:p><text:s/>17.7<text:s/></text:p>
          </table:table-cell>
          <table:table-cell office:value-type="string" table:style-name="ce37">
            <text:p/>
          </table:table-cell>
          <table:table-cell office:value-type="float" office:value="14.705882352941201" table:style-name="ce36">
            <text:p><text:s/>14.7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7" table:style-name="ce33">
            <text:p>1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7.894736842105299" table:style-name="ce36">
            <text:p><text:s/>17.9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" table:style-name="ce31">
            <text:p><text:s/>16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7.0588235294118" table:style-name="ce36">
            <text:p><text:s/>7.1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7" table:style-name="ce33">
            <text:p>1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7.894736842105299" table:style-name="ce36">
            <text:p><text:s/>17.9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" table:style-name="ce31">
            <text:p><text:s/>16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3" table:style-name="ce33">
            <text:p>23</text:p>
          </table:table-cell>
          <table:table-cell office:value-type="float" office:value="36.516920829727901" table:style-name="ce31">
            <text:p><text:s/>36.5<text:s/></text:p>
          </table:table-cell>
          <table:table-cell office:value-type="float" office:value="18.757606095992202" table:style-name="ce31">
            <text:p><text:s/>18.8<text:s/></text:p>
          </table:table-cell>
          <table:table-cell office:value-type="string" table:style-name="ce31">
            <text:p/>
          </table:table-cell>
          <table:table-cell office:value-type="float" office:value="13.5294117647059" table:style-name="ce36">
            <text:p><text:s/>13.5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.526315789473699" table:style-name="ce36">
            <text:p><text:s/>10.5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.6666666666667" table:style-name="ce31">
            <text:p><text:s/>10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22" table:style-name="ce33">
            <text:p>22</text:p>
          </table:table-cell>
          <table:table-cell office:value-type="float" office:value="34.929228619739803" table:style-name="ce31">
            <text:p><text:s/>34.9<text:s/></text:p>
          </table:table-cell>
          <table:table-cell office:value-type="float" office:value="16.944494308109899" table:style-name="ce31">
            <text:p><text:s/>16.9<text:s/></text:p>
          </table:table-cell>
          <table:table-cell office:value-type="string" table:style-name="ce37">
            <text:p/>
          </table:table-cell>
          <table:table-cell office:value-type="float" office:value="12.9411764705882" table:style-name="ce36">
            <text:p><text:s/>12.9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3157894736842" table:style-name="ce36">
            <text:p><text:s/>6.3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" table:style-name="ce31">
            <text:p><text:s/>8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7.0588235294118" table:style-name="ce36">
            <text:p><text:s/>7.1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2631578947367998" table:style-name="ce36">
            <text:p><text:s/>5.3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6666666666666998" table:style-name="ce31">
            <text:p><text:s/>6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7058823529411997" table:style-name="ce36">
            <text:p><text:s/>4.7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2105263157895001" table:style-name="ce36">
            <text:p><text:s/>4.2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3333333333333002" table:style-name="ce31">
            <text:p><text:s/>5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4.7058823529411997" table:style-name="ce36">
            <text:p><text:s/>4.7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1578947368421" table:style-name="ce36">
            <text:p><text:s/>3.2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" table:style-name="ce31">
            <text:p><text:s/>4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2.3529411764705999" table:style-name="ce36">
            <text:p><text:s/>2.4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1578947368421" table:style-name="ce36">
            <text:p><text:s/>3.2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6666666666666998" table:style-name="ce31">
            <text:p><text:s/>2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5294117647059" table:style-name="ce36">
            <text:p><text:s/>3.5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1052631578946999" table:style-name="ce36">
            <text:p><text:s/>2.1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3333333333333" table:style-name="ce31">
            <text:p><text:s/>1.3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17" table:style-name="ce40">
            <text:p>17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table:style-name="ce22"/>
          <table:table-cell office:value-type="float" office:value="10" table:style-name="ce27">
            <text:p><text:s/>10.0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6" table:style-name="ce40">
            <text:p>6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6.3157894736842097" table:style-name="ce27">
            <text:p><text:s/>6.3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6" table:style-name="ce40">
            <text:p>6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8" table:style-name="ce22">
            <text:p><text:s/>8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4" table:style-name="ce33">
            <text:p>4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1">
            <text:p/>
          </table:table-cell>
          <table:table-cell office:value-type="float" office:value="2.3529411764705999" table:style-name="ce36">
            <text:p><text:s/>2.4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2" table:style-name="ce33">
            <text:p>2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1052631578946999" table:style-name="ce36">
            <text:p><text:s/>2.1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1" table:style-name="ce33">
            <text:p>1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3333333333333" table:style-name="ce31">
            <text:p><text:s/>1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.7647058823529" table:style-name="ce36">
            <text:p><text:s/>1.8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0526315789473999" table:style-name="ce36">
            <text:p><text:s/>1.1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3333333333333" table:style-name="ce31">
            <text:p><text:s/>1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0.5882352941176" table:style-name="ce36">
            <text:p><text:s/>0.6<text:s/></text:p>
          </table:table-cell>
          <table:table-cell table:style-name="ce35"/>
          <table:table-cell table:style-name="ce34"/>
          <table:table-cell table:style-name="ce33"/>
          <table:table-cell table:number-columns-repeated="2" table:style-name="ce31"/>
          <table:table-cell table:style-name="ce36"/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3333333333333" table:style-name="ce31">
            <text:p><text:s/>1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0.5882352941176" table:style-name="ce36">
            <text:p><text:s/>0.6<text:s/></text:p>
          </table:table-cell>
          <table:table-cell table:style-name="ce35"/>
          <table:table-cell table:style-name="ce34"/>
          <table:table-cell table:style-name="ce33"/>
          <table:table-cell table:number-columns-repeated="2" table:style-name="ce31"/>
          <table:table-cell table:style-name="ce36"/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23-C24</text:p>
          </table:table-cell>
          <table:table-cell office:value-type="string" table:style-name="ce25">
            <text:p>膽囊和其他膽道癌</text:p>
          </table:table-cell>
          <table:table-cell office:value-type="float" office:value="1" table:style-name="ce29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2">
            <text:p/>
          </table:table-cell>
          <table:table-cell office:value-type="float" office:value="0.5882352941176" table:style-name="ce27">
            <text:p><text:s/>0.6<text:s/></text:p>
          </table:table-cell>
          <table:table-cell table:style-name="ce26"/>
          <table:table-cell table:style-name="ce25"/>
          <table:table-cell table:style-name="ce24"/>
          <table:table-cell table:number-columns-repeated="2" table:style-name="ce22"/>
          <table:table-cell table:style-name="ce27"/>
          <table:table-cell table:style-name="ce26"/>
          <table:table-cell table:style-name="ce25"/>
          <table:table-cell table:style-name="ce24"/>
          <table:table-cell table:number-columns-repeated="3" table:style-name="ce22"/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62,985人,男性 31,916人,女性 31,069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霧峰區.$A$1:霧峰區.$T$31" table:base-cell-address="霧峰區.$A$1"/>
        </table:named-expressions>
      </table:table>
      <table:table table:name="太平區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太平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447" table:style-name="ce33">
            <text:p>447</text:p>
          </table:table-cell>
          <table:table-cell office:value-type="float" office:value="222.64116171866999" table:style-name="ce31">
            <text:p><text:s/>222.6<text:s/></text:p>
          </table:table-cell>
          <table:table-cell office:value-type="float" office:value="127.70710813372" table:style-name="ce31">
            <text:p><text:s/>127.7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270" table:style-name="ce33">
            <text:p>270</text:p>
          </table:table-cell>
          <table:table-cell office:value-type="float" office:value="273.97121272850001" table:style-name="ce31">
            <text:p><text:s/>274.0<text:s/></text:p>
          </table:table-cell>
          <table:table-cell office:value-type="float" office:value="172.136527839206" table:style-name="ce31">
            <text:p><text:s/>172.1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77" table:style-name="ce33">
            <text:p>177</text:p>
          </table:table-cell>
          <table:table-cell office:value-type="float" office:value="173.15424423552901" table:style-name="ce31">
            <text:p><text:s/>173.2<text:s/></text:p>
          </table:table-cell>
          <table:table-cell office:value-type="float" office:value="92.931241784101005" table:style-name="ce31">
            <text:p><text:s/>92.9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93" table:style-name="ce33">
            <text:p>93</text:p>
          </table:table-cell>
          <table:table-cell office:value-type="float" office:value="46.321315525360902" table:style-name="ce31">
            <text:p><text:s/>46.3<text:s/></text:p>
          </table:table-cell>
          <table:table-cell office:value-type="float" office:value="26.3108115578347" table:style-name="ce31">
            <text:p><text:s/>26.3<text:s/></text:p>
          </table:table-cell>
          <table:table-cell office:value-type="string" table:style-name="ce31">
            <text:p/>
          </table:table-cell>
          <table:table-cell office:value-type="float" office:value="20.805369127516801" table:style-name="ce36">
            <text:p><text:s/>20.8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51" table:style-name="ce33">
            <text:p>51</text:p>
          </table:table-cell>
          <table:table-cell office:value-type="float" office:value="51.750117959827698" table:style-name="ce31">
            <text:p><text:s/>51.8<text:s/></text:p>
          </table:table-cell>
          <table:table-cell office:value-type="float" office:value="32.1455532387481" table:style-name="ce31">
            <text:p><text:s/>32.1<text:s/></text:p>
          </table:table-cell>
          <table:table-cell office:value-type="float" office:value="18.8888888888889" table:style-name="ce36">
            <text:p><text:s/>18.9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42" table:style-name="ce33">
            <text:p>42</text:p>
          </table:table-cell>
          <table:table-cell office:value-type="float" office:value="41.087447784701801" table:style-name="ce31">
            <text:p><text:s/>41.1<text:s/></text:p>
          </table:table-cell>
          <table:table-cell office:value-type="float" office:value="22.012484829850099" table:style-name="ce31">
            <text:p><text:s/>22.0<text:s/></text:p>
          </table:table-cell>
          <table:table-cell office:value-type="float" office:value="23.728813559321999" table:style-name="ce31">
            <text:p><text:s/>23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69" table:style-name="ce33">
            <text:p>69</text:p>
          </table:table-cell>
          <table:table-cell office:value-type="float" office:value="34.367427647848402" table:style-name="ce31">
            <text:p><text:s/>34.4<text:s/></text:p>
          </table:table-cell>
          <table:table-cell office:value-type="float" office:value="18.873878569779201" table:style-name="ce31">
            <text:p><text:s/>18.9<text:s/></text:p>
          </table:table-cell>
          <table:table-cell office:value-type="string" table:style-name="ce37">
            <text:p/>
          </table:table-cell>
          <table:table-cell office:value-type="float" office:value="15.4362416107383" table:style-name="ce36">
            <text:p><text:s/>15.4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48" table:style-name="ce33">
            <text:p>48</text:p>
          </table:table-cell>
          <table:table-cell office:value-type="float" office:value="48.705993373955501" table:style-name="ce31">
            <text:p><text:s/>48.7<text:s/></text:p>
          </table:table-cell>
          <table:table-cell office:value-type="float" office:value="29.963621128034202" table:style-name="ce31">
            <text:p><text:s/>30.0<text:s/></text:p>
          </table:table-cell>
          <table:table-cell office:value-type="float" office:value="17.7777777777778" table:style-name="ce36">
            <text:p><text:s/>17.8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29" table:style-name="ce33">
            <text:p>29</text:p>
          </table:table-cell>
          <table:table-cell office:value-type="float" office:value="28.369904422770301" table:style-name="ce31">
            <text:p><text:s/>28.4<text:s/></text:p>
          </table:table-cell>
          <table:table-cell office:value-type="float" office:value="14.7477779998383" table:style-name="ce31">
            <text:p><text:s/>14.7<text:s/></text:p>
          </table:table-cell>
          <table:table-cell office:value-type="float" office:value="16.3841807909605" table:style-name="ce31">
            <text:p><text:s/>16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65" table:style-name="ce33">
            <text:p>65</text:p>
          </table:table-cell>
          <table:table-cell office:value-type="float" office:value="32.375113001596297" table:style-name="ce31">
            <text:p><text:s/>32.4<text:s/></text:p>
          </table:table-cell>
          <table:table-cell office:value-type="float" office:value="18.9088924622082" table:style-name="ce31">
            <text:p><text:s/>18.9<text:s/></text:p>
          </table:table-cell>
          <table:table-cell office:value-type="string" table:style-name="ce37">
            <text:p/>
          </table:table-cell>
          <table:table-cell office:value-type="float" office:value="14.5413870246085" table:style-name="ce36">
            <text:p><text:s/>14.5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36" table:style-name="ce33">
            <text:p>36</text:p>
          </table:table-cell>
          <table:table-cell office:value-type="float" office:value="36.529495030466599" table:style-name="ce31">
            <text:p><text:s/>36.5<text:s/></text:p>
          </table:table-cell>
          <table:table-cell office:value-type="float" office:value="24.342543526153801" table:style-name="ce31">
            <text:p><text:s/>24.3<text:s/></text:p>
          </table:table-cell>
          <table:table-cell office:value-type="float" office:value="13.3333333333333" table:style-name="ce36">
            <text:p><text:s/>13.3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1" table:style-name="ce33">
            <text:p>21</text:p>
          </table:table-cell>
          <table:table-cell office:value-type="float" office:value="20.543723892350901" table:style-name="ce31">
            <text:p><text:s/>20.5<text:s/></text:p>
          </table:table-cell>
          <table:table-cell office:value-type="float" office:value="10.056295653308799" table:style-name="ce31">
            <text:p><text:s/>10.1<text:s/></text:p>
          </table:table-cell>
          <table:table-cell office:value-type="float" office:value="11.864406779661" table:style-name="ce31">
            <text:p><text:s/>11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21" table:style-name="ce33">
            <text:p>21</text:p>
          </table:table-cell>
          <table:table-cell office:value-type="float" office:value="20.543723892350901" table:style-name="ce31">
            <text:p><text:s/>20.5<text:s/></text:p>
          </table:table-cell>
          <table:table-cell office:value-type="float" office:value="11.3023384821921" table:style-name="ce31">
            <text:p><text:s/>11.3<text:s/></text:p>
          </table:table-cell>
          <table:table-cell office:value-type="string" table:style-name="ce31">
            <text:p>(1)</text:p>
          </table:table-cell>
          <table:table-cell office:value-type="float" office:value="4.6979865771811999" table:style-name="ce36">
            <text:p><text:s/>4.7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33" table:style-name="ce33">
            <text:p>33</text:p>
          </table:table-cell>
          <table:table-cell office:value-type="float" office:value="33.485370444594402" table:style-name="ce31">
            <text:p><text:s/>33.5<text:s/></text:p>
          </table:table-cell>
          <table:table-cell office:value-type="float" office:value="20.445977900815599" table:style-name="ce31">
            <text:p><text:s/>20.4<text:s/></text:p>
          </table:table-cell>
          <table:table-cell office:value-type="float" office:value="12.2222222222222" table:style-name="ce36">
            <text:p><text:s/>12.2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21" table:style-name="ce33">
            <text:p>21</text:p>
          </table:table-cell>
          <table:table-cell office:value-type="float" office:value="20.543723892350901" table:style-name="ce31">
            <text:p><text:s/>20.5<text:s/></text:p>
          </table:table-cell>
          <table:table-cell office:value-type="float" office:value="11.3023384821921" table:style-name="ce31">
            <text:p><text:s/>11.3<text:s/></text:p>
          </table:table-cell>
          <table:table-cell office:value-type="float" office:value="11.864406779661" table:style-name="ce31">
            <text:p><text:s/>11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35" table:style-name="ce33">
            <text:p>35</text:p>
          </table:table-cell>
          <table:table-cell office:value-type="float" office:value="17.432753154705701" table:style-name="ce31">
            <text:p><text:s/>17.4<text:s/></text:p>
          </table:table-cell>
          <table:table-cell office:value-type="float" office:value="10.0759911724868" table:style-name="ce31">
            <text:p><text:s/>10.1<text:s/></text:p>
          </table:table-cell>
          <table:table-cell office:value-type="string" table:style-name="ce37">
            <text:p/>
          </table:table-cell>
          <table:table-cell office:value-type="float" office:value="7.8299776286352998" table:style-name="ce36">
            <text:p><text:s/>7.8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7" table:style-name="ce33">
            <text:p>1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2962962962963003" table:style-name="ce36">
            <text:p><text:s/>6.3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5197740112993996" table:style-name="ce31">
            <text:p><text:s/>4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3.1319910514540998" table:style-name="ce36">
            <text:p><text:s/>3.1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1851851851852002" table:style-name="ce36">
            <text:p><text:s/>5.2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9548022598869998" table:style-name="ce31">
            <text:p><text:s/>4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21" table:style-name="ce33">
            <text:p>21</text:p>
          </table:table-cell>
          <table:table-cell office:value-type="float" office:value="10.4596518928234" table:style-name="ce31">
            <text:p><text:s/>10.5<text:s/></text:p>
          </table:table-cell>
          <table:table-cell office:value-type="float" office:value="5.7556556592049999" table:style-name="ce31">
            <text:p><text:s/>5.8<text:s/></text:p>
          </table:table-cell>
          <table:table-cell office:value-type="string" table:style-name="ce37">
            <text:p/>
          </table:table-cell>
          <table:table-cell office:value-type="float" office:value="4.6979865771811999" table:style-name="ce36">
            <text:p><text:s/>4.7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3" table:style-name="ce33">
            <text:p>1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8148148148147998" table:style-name="ce36">
            <text:p><text:s/>4.8<text:s/>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8248587570621" table:style-name="ce31">
            <text:p><text:s/>2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9" table:style-name="ce33">
            <text:p>1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2505592841163002" table:style-name="ce36">
            <text:p><text:s/>4.3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0740740740741002" table:style-name="ce36">
            <text:p><text:s/>4.1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8248587570621" table:style-name="ce31">
            <text:p><text:s/>2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18" table:style-name="ce33">
            <text:p>1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0268456375839001" table:style-name="ce36">
            <text:p><text:s/>4.0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5925925925926001" table:style-name="ce36">
            <text:p><text:s/>2.6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2598870056496998" table:style-name="ce31">
            <text:p><text:s/>2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2371364653243999" table:style-name="ce36">
            <text:p><text:s/>2.2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2222222222222001" table:style-name="ce36">
            <text:p><text:s/>2.2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2598870056496998" table:style-name="ce31">
            <text:p><text:s/>2.3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82" table:style-name="ce40">
            <text:p>82</text:p>
          </table:table-cell>
          <table:table-cell office:value-type="float" office:value="40.842450248167701" table:style-name="ce22">
            <text:p><text:s/>40.8<text:s/></text:p>
          </table:table-cell>
          <table:table-cell office:value-type="float" office:value="25.127963311711401" table:style-name="ce22">
            <text:p><text:s/>25.1<text:s/></text:p>
          </table:table-cell>
          <table:table-cell table:style-name="ce22"/>
          <table:table-cell office:value-type="float" office:value="18.344519015660001" table:style-name="ce27">
            <text:p><text:s/>18.3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34" table:style-name="ce40">
            <text:p>34</text:p>
          </table:table-cell>
          <table:table-cell office:value-type="float" office:value="34.500078639885103" table:style-name="ce22">
            <text:p><text:s/>34.5<text:s/></text:p>
          </table:table-cell>
          <table:table-cell office:value-type="float" office:value="22.926381521845101" table:style-name="ce22">
            <text:p><text:s/>22.9<text:s/></text:p>
          </table:table-cell>
          <table:table-cell office:value-type="float" office:value="12.592592592592601" table:style-name="ce27">
            <text:p><text:s/>12.6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31" table:style-name="ce40">
            <text:p>31</text:p>
          </table:table-cell>
          <table:table-cell office:value-type="float" office:value="30.326449555375099" table:style-name="ce22">
            <text:p><text:s/>30.3<text:s/></text:p>
          </table:table-cell>
          <table:table-cell office:value-type="float" office:value="17.837934097070399" table:style-name="ce22">
            <text:p><text:s/>17.8<text:s/></text:p>
          </table:table-cell>
          <table:table-cell office:value-type="float" office:value="17.514124293785301" table:style-name="ce22">
            <text:p><text:s/>17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5" table:style-name="ce33">
            <text:p>5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>(1)</text:p>
          </table:table-cell>
          <table:table-cell office:value-type="float" office:value="1.1185682326622" table:style-name="ce36">
            <text:p><text:s/>1.1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5" table:style-name="ce33">
            <text:p>5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8518518518519" table:style-name="ce36">
            <text:p><text:s/>1.9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3" table:style-name="ce33">
            <text:p>3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6949152542373001" table:style-name="ce31">
            <text:p><text:s/>1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1185682326622" table:style-name="ce36">
            <text:p><text:s/>1.1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8518518518519" table:style-name="ce36">
            <text:p><text:s/>1.9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6949152542373001" table:style-name="ce31">
            <text:p><text:s/>1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.7897091722595" table:style-name="ce36">
            <text:p><text:s/>1.8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4814814814815001" table:style-name="ce36">
            <text:p><text:s/>1.5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6949152542373001" table:style-name="ce31">
            <text:p><text:s/>1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.7897091722595" table:style-name="ce36">
            <text:p><text:s/>1.8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1111111111111001" table:style-name="ce36">
            <text:p><text:s/>1.1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6949152542373001" table:style-name="ce31">
            <text:p><text:s/>1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71</text:p>
          </table:table-cell>
          <table:table-cell office:value-type="string" table:style-name="ce25">
            <text:p>腦癌</text:p>
          </table:table-cell>
          <table:table-cell office:value-type="float" office:value="8" table:style-name="ce29">
            <text:p>8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2">
            <text:p/>
          </table:table-cell>
          <table:table-cell office:value-type="float" office:value="1.7897091722595" table:style-name="ce27">
            <text:p><text:s/>1.8<text:s/></text:p>
          </table:table-cell>
          <table:table-cell office:value-type="string" table:style-name="ce26">
            <text:p>C32</text:p>
          </table:table-cell>
          <table:table-cell office:value-type="string" table:style-name="ce25">
            <text:p>喉癌</text:p>
          </table:table-cell>
          <table:table-cell office:value-type="float" office:value="3" table:style-name="ce24">
            <text:p>3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1111111111111001" table:style-name="ce27">
            <text:p><text:s/>1.1<text:s/></text:p>
          </table:table-cell>
          <table:table-cell office:value-type="string" table:style-name="ce26">
            <text:p>C00-C06, C09-C10, C12-C14</text:p>
          </table:table-cell>
          <table:table-cell office:value-type="string" table:style-name="ce25">
            <text:p>口腔癌</text:p>
          </table:table-cell>
          <table:table-cell office:value-type="float" office:value="2" table:style-name="ce24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1299435028249001" table:style-name="ce22">
            <text:p><text:s/>1.1<text:s/></text:p>
          </table:table-cell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200,772人,男性 98,551人,女性 102,221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太平區.$A$1:太平區.$T$31" table:base-cell-address="太平區.$A$1"/>
        </table:named-expressions>
      </table:table>
      <table:table table:name="大里區" table:style-name="ta2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大里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425" table:style-name="ce33">
            <text:p>425</text:p>
          </table:table-cell>
          <table:table-cell office:value-type="float" office:value="200.82218967065199" table:style-name="ce31">
            <text:p><text:s/>200.8<text:s/></text:p>
          </table:table-cell>
          <table:table-cell office:value-type="float" office:value="117.103459915472" table:style-name="ce31">
            <text:p><text:s/>117.1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249" table:style-name="ce33">
            <text:p>249</text:p>
          </table:table-cell>
          <table:table-cell office:value-type="float" office:value="241.91667962070599" table:style-name="ce31">
            <text:p><text:s/>241.9<text:s/></text:p>
          </table:table-cell>
          <table:table-cell office:value-type="float" office:value="151.61620171113299" table:style-name="ce31">
            <text:p><text:s/>151.6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76" table:style-name="ce33">
            <text:p>176</text:p>
          </table:table-cell>
          <table:table-cell office:value-type="float" office:value="161.91054442420599" table:style-name="ce31">
            <text:p><text:s/>161.9<text:s/></text:p>
          </table:table-cell>
          <table:table-cell office:value-type="float" office:value="89.376075537283995" table:style-name="ce31">
            <text:p><text:s/>89.4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86" table:style-name="ce33">
            <text:p>86</text:p>
          </table:table-cell>
          <table:table-cell office:value-type="float" office:value="40.636960733355401" table:style-name="ce31">
            <text:p><text:s/>40.6<text:s/></text:p>
          </table:table-cell>
          <table:table-cell office:value-type="float" office:value="22.890825866664802" table:style-name="ce31">
            <text:p><text:s/>22.9<text:s/></text:p>
          </table:table-cell>
          <table:table-cell office:value-type="string" table:style-name="ce31">
            <text:p/>
          </table:table-cell>
          <table:table-cell office:value-type="float" office:value="20.235294117647101" table:style-name="ce36">
            <text:p><text:s/>20.2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53" table:style-name="ce33">
            <text:p>53</text:p>
          </table:table-cell>
          <table:table-cell office:value-type="float" office:value="51.4923053007928" table:style-name="ce31">
            <text:p><text:s/>51.5<text:s/></text:p>
          </table:table-cell>
          <table:table-cell office:value-type="float" office:value="31.656322834682001" table:style-name="ce31">
            <text:p><text:s/>31.7<text:s/></text:p>
          </table:table-cell>
          <table:table-cell office:value-type="float" office:value="21.285140562249001" table:style-name="ce36">
            <text:p><text:s/>21.3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33" table:style-name="ce33">
            <text:p>33</text:p>
          </table:table-cell>
          <table:table-cell office:value-type="float" office:value="30.358227079538601" table:style-name="ce31">
            <text:p><text:s/>30.4<text:s/></text:p>
          </table:table-cell>
          <table:table-cell office:value-type="float" office:value="15.9145913267306" table:style-name="ce31">
            <text:p><text:s/>15.9<text:s/></text:p>
          </table:table-cell>
          <table:table-cell office:value-type="float" office:value="18.75" table:style-name="ce31">
            <text:p><text:s/>18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56" table:style-name="ce33">
            <text:p>56</text:p>
          </table:table-cell>
          <table:table-cell office:value-type="float" office:value="26.4612767566035" table:style-name="ce31">
            <text:p><text:s/>26.5<text:s/></text:p>
          </table:table-cell>
          <table:table-cell office:value-type="float" office:value="15.7261110789026" table:style-name="ce31">
            <text:p><text:s/>15.7<text:s/></text:p>
          </table:table-cell>
          <table:table-cell office:value-type="string" table:style-name="ce31">
            <text:p/>
          </table:table-cell>
          <table:table-cell office:value-type="float" office:value="13.176470588235301" table:style-name="ce36">
            <text:p><text:s/>13.2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36" table:style-name="ce33">
            <text:p>36</text:p>
          </table:table-cell>
          <table:table-cell office:value-type="float" office:value="34.975905487330898" table:style-name="ce31">
            <text:p><text:s/>35.0<text:s/></text:p>
          </table:table-cell>
          <table:table-cell office:value-type="float" office:value="20.3895205712302" table:style-name="ce31">
            <text:p><text:s/>20.4<text:s/></text:p>
          </table:table-cell>
          <table:table-cell office:value-type="float" office:value="14.4578313253012" table:style-name="ce36">
            <text:p><text:s/>14.5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27" table:style-name="ce33">
            <text:p>27</text:p>
          </table:table-cell>
          <table:table-cell office:value-type="float" office:value="24.838549428713399" table:style-name="ce31">
            <text:p><text:s/>24.8<text:s/></text:p>
          </table:table-cell>
          <table:table-cell office:value-type="float" office:value="14.2331461343864" table:style-name="ce31">
            <text:p><text:s/>14.2<text:s/></text:p>
          </table:table-cell>
          <table:table-cell office:value-type="float" office:value="15.340909090909101" table:style-name="ce31">
            <text:p><text:s/>15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27" table:style-name="ce33">
            <text:p>27</text:p>
          </table:table-cell>
          <table:table-cell office:value-type="float" office:value="24.838549428713399" table:style-name="ce31">
            <text:p><text:s/>24.8<text:s/></text:p>
          </table:table-cell>
          <table:table-cell office:value-type="float" office:value="14.2331461343864" table:style-name="ce31">
            <text:p><text:s/>14.2<text:s/></text:p>
          </table:table-cell>
          <table:table-cell office:value-type="string" table:style-name="ce31">
            <text:p>(1)</text:p>
          </table:table-cell>
          <table:table-cell office:value-type="float" office:value="6.3529411764706003" table:style-name="ce36">
            <text:p><text:s/>6.4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34" table:style-name="ce33">
            <text:p>34</text:p>
          </table:table-cell>
          <table:table-cell office:value-type="float" office:value="33.032799626923698" table:style-name="ce31">
            <text:p><text:s/>33.0<text:s/></text:p>
          </table:table-cell>
          <table:table-cell office:value-type="float" office:value="21.480324251140601" table:style-name="ce31">
            <text:p><text:s/>21.5<text:s/></text:p>
          </table:table-cell>
          <table:table-cell office:value-type="float" office:value="13.654618473895599" table:style-name="ce36">
            <text:p><text:s/>13.7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26" table:style-name="ce33">
            <text:p>26</text:p>
          </table:table-cell>
          <table:table-cell office:value-type="float" office:value="23.918603153575798" table:style-name="ce31">
            <text:p><text:s/>23.9<text:s/></text:p>
          </table:table-cell>
          <table:table-cell office:value-type="float" office:value="12.646640160652399" table:style-name="ce31">
            <text:p><text:s/>12.6<text:s/></text:p>
          </table:table-cell>
          <table:table-cell office:value-type="float" office:value="14.7727272727273" table:style-name="ce31">
            <text:p><text:s/>14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52" table:style-name="ce33">
            <text:p>52</text:p>
          </table:table-cell>
          <table:table-cell office:value-type="float" office:value="24.571185559703299" table:style-name="ce31">
            <text:p><text:s/>24.6<text:s/></text:p>
          </table:table-cell>
          <table:table-cell office:value-type="float" office:value="13.806584513311901" table:style-name="ce31">
            <text:p><text:s/>13.8<text:s/></text:p>
          </table:table-cell>
          <table:table-cell office:value-type="string" table:style-name="ce37">
            <text:p/>
          </table:table-cell>
          <table:table-cell office:value-type="float" office:value="12.235294117647101" table:style-name="ce36">
            <text:p><text:s/>12.2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30" table:style-name="ce33">
            <text:p>30</text:p>
          </table:table-cell>
          <table:table-cell office:value-type="float" office:value="29.146587906109101" table:style-name="ce31">
            <text:p><text:s/>29.1<text:s/></text:p>
          </table:table-cell>
          <table:table-cell office:value-type="float" office:value="19.413283283069202" table:style-name="ce31">
            <text:p><text:s/>19.4<text:s/></text:p>
          </table:table-cell>
          <table:table-cell office:value-type="float" office:value="12.048192771084301" table:style-name="ce36">
            <text:p><text:s/>12.0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6" table:style-name="ce33">
            <text:p>1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9.0909090909091006" table:style-name="ce31">
            <text:p><text:s/>9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37" table:style-name="ce33">
            <text:p>37</text:p>
          </table:table-cell>
          <table:table-cell office:value-type="float" office:value="17.4833435713273" table:style-name="ce31">
            <text:p><text:s/>17.5<text:s/></text:p>
          </table:table-cell>
          <table:table-cell office:value-type="float" office:value="10.868142189052801" table:style-name="ce31">
            <text:p><text:s/>10.9<text:s/></text:p>
          </table:table-cell>
          <table:table-cell office:value-type="string" table:style-name="ce37">
            <text:p/>
          </table:table-cell>
          <table:table-cell office:value-type="float" office:value="8.7058823529412006" table:style-name="ce36">
            <text:p><text:s/>8.7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7" table:style-name="ce33">
            <text:p>1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8273092369477997" table:style-name="ce36">
            <text:p><text:s/>6.8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6818181818182003" table:style-name="ce31">
            <text:p><text:s/>5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21" table:style-name="ce33">
            <text:p>21</text:p>
          </table:table-cell>
          <table:table-cell office:value-type="float" office:value="9.9229787837263199" table:style-name="ce31">
            <text:p><text:s/>9.9<text:s/></text:p>
          </table:table-cell>
          <table:table-cell office:value-type="float" office:value="5.9457051046789697" table:style-name="ce31">
            <text:p><text:s/>5.9<text:s/></text:p>
          </table:table-cell>
          <table:table-cell office:value-type="string" table:style-name="ce31">
            <text:p/>
          </table:table-cell>
          <table:table-cell office:value-type="float" office:value="4.9411764705882" table:style-name="ce36">
            <text:p><text:s/>4.9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3" table:style-name="ce33">
            <text:p>1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2208835341365001" table:style-name="ce36">
            <text:p><text:s/>5.2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5454545454544997" table:style-name="ce31">
            <text:p><text:s/>4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2.3529411764705999" table:style-name="ce36">
            <text:p><text:s/>2.4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0160642570281002" table:style-name="ce36">
            <text:p><text:s/>4.0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4090909090908998" table:style-name="ce31">
            <text:p><text:s/>3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2.3529411764705999" table:style-name="ce36">
            <text:p><text:s/>2.4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0160642570281002" table:style-name="ce36">
            <text:p><text:s/>4.0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4090909090908998" table:style-name="ce31">
            <text:p><text:s/>3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8" table:style-name="ce33">
            <text:p>1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2352941176470997" table:style-name="ce36">
            <text:p><text:s/>4.2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8112449799196999" table:style-name="ce36">
            <text:p><text:s/>2.8<text:s/>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8409090909091002" table:style-name="ce31">
            <text:p><text:s/>2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16" table:style-name="ce33">
            <text:p>1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7647058823528998" table:style-name="ce36">
            <text:p><text:s/>3.8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0080321285140998" table:style-name="ce36">
            <text:p><text:s/>2.0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2727272727273" table:style-name="ce31">
            <text:p><text:s/>2.3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92" table:style-name="ce40">
            <text:p>92</text:p>
          </table:table-cell>
          <table:table-cell office:value-type="float" office:value="43.472097528705802" table:style-name="ce22">
            <text:p><text:s/>43.5<text:s/></text:p>
          </table:table-cell>
          <table:table-cell office:value-type="float" office:value="25.755014382869501" table:style-name="ce22">
            <text:p><text:s/>25.8<text:s/></text:p>
          </table:table-cell>
          <table:table-cell table:style-name="ce22"/>
          <table:table-cell office:value-type="float" office:value="21.647058823529399" table:style-name="ce27">
            <text:p><text:s/>21.6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34" table:style-name="ce40">
            <text:p>34</text:p>
          </table:table-cell>
          <table:table-cell office:value-type="float" office:value="33.032799626923698" table:style-name="ce22">
            <text:p><text:s/>33.0<text:s/></text:p>
          </table:table-cell>
          <table:table-cell office:value-type="float" office:value="20.476741795320901" table:style-name="ce22">
            <text:p><text:s/>20.5<text:s/></text:p>
          </table:table-cell>
          <table:table-cell office:value-type="float" office:value="13.654618473895599" table:style-name="ce27">
            <text:p><text:s/>13.7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35" table:style-name="ce40">
            <text:p>35</text:p>
          </table:table-cell>
          <table:table-cell office:value-type="float" office:value="32.198119629813597" table:style-name="ce22">
            <text:p><text:s/>32.2<text:s/></text:p>
          </table:table-cell>
          <table:table-cell office:value-type="float" office:value="17.849239868564901" table:style-name="ce22">
            <text:p><text:s/>17.8<text:s/></text:p>
          </table:table-cell>
          <table:table-cell office:value-type="float" office:value="19.886363636363601" table:style-name="ce22">
            <text:p><text:s/>19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10" table:style-name="ce33">
            <text:p>10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/>
          </table:table-cell>
          <table:table-cell office:value-type="float" office:value="2.3529411764705999" table:style-name="ce36">
            <text:p><text:s/>2.4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4" table:style-name="ce33">
            <text:p>4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6064257028111999" table:style-name="ce36">
            <text:p><text:s/>1.6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3" table:style-name="ce33">
            <text:p>3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7045454545455001" table:style-name="ce31">
            <text:p><text:s/>1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1)</text:p>
          </table:table-cell>
          <table:table-cell office:value-type="float" office:value="1.1764705882352999" table:style-name="ce36">
            <text:p><text:s/>1.2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6064257028111999" table:style-name="ce36">
            <text:p><text:s/>1.6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7045454545455001" table:style-name="ce31">
            <text:p><text:s/>1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1176470588235001" table:style-name="ce36">
            <text:p><text:s/>2.1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2048192771084001" table:style-name="ce36">
            <text:p><text:s/>1.2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7045454545455001" table:style-name="ce31">
            <text:p><text:s/>1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0.94117647058819998" table:style-name="ce36">
            <text:p><text:s/>0.9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2048192771084001" table:style-name="ce36">
            <text:p><text:s/>1.2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1363636363636" table:style-name="ce31">
            <text:p><text:s/>1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11</text:p>
          </table:table-cell>
          <table:table-cell office:value-type="string" table:style-name="ce25">
            <text:p>鼻咽癌</text:p>
          </table:table-cell>
          <table:table-cell office:value-type="float" office:value="7" table:style-name="ce29">
            <text:p>7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8">
            <text:p/>
          </table:table-cell>
          <table:table-cell office:value-type="float" office:value="1.6470588235293999" table:style-name="ce27">
            <text:p><text:s/>1.6<text:s/></text:p>
          </table:table-cell>
          <table:table-cell office:value-type="string" table:style-name="ce26">
            <text:p>C17</text:p>
          </table:table-cell>
          <table:table-cell office:value-type="string" table:style-name="ce25">
            <text:p>小腸癌</text:p>
          </table:table-cell>
          <table:table-cell office:value-type="float" office:value="2" table:style-name="ce24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0.80321285140559995" table:style-name="ce27">
            <text:p><text:s/>0.8<text:s/></text:p>
          </table:table-cell>
          <table:table-cell office:value-type="string" table:style-name="ce26">
            <text:p>C64</text:p>
          </table:table-cell>
          <table:table-cell office:value-type="string" table:style-name="ce25">
            <text:p>腎臟癌</text:p>
          </table:table-cell>
          <table:table-cell office:value-type="float" office:value="2" table:style-name="ce24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1363636363636" table:style-name="ce22">
            <text:p><text:s/>1.1<text:s/></text:p>
          </table:table-cell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211,630人,男性 102,928人,女性 108,702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大里區.$A$1:大里區.$T$31" table:base-cell-address="大里區.$A$1"/>
        </table:named-expressions>
      </table:table>
      <table:table table:name="和平區" table:style-name="ta2">
        <table:table-column table:style-name="co12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和平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32" table:style-name="ce33">
            <text:p>32</text:p>
          </table:table-cell>
          <table:table-cell office:value-type="float" office:value="302.95857988165699" table:style-name="ce31">
            <text:p><text:s/>303.0<text:s/></text:p>
          </table:table-cell>
          <table:table-cell office:value-type="float" office:value="136.60816561146399" table:style-name="ce31">
            <text:p><text:s/>136.6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22" table:style-name="ce33">
            <text:p>22</text:p>
          </table:table-cell>
          <table:table-cell office:value-type="float" office:value="391.63328882955102" table:style-name="ce31">
            <text:p><text:s/>391.6<text:s/></text:p>
          </table:table-cell>
          <table:table-cell office:value-type="float" office:value="198.833226394251" table:style-name="ce31">
            <text:p><text:s/>198.8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25" table:style-name="ce36">
            <text:p><text:s/>25.0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7.272727272727298" table:style-name="ce36">
            <text:p><text:s/>27.3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0" table:style-name="ce31">
            <text:p><text:s/>2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6.25" table:style-name="ce36">
            <text:p><text:s/>6.3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8.181818181818201" table:style-name="ce36">
            <text:p><text:s/>18.2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0" table:style-name="ce31">
            <text:p><text:s/>2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6.25" table:style-name="ce36">
            <text:p><text:s/>6.3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3.636363636363599" table:style-name="ce36">
            <text:p><text:s/>13.6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0" table:style-name="ce31">
            <text:p><text:s/>2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2.5" table:style-name="ce36">
            <text:p><text:s/>12.5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9.0909090909091006" table:style-name="ce36">
            <text:p><text:s/>9.1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0" table:style-name="ce31">
            <text:p><text:s/>2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9.375" table:style-name="ce36">
            <text:p><text:s/>9.4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5454545454544997" table:style-name="ce36">
            <text:p><text:s/>4.5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0" table:style-name="ce31">
            <text:p><text:s/>2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9.375" table:style-name="ce36">
            <text:p><text:s/>9.4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5454545454544997" table:style-name="ce36">
            <text:p><text:s/>4.5<text:s/>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6.25" table:style-name="ce36">
            <text:p><text:s/>6.3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5454545454544997" table:style-name="ce36">
            <text:p><text:s/>4.5<text:s/>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6.25" table:style-name="ce36">
            <text:p><text:s/>6.3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5454545454544997" table:style-name="ce36">
            <text:p><text:s/>4.5<text:s/>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2)</text:p>
          </table:table-cell>
          <table:table-cell office:value-type="float" office:value="3.125" table:style-name="ce36">
            <text:p><text:s/>3.1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5454545454544997" table:style-name="ce36">
            <text:p><text:s/>4.5<text:s/>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3.125" table:style-name="ce36">
            <text:p><text:s/>3.1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5454545454544997" table:style-name="ce36">
            <text:p><text:s/>4.5<text:s/>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4" table:style-name="ce40">
            <text:p>4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table:style-name="ce22"/>
          <table:table-cell office:value-type="float" office:value="12.5" table:style-name="ce27">
            <text:p><text:s/>12.5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" table:style-name="ce40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4.5454545454545503" table:style-name="ce27">
            <text:p><text:s/>4.5<text:s/></text:p>
          </table:table-cell>
          <table:table-cell table:style-name="ce41"/>
          <table:table-cell table:style-name="ce25"/>
          <table:table-cell table:style-name="ce40"/>
          <table:table-cell table:number-columns-repeated="3" table:style-name="ce22"/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" table:style-name="ce33">
            <text:p>1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1">
            <text:p/>
          </table:table-cell>
          <table:table-cell office:value-type="float" office:value="3.125" table:style-name="ce36">
            <text:p><text:s/>3.1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1" table:style-name="ce33">
            <text:p>1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4.5454545454544997" table:style-name="ce36">
            <text:p><text:s/>4.5<text:s/>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3.125" table:style-name="ce36">
            <text:p><text:s/>3.1<text:s/></text:p>
          </table:table-cell>
          <table:table-cell table:style-name="ce35"/>
          <table:table-cell table:style-name="ce34"/>
          <table:table-cell table:style-name="ce33"/>
          <table:table-cell table:number-columns-repeated="2" table:style-name="ce31"/>
          <table:table-cell table:style-name="ce36"/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3.125" table:style-name="ce36">
            <text:p><text:s/>3.1<text:s/></text:p>
          </table:table-cell>
          <table:table-cell table:style-name="ce35"/>
          <table:table-cell table:style-name="ce34"/>
          <table:table-cell table:style-name="ce33"/>
          <table:table-cell table:number-columns-repeated="2" table:style-name="ce31"/>
          <table:table-cell table:style-name="ce36"/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3.125" table:style-name="ce36">
            <text:p><text:s/>3.1<text:s/></text:p>
          </table:table-cell>
          <table:table-cell table:style-name="ce35"/>
          <table:table-cell table:style-name="ce34"/>
          <table:table-cell table:style-name="ce33"/>
          <table:table-cell table:number-columns-repeated="2" table:style-name="ce31"/>
          <table:table-cell table:style-name="ce36"/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table:style-name="ce26"/>
          <table:table-cell table:style-name="ce25"/>
          <table:table-cell table:style-name="ce29"/>
          <table:table-cell table:number-columns-repeated="3" table:style-name="ce22"/>
          <table:table-cell table:style-name="ce27"/>
          <table:table-cell table:style-name="ce26"/>
          <table:table-cell table:style-name="ce25"/>
          <table:table-cell table:style-name="ce24"/>
          <table:table-cell table:number-columns-repeated="2" table:style-name="ce22"/>
          <table:table-cell table:style-name="ce27"/>
          <table:table-cell table:style-name="ce26"/>
          <table:table-cell table:style-name="ce25"/>
          <table:table-cell table:style-name="ce24"/>
          <table:table-cell table:number-columns-repeated="3" table:style-name="ce22"/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10,563人,男性 5,618人,女性 4,945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和平區.$A$1:和平區.$T$31" table:base-cell-address="和平區.$A$1"/>
        </table:named-expressions>
      </table:table>
      <table:table table:name="中區" table:style-name="ta4">
        <table:table-column table:style-name="co12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中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38" table:style-name="ce33">
            <text:p>38</text:p>
          </table:table-cell>
          <table:table-cell office:value-type="float" office:value="211.50474494197499" table:style-name="ce31">
            <text:p><text:s/>211.5<text:s/></text:p>
          </table:table-cell>
          <table:table-cell office:value-type="float" office:value="89.076677627086298" table:style-name="ce31">
            <text:p><text:s/>89.1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26" table:style-name="ce33">
            <text:p>26</text:p>
          </table:table-cell>
          <table:table-cell office:value-type="float" office:value="296.71897289586298" table:style-name="ce31">
            <text:p><text:s/>296.7<text:s/></text:p>
          </table:table-cell>
          <table:table-cell office:value-type="float" office:value="128.81409391953301" table:style-name="ce31">
            <text:p><text:s/>128.8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26.315789473684202" table:style-name="ce36">
            <text:p><text:s/>26.3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3.076923076923102" table:style-name="ce36">
            <text:p><text:s/>23.1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3.3333333333333" table:style-name="ce31">
            <text:p><text:s/>33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1.052631578947398" table:style-name="ce36">
            <text:p><text:s/>21.1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9.230769230769202" table:style-name="ce36">
            <text:p><text:s/>19.2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5" table:style-name="ce31">
            <text:p><text:s/>25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13.157894736842101" table:style-name="ce36">
            <text:p><text:s/>13.2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9.230769230769202" table:style-name="ce36">
            <text:p><text:s/>19.2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.6666666666667" table:style-name="ce31">
            <text:p><text:s/>16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0.526315789473699" table:style-name="ce36">
            <text:p><text:s/>10.5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7.6923076923076996" table:style-name="ce36">
            <text:p><text:s/>7.7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.6666666666667" table:style-name="ce31">
            <text:p><text:s/>16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5.2631578947367998" table:style-name="ce36">
            <text:p><text:s/>5.3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7.6923076923076996" table:style-name="ce36">
            <text:p><text:s/>7.7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3333333333333002" table:style-name="ce31">
            <text:p><text:s/>8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2)</text:p>
          </table:table-cell>
          <table:table-cell office:value-type="float" office:value="2.6315789473683999" table:style-name="ce36">
            <text:p><text:s/>2.6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7.6923076923076996" table:style-name="ce36">
            <text:p><text:s/>7.7<text:s/>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5.2631578947367998" table:style-name="ce36">
            <text:p><text:s/>5.3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8461538461538001" table:style-name="ce36">
            <text:p><text:s/>3.8<text:s/>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5.2631578947367998" table:style-name="ce36">
            <text:p><text:s/>5.3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8461538461538001" table:style-name="ce36">
            <text:p><text:s/>3.8<text:s/>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1)</text:p>
          </table:table-cell>
          <table:table-cell office:value-type="float" office:value="2.6315789473683999" table:style-name="ce36">
            <text:p><text:s/>2.6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8461538461538001" table:style-name="ce36">
            <text:p><text:s/>3.8<text:s/>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2.6315789473683999" table:style-name="ce36">
            <text:p><text:s/>2.6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8461538461538001" table:style-name="ce36">
            <text:p><text:s/>3.8<text:s/>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2" table:style-name="ce40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table:style-name="ce22"/>
          <table:table-cell office:value-type="float" office:value="5.2631578947368398" table:style-name="ce27">
            <text:p><text:s/>5.3<text:s/></text:p>
          </table:table-cell>
          <table:table-cell table:style-name="ce41"/>
          <table:table-cell table:style-name="ce25"/>
          <table:table-cell table:style-name="ce40"/>
          <table:table-cell table:number-columns-repeated="2" table:style-name="ce22"/>
          <table:table-cell table:style-name="ce27"/>
          <table:table-cell table:style-name="ce41"/>
          <table:table-cell table:style-name="ce25"/>
          <table:table-cell table:style-name="ce40"/>
          <table:table-cell table:number-columns-repeated="3" table:style-name="ce22"/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" table:style-name="ce33">
            <text:p>1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/>
          </table:table-cell>
          <table:table-cell office:value-type="float" office:value="2.6315789473683999" table:style-name="ce36">
            <text:p><text:s/>2.6<text:s/></text:p>
          </table:table-cell>
          <table:table-cell table:style-name="ce35"/>
          <table:table-cell table:style-name="ce34"/>
          <table:table-cell table:style-name="ce33"/>
          <table:table-cell table:number-columns-repeated="2" table:style-name="ce31"/>
          <table:table-cell table:style-name="ce36"/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6315789473683999" table:style-name="ce36">
            <text:p><text:s/>2.6<text:s/></text:p>
          </table:table-cell>
          <table:table-cell table:style-name="ce35"/>
          <table:table-cell table:style-name="ce34"/>
          <table:table-cell table:style-name="ce33"/>
          <table:table-cell table:number-columns-repeated="2" table:style-name="ce31"/>
          <table:table-cell table:style-name="ce36"/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style-name="ce36"/>
          <table:table-cell table:style-name="ce35"/>
          <table:table-cell table:style-name="ce34"/>
          <table:table-cell table:style-name="ce33"/>
          <table:table-cell table:number-columns-repeated="2" table:style-name="ce31"/>
          <table:table-cell table:style-name="ce36"/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style-name="ce36"/>
          <table:table-cell table:style-name="ce35"/>
          <table:table-cell table:style-name="ce34"/>
          <table:table-cell table:style-name="ce33"/>
          <table:table-cell table:number-columns-repeated="2" table:style-name="ce31"/>
          <table:table-cell table:style-name="ce36"/>
          <table:table-cell table:style-name="ce35"/>
          <table:table-cell table:style-name="ce34"/>
          <table:table-cell table:style-name="ce33"/>
          <table:table-cell table:number-columns-repeated="3" table:style-name="ce31"/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table:style-name="ce26"/>
          <table:table-cell table:style-name="ce25"/>
          <table:table-cell table:style-name="ce29"/>
          <table:table-cell table:number-columns-repeated="3" table:style-name="ce22"/>
          <table:table-cell table:style-name="ce27"/>
          <table:table-cell table:style-name="ce26"/>
          <table:table-cell table:style-name="ce25"/>
          <table:table-cell table:style-name="ce24"/>
          <table:table-cell table:number-columns-repeated="2" table:style-name="ce22"/>
          <table:table-cell table:style-name="ce27"/>
          <table:table-cell table:style-name="ce26"/>
          <table:table-cell table:style-name="ce25"/>
          <table:table-cell table:style-name="ce24"/>
          <table:table-cell table:number-columns-repeated="3" table:style-name="ce22"/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17,967人,男性 8,763人,女性 9,204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中區.$A$1:中區.$T$31" table:base-cell-address="中區.$A$1"/>
        </table:named-expressions>
      </table:table>
      <table:table table:name="東區" table:style-name="ta3">
        <table:table-column table:style-name="co12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東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64" table:style-name="ce33">
            <text:p>164</text:p>
          </table:table-cell>
          <table:table-cell office:value-type="float" office:value="211.02339914947299" table:style-name="ce31">
            <text:p><text:s/>211.0<text:s/></text:p>
          </table:table-cell>
          <table:table-cell office:value-type="float" office:value="103.946471791435" table:style-name="ce31">
            <text:p><text:s/>103.9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96" table:style-name="ce33">
            <text:p>96</text:p>
          </table:table-cell>
          <table:table-cell office:value-type="float" office:value="251.981731324479" table:style-name="ce31">
            <text:p><text:s/>252.0<text:s/></text:p>
          </table:table-cell>
          <table:table-cell office:value-type="float" office:value="130.64988994318301" table:style-name="ce31">
            <text:p><text:s/>130.6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68" table:style-name="ce33">
            <text:p>68</text:p>
          </table:table-cell>
          <table:table-cell office:value-type="float" office:value="171.63698777086501" table:style-name="ce31">
            <text:p><text:s/>171.6<text:s/></text:p>
          </table:table-cell>
          <table:table-cell office:value-type="float" office:value="82.439225552160906" table:style-name="ce31">
            <text:p><text:s/>82.4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33" table:style-name="ce33">
            <text:p>33</text:p>
          </table:table-cell>
          <table:table-cell office:value-type="float" office:value="42.462025438613402" table:style-name="ce31">
            <text:p><text:s/>42.5<text:s/></text:p>
          </table:table-cell>
          <table:table-cell office:value-type="float" office:value="19.896752910502698" table:style-name="ce31">
            <text:p><text:s/>19.9<text:s/></text:p>
          </table:table-cell>
          <table:table-cell office:value-type="string" table:style-name="ce31">
            <text:p/>
          </table:table-cell>
          <table:table-cell office:value-type="float" office:value="20.121951219512201" table:style-name="ce36">
            <text:p><text:s/>20.1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6" table:style-name="ce33">
            <text:p>1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.6666666666667" table:style-name="ce36">
            <text:p><text:s/>16.7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7" table:style-name="ce33">
            <text:p>1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5" table:style-name="ce31">
            <text:p><text:s/>25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4" table:style-name="ce33">
            <text:p>24</text:p>
          </table:table-cell>
          <table:table-cell office:value-type="float" office:value="30.881473046264301" table:style-name="ce31">
            <text:p><text:s/>30.9<text:s/></text:p>
          </table:table-cell>
          <table:table-cell office:value-type="float" office:value="14.513637837860699" table:style-name="ce31">
            <text:p><text:s/>14.5<text:s/></text:p>
          </table:table-cell>
          <table:table-cell office:value-type="string" table:style-name="ce37">
            <text:p/>
          </table:table-cell>
          <table:table-cell office:value-type="float" office:value="14.634146341463399" table:style-name="ce36">
            <text:p><text:s/>14.6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3" table:style-name="ce33">
            <text:p>1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3.5416666666667" table:style-name="ce36">
            <text:p><text:s/>13.5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.176470588235301" table:style-name="ce31">
            <text:p><text:s/>16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4.8780487804878003" table:style-name="ce36">
            <text:p><text:s/>4.9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1.4583333333333" table:style-name="ce36">
            <text:p><text:s/>11.5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8235294117646994" table:style-name="ce31">
            <text:p><text:s/>8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8.5365853658536999" table:style-name="ce36">
            <text:p><text:s/>8.5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3333333333333002" table:style-name="ce36">
            <text:p><text:s/>8.3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7.3529411764706003" table:style-name="ce31">
            <text:p><text:s/>7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6.7073170731707004" table:style-name="ce36">
            <text:p><text:s/>6.7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3333333333333002" table:style-name="ce36">
            <text:p><text:s/>8.3<text:s/>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4117647058824003" table:style-name="ce31">
            <text:p><text:s/>4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3.0487804878048999" table:style-name="ce36">
            <text:p><text:s/>3.0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7.2916666666666998" table:style-name="ce36">
            <text:p><text:s/>7.3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4117647058824003" table:style-name="ce31">
            <text:p><text:s/>4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8780487804878003" table:style-name="ce36">
            <text:p><text:s/>4.9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1666666666666998" table:style-name="ce36">
            <text:p><text:s/>4.2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9411764705882" table:style-name="ce31">
            <text:p><text:s/>2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3.6585365853659" table:style-name="ce36">
            <text:p><text:s/>3.7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1666666666666998" table:style-name="ce36">
            <text:p><text:s/>4.2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9411764705882" table:style-name="ce31">
            <text:p><text:s/>2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6585365853659" table:style-name="ce36">
            <text:p><text:s/>3.7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1666666666666998" table:style-name="ce36">
            <text:p><text:s/>4.2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9411764705882" table:style-name="ce31">
            <text:p><text:s/>2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1)</text:p>
          </table:table-cell>
          <table:table-cell office:value-type="float" office:value="1.8292682926829" table:style-name="ce36">
            <text:p><text:s/>1.8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1666666666666998" table:style-name="ce36">
            <text:p><text:s/>4.2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9411764705882" table:style-name="ce31">
            <text:p><text:s/>2.9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46" table:style-name="ce40">
            <text:p>46</text:p>
          </table:table-cell>
          <table:table-cell office:value-type="float" office:value="59.189490005339898" table:style-name="ce22">
            <text:p><text:s/>59.2<text:s/></text:p>
          </table:table-cell>
          <table:table-cell office:value-type="float" office:value="32.5894101834824" table:style-name="ce22">
            <text:p><text:s/>32.6<text:s/></text:p>
          </table:table-cell>
          <table:table-cell table:style-name="ce22"/>
          <table:table-cell office:value-type="float" office:value="28.048780487804901" table:style-name="ce27">
            <text:p><text:s/>28.0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7" table:style-name="ce40">
            <text:p>17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7.7083333333333" table:style-name="ce27">
            <text:p><text:s/>17.7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5" table:style-name="ce40">
            <text:p>15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22.0588235294118" table:style-name="ce22">
            <text:p><text:s/>22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5" table:style-name="ce33">
            <text:p>5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/>
          </table:table-cell>
          <table:table-cell office:value-type="float" office:value="3.0487804878048999" table:style-name="ce36">
            <text:p><text:s/>3.0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3" table:style-name="ce33">
            <text:p>3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3.125" table:style-name="ce36">
            <text:p><text:s/>3.1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2" table:style-name="ce33">
            <text:p>2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9411764705882" table:style-name="ce31">
            <text:p><text:s/>2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3.0487804878048999" table:style-name="ce36">
            <text:p><text:s/>3.0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0833333333333002" table:style-name="ce36">
            <text:p><text:s/>2.1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9411764705882" table:style-name="ce31">
            <text:p><text:s/>2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2.4390243902439002" table:style-name="ce36">
            <text:p><text:s/>2.4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0833333333333002" table:style-name="ce36">
            <text:p><text:s/>2.1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9411764705882" table:style-name="ce31">
            <text:p><text:s/>2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4390243902439002" table:style-name="ce36">
            <text:p><text:s/>2.4<text:s/></text:p>
          </table:table-cell>
          <table:table-cell office:value-type="string" table:style-name="ce35">
            <text:p>C07-C08</text:p>
          </table:table-cell>
          <table:table-cell office:value-type="string" table:style-name="ce34">
            <text:p>主唾液腺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0416666666667" table:style-name="ce36">
            <text:p><text:s/>1.0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9411764705882" table:style-name="ce31">
            <text:p><text:s/>2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91-C95</text:p>
          </table:table-cell>
          <table:table-cell office:value-type="string" table:style-name="ce25">
            <text:p>白血病</text:p>
          </table:table-cell>
          <table:table-cell office:value-type="float" office:value="4" table:style-name="ce29">
            <text:p>4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8">
            <text:p/>
          </table:table-cell>
          <table:table-cell office:value-type="float" office:value="2.4390243902439002" table:style-name="ce27">
            <text:p><text:s/>2.4<text:s/></text:p>
          </table:table-cell>
          <table:table-cell office:value-type="string" table:style-name="ce26">
            <text:p>C23-C24</text:p>
          </table:table-cell>
          <table:table-cell office:value-type="string" table:style-name="ce25">
            <text:p>膽囊和其他膽道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0416666666667" table:style-name="ce27">
            <text:p><text:s/>1.0<text:s/></text:p>
          </table:table-cell>
          <table:table-cell office:value-type="string" table:style-name="ce26">
            <text:p>C15</text:p>
          </table:table-cell>
          <table:table-cell office:value-type="string" table:style-name="ce25">
            <text:p>食道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4705882352941" table:style-name="ce22">
            <text:p><text:s/>1.5<text:s/></text:p>
          </table:table-cell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77,717人,男性 38,098人,女性 39,619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東區.$A$1:東區.$T$31" table:base-cell-address="東區.$A$1"/>
        </table:named-expressions>
      </table:table>
      <table:table table:name="西區" table:style-name="ta3">
        <table:table-column table:style-name="co12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西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235" table:style-name="ce33">
            <text:p>235</text:p>
          </table:table-cell>
          <table:table-cell office:value-type="float" office:value="206.88623018073901" table:style-name="ce31">
            <text:p><text:s/>206.9<text:s/></text:p>
          </table:table-cell>
          <table:table-cell office:value-type="float" office:value="98.588280163539096" table:style-name="ce31">
            <text:p><text:s/>98.6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19" table:style-name="ce33">
            <text:p>119</text:p>
          </table:table-cell>
          <table:table-cell office:value-type="float" office:value="223.61065439000299" table:style-name="ce31">
            <text:p><text:s/>223.6<text:s/></text:p>
          </table:table-cell>
          <table:table-cell office:value-type="float" office:value="108.135201204365" table:style-name="ce31">
            <text:p><text:s/>108.1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16" table:style-name="ce33">
            <text:p>116</text:p>
          </table:table-cell>
          <table:table-cell office:value-type="float" office:value="192.143643937951" table:style-name="ce31">
            <text:p><text:s/>192.1<text:s/></text:p>
          </table:table-cell>
          <table:table-cell office:value-type="float" office:value="92.556256190238201" table:style-name="ce31">
            <text:p><text:s/>92.6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19" table:style-name="ce33">
            <text:p>1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1)</text:p>
          </table:table-cell>
          <table:table-cell office:value-type="float" office:value="8.0851063829787009" table:style-name="ce36">
            <text:p><text:s/>8.1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9" table:style-name="ce33">
            <text:p>1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5.966386554621799" table:style-name="ce36">
            <text:p><text:s/>16.0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21" table:style-name="ce33">
            <text:p>21</text:p>
          </table:table-cell>
          <table:table-cell office:value-type="float" office:value="34.784625195663502" table:style-name="ce31">
            <text:p><text:s/>34.8<text:s/></text:p>
          </table:table-cell>
          <table:table-cell office:value-type="float" office:value="14.6591721791804" table:style-name="ce31">
            <text:p><text:s/>14.7<text:s/></text:p>
          </table:table-cell>
          <table:table-cell office:value-type="float" office:value="18.1034482758621" table:style-name="ce31">
            <text:p><text:s/>18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32" table:style-name="ce33">
            <text:p>32</text:p>
          </table:table-cell>
          <table:table-cell office:value-type="float" office:value="28.171741982058101" table:style-name="ce31">
            <text:p><text:s/>28.2<text:s/></text:p>
          </table:table-cell>
          <table:table-cell office:value-type="float" office:value="12.3175263191795" table:style-name="ce31">
            <text:p><text:s/>12.3<text:s/></text:p>
          </table:table-cell>
          <table:table-cell office:value-type="string" table:style-name="ce37">
            <text:p/>
          </table:table-cell>
          <table:table-cell office:value-type="float" office:value="13.6170212765957" table:style-name="ce36">
            <text:p><text:s/>13.6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7" table:style-name="ce33">
            <text:p>1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4.285714285714301" table:style-name="ce36">
            <text:p><text:s/>14.3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19" table:style-name="ce33">
            <text:p>1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.379310344827601" table:style-name="ce31">
            <text:p><text:s/>16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32" table:style-name="ce33">
            <text:p>32</text:p>
          </table:table-cell>
          <table:table-cell office:value-type="float" office:value="28.171741982058101" table:style-name="ce31">
            <text:p><text:s/>28.2<text:s/></text:p>
          </table:table-cell>
          <table:table-cell office:value-type="float" office:value="12.5682875915628" table:style-name="ce31">
            <text:p><text:s/>12.6<text:s/></text:p>
          </table:table-cell>
          <table:table-cell office:value-type="string" table:style-name="ce37">
            <text:p/>
          </table:table-cell>
          <table:table-cell office:value-type="float" office:value="13.6170212765957" table:style-name="ce36">
            <text:p><text:s/>13.6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3" table:style-name="ce33">
            <text:p>1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.924369747899201" table:style-name="ce36">
            <text:p><text:s/>10.9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5" table:style-name="ce33">
            <text:p>1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2.9310344827586" table:style-name="ce31">
            <text:p><text:s/>12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7" table:style-name="ce33">
            <text:p>27</text:p>
          </table:table-cell>
          <table:table-cell office:value-type="float" office:value="23.769907297361499" table:style-name="ce31">
            <text:p><text:s/>23.8<text:s/></text:p>
          </table:table-cell>
          <table:table-cell office:value-type="float" office:value="9.8325134306740001" table:style-name="ce31">
            <text:p><text:s/>9.8<text:s/></text:p>
          </table:table-cell>
          <table:table-cell office:value-type="string" table:style-name="ce37">
            <text:p/>
          </table:table-cell>
          <table:table-cell office:value-type="float" office:value="11.489361702127701" table:style-name="ce36">
            <text:p><text:s/>11.5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.084033613445399" table:style-name="ce36">
            <text:p><text:s/>10.1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8965517241379004" table:style-name="ce31">
            <text:p><text:s/>6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3.8297872340426" table:style-name="ce36">
            <text:p><text:s/>3.8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9.2436974789915993" table:style-name="ce36">
            <text:p><text:s/>9.2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0344827586207002" table:style-name="ce31">
            <text:p><text:s/>6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5" table:style-name="ce33">
            <text:p>1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6.3829787234042996" table:style-name="ce36">
            <text:p><text:s/>6.4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7.5630252100839996" table:style-name="ce36">
            <text:p><text:s/>7.6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0344827586207002" table:style-name="ce31">
            <text:p><text:s/>6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5" table:style-name="ce33">
            <text:p>1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6.3829787234042996" table:style-name="ce36">
            <text:p><text:s/>6.4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8823529411765003" table:style-name="ce36">
            <text:p><text:s/>5.9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3103448275862002" table:style-name="ce31">
            <text:p><text:s/>4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1)</text:p>
          </table:table-cell>
          <table:table-cell office:value-type="float" office:value="2.9787234042552999" table:style-name="ce36">
            <text:p><text:s/>3.0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3613445378150999" table:style-name="ce36">
            <text:p><text:s/>3.4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3103448275862002" table:style-name="ce31">
            <text:p><text:s/>4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6808510638297998" table:style-name="ce36">
            <text:p><text:s/>4.7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3613445378150999" table:style-name="ce36">
            <text:p><text:s/>3.4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4482758620689999" table:style-name="ce31">
            <text:p><text:s/>3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8297872340426" table:style-name="ce36">
            <text:p><text:s/>3.8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5210084033613001" table:style-name="ce36">
            <text:p><text:s/>2.5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4482758620689999" table:style-name="ce31">
            <text:p><text:s/>3.4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59" table:style-name="ce40">
            <text:p>59</text:p>
          </table:table-cell>
          <table:table-cell office:value-type="float" office:value="51.9416492794197" table:style-name="ce22">
            <text:p><text:s/>51.9<text:s/></text:p>
          </table:table-cell>
          <table:table-cell office:value-type="float" office:value="25.400006667401001" table:style-name="ce22">
            <text:p><text:s/>25.4<text:s/></text:p>
          </table:table-cell>
          <table:table-cell table:style-name="ce22"/>
          <table:table-cell office:value-type="float" office:value="25.106382978723399" table:style-name="ce27">
            <text:p><text:s/>25.1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20" table:style-name="ce40">
            <text:p>20</text:p>
          </table:table-cell>
          <table:table-cell office:value-type="float" office:value="37.581622586555198" table:style-name="ce22">
            <text:p><text:s/>37.6<text:s/></text:p>
          </table:table-cell>
          <table:table-cell office:value-type="float" office:value="18.334246133145299" table:style-name="ce22">
            <text:p><text:s/>18.3<text:s/></text:p>
          </table:table-cell>
          <table:table-cell office:value-type="float" office:value="16.806722689075599" table:style-name="ce27">
            <text:p><text:s/>16.8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21" table:style-name="ce40">
            <text:p>21</text:p>
          </table:table-cell>
          <table:table-cell office:value-type="float" office:value="34.784625195663502" table:style-name="ce22">
            <text:p><text:s/>34.8<text:s/></text:p>
          </table:table-cell>
          <table:table-cell office:value-type="float" office:value="16.600218971309602" table:style-name="ce22">
            <text:p><text:s/>16.6<text:s/></text:p>
          </table:table-cell>
          <table:table-cell office:value-type="float" office:value="18.1034482758621" table:style-name="ce22">
            <text:p><text:s/>18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8" table:style-name="ce33">
            <text:p>8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/>
          </table:table-cell>
          <table:table-cell office:value-type="float" office:value="3.4042553191488998" table:style-name="ce36">
            <text:p><text:s/>3.4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3" table:style-name="ce33">
            <text:p>3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5210084033613001" table:style-name="ce36">
            <text:p><text:s/>2.5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3" table:style-name="ce33">
            <text:p>3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5862068965517002" table:style-name="ce31">
            <text:p><text:s/>2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9787234042552999" table:style-name="ce36">
            <text:p><text:s/>3.0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5210084033613001" table:style-name="ce36">
            <text:p><text:s/>2.5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5862068965517002" table:style-name="ce31">
            <text:p><text:s/>2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9787234042552999" table:style-name="ce36">
            <text:p><text:s/>3.0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5210084033613001" table:style-name="ce36">
            <text:p><text:s/>2.5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5862068965517002" table:style-name="ce31">
            <text:p><text:s/>2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2765957446809" table:style-name="ce36">
            <text:p><text:s/>1.3<text:s/></text:p>
          </table:table-cell>
          <table:table-cell office:value-type="string" table:style-name="ce35">
            <text:p>C73</text:p>
          </table:table-cell>
          <table:table-cell office:value-type="string" table:style-name="ce34">
            <text:p>甲狀腺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5210084033613001" table:style-name="ce36">
            <text:p><text:s/>2.5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7241379310345" table:style-name="ce31">
            <text:p><text:s/>1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15</text:p>
          </table:table-cell>
          <table:table-cell office:value-type="string" table:style-name="ce25">
            <text:p>食道癌</text:p>
          </table:table-cell>
          <table:table-cell office:value-type="float" office:value="5" table:style-name="ce29">
            <text:p>5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8">
            <text:p/>
          </table:table-cell>
          <table:table-cell office:value-type="float" office:value="2.1276595744681002" table:style-name="ce27">
            <text:p><text:s/>2.1<text:s/></text:p>
          </table:table-cell>
          <table:table-cell office:value-type="string" table:style-name="ce26">
            <text:p>C23-C24</text:p>
          </table:table-cell>
          <table:table-cell office:value-type="string" table:style-name="ce25">
            <text:p>膽囊和其他膽道癌</text:p>
          </table:table-cell>
          <table:table-cell office:value-type="float" office:value="2" table:style-name="ce24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6806722689075999" table:style-name="ce27">
            <text:p><text:s/>1.7<text:s/></text:p>
          </table:table-cell>
          <table:table-cell office:value-type="string" table:style-name="ce26">
            <text:p>C67</text:p>
          </table:table-cell>
          <table:table-cell office:value-type="string" table:style-name="ce25">
            <text:p>膀胱癌</text:p>
          </table:table-cell>
          <table:table-cell office:value-type="float" office:value="2" table:style-name="ce24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7241379310345" table:style-name="ce22">
            <text:p><text:s/>1.7<text:s/></text:p>
          </table:table-cell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113,589人,男性 53,218人,女性 60,372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西區.$A$1:西區.$T$31" table:base-cell-address="西區.$A$1"/>
        </table:named-expressions>
      </table:table>
      <table:table table:name="南區" table:style-name="ta3">
        <table:table-column table:style-name="co12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南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258" table:style-name="ce33">
            <text:p>258</text:p>
          </table:table-cell>
          <table:table-cell office:value-type="float" office:value="201.959318504718" table:style-name="ce31">
            <text:p><text:s/>202.0<text:s/></text:p>
          </table:table-cell>
          <table:table-cell office:value-type="float" office:value="110.49361861708201" table:style-name="ce31">
            <text:p><text:s/>110.5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48" table:style-name="ce33">
            <text:p>148</text:p>
          </table:table-cell>
          <table:table-cell office:value-type="float" office:value="243.78592959857701" table:style-name="ce31">
            <text:p><text:s/>243.8<text:s/></text:p>
          </table:table-cell>
          <table:table-cell office:value-type="float" office:value="144.06343855658099" table:style-name="ce31">
            <text:p><text:s/>144.1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10" table:style-name="ce33">
            <text:p>110</text:p>
          </table:table-cell>
          <table:table-cell office:value-type="float" office:value="164.082369349413" table:style-name="ce31">
            <text:p><text:s/>164.1<text:s/></text:p>
          </table:table-cell>
          <table:table-cell office:value-type="float" office:value="84.033218332853806" table:style-name="ce31">
            <text:p><text:s/>84.0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53" table:style-name="ce33">
            <text:p>53</text:p>
          </table:table-cell>
          <table:table-cell office:value-type="float" office:value="41.487766979651397" table:style-name="ce31">
            <text:p><text:s/>41.5<text:s/></text:p>
          </table:table-cell>
          <table:table-cell office:value-type="float" office:value="22.417856349433901" table:style-name="ce31">
            <text:p><text:s/>22.4<text:s/></text:p>
          </table:table-cell>
          <table:table-cell office:value-type="string" table:style-name="ce37">
            <text:p/>
          </table:table-cell>
          <table:table-cell office:value-type="float" office:value="20.542635658914701" table:style-name="ce36">
            <text:p><text:s/>20.5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31" table:style-name="ce33">
            <text:p>31</text:p>
          </table:table-cell>
          <table:table-cell office:value-type="float" office:value="51.063269037539698" table:style-name="ce31">
            <text:p><text:s/>51.1<text:s/></text:p>
          </table:table-cell>
          <table:table-cell office:value-type="float" office:value="29.179896444166499" table:style-name="ce31">
            <text:p><text:s/>29.2<text:s/></text:p>
          </table:table-cell>
          <table:table-cell office:value-type="float" office:value="20.945945945945901" table:style-name="ce36">
            <text:p><text:s/>20.9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22" table:style-name="ce33">
            <text:p>22</text:p>
          </table:table-cell>
          <table:table-cell office:value-type="float" office:value="32.816473869882699" table:style-name="ce31">
            <text:p><text:s/>32.8<text:s/></text:p>
          </table:table-cell>
          <table:table-cell office:value-type="float" office:value="17.290611219700001" table:style-name="ce31">
            <text:p><text:s/>17.3<text:s/></text:p>
          </table:table-cell>
          <table:table-cell office:value-type="float" office:value="20" table:style-name="ce31">
            <text:p><text:s/>2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36" table:style-name="ce33">
            <text:p>36</text:p>
          </table:table-cell>
          <table:table-cell office:value-type="float" office:value="28.1803700239142" table:style-name="ce31">
            <text:p><text:s/>28.2<text:s/></text:p>
          </table:table-cell>
          <table:table-cell office:value-type="float" office:value="15.2189589956124" table:style-name="ce31">
            <text:p><text:s/>15.2<text:s/></text:p>
          </table:table-cell>
          <table:table-cell office:value-type="string" table:style-name="ce31">
            <text:p/>
          </table:table-cell>
          <table:table-cell office:value-type="float" office:value="13.953488372093" table:style-name="ce36">
            <text:p><text:s/>14.0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24" table:style-name="ce33">
            <text:p>24</text:p>
          </table:table-cell>
          <table:table-cell office:value-type="float" office:value="39.532853448417903" table:style-name="ce31">
            <text:p><text:s/>39.5<text:s/></text:p>
          </table:table-cell>
          <table:table-cell office:value-type="float" office:value="23.013804747929601" table:style-name="ce31">
            <text:p><text:s/>23.0<text:s/></text:p>
          </table:table-cell>
          <table:table-cell office:value-type="float" office:value="16.2162162162162" table:style-name="ce36">
            <text:p><text:s/>16.2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18" table:style-name="ce33">
            <text:p>1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6.363636363636399" table:style-name="ce31">
            <text:p><text:s/>16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18" table:style-name="ce33">
            <text:p>1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6.9767441860465" table:style-name="ce36">
            <text:p><text:s/>7.0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9" table:style-name="ce33">
            <text:p>1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2.8378378378378" table:style-name="ce36">
            <text:p><text:s/>12.8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.909090909090899" table:style-name="ce31">
            <text:p><text:s/>10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30" table:style-name="ce33">
            <text:p>30</text:p>
          </table:table-cell>
          <table:table-cell office:value-type="float" office:value="23.483641686595099" table:style-name="ce31">
            <text:p><text:s/>23.5<text:s/></text:p>
          </table:table-cell>
          <table:table-cell office:value-type="float" office:value="12.4568728821002" table:style-name="ce31">
            <text:p><text:s/>12.5<text:s/></text:p>
          </table:table-cell>
          <table:table-cell office:value-type="string" table:style-name="ce37">
            <text:p/>
          </table:table-cell>
          <table:table-cell office:value-type="float" office:value="11.6279069767442" table:style-name="ce36">
            <text:p><text:s/>11.6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6" table:style-name="ce33">
            <text:p>1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.8108108108108" table:style-name="ce36">
            <text:p><text:s/>10.8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" table:style-name="ce31">
            <text:p><text:s/>1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2)</text:p>
          </table:table-cell>
          <table:table-cell office:value-type="float" office:value="3.4883720930233002" table:style-name="ce36">
            <text:p><text:s/>3.5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0810810810811002" table:style-name="ce36">
            <text:p><text:s/>6.1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3636363636363997" table:style-name="ce31">
            <text:p><text:s/>6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7" table:style-name="ce33">
            <text:p>1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6.5891472868217003" table:style-name="ce36">
            <text:p><text:s/>6.6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4054054054053999" table:style-name="ce36">
            <text:p><text:s/>5.4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5454545454544997" table:style-name="ce31">
            <text:p><text:s/>4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5" table:style-name="ce33">
            <text:p>1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5.8139534883720998" table:style-name="ce36">
            <text:p><text:s/>5.8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4054054054053999" table:style-name="ce36">
            <text:p><text:s/>5.4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5454545454544997" table:style-name="ce31">
            <text:p><text:s/>4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6511627906977004" table:style-name="ce36">
            <text:p><text:s/>4.7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027027027027" table:style-name="ce36">
            <text:p><text:s/>2.7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6363636363635998" table:style-name="ce31">
            <text:p><text:s/>3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937984496124" table:style-name="ce36">
            <text:p><text:s/>1.9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027027027027" table:style-name="ce36">
            <text:p><text:s/>2.7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6363636363635998" table:style-name="ce31">
            <text:p><text:s/>3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5503875968992" table:style-name="ce36">
            <text:p><text:s/>1.6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0270270270270001" table:style-name="ce36">
            <text:p><text:s/>2.0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272727272727" table:style-name="ce31">
            <text:p><text:s/>2.7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59" table:style-name="ce40">
            <text:p>59</text:p>
          </table:table-cell>
          <table:table-cell office:value-type="float" office:value="46.184495316970498" table:style-name="ce22">
            <text:p><text:s/>46.2<text:s/></text:p>
          </table:table-cell>
          <table:table-cell office:value-type="float" office:value="25.8233293645558" table:style-name="ce22">
            <text:p><text:s/>25.8<text:s/></text:p>
          </table:table-cell>
          <table:table-cell table:style-name="ce22"/>
          <table:table-cell office:value-type="float" office:value="22.868217054263599" table:style-name="ce27">
            <text:p><text:s/>22.9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22" table:style-name="ce40">
            <text:p>22</text:p>
          </table:table-cell>
          <table:table-cell office:value-type="float" office:value="36.238448994382999" table:style-name="ce22">
            <text:p><text:s/>36.2<text:s/></text:p>
          </table:table-cell>
          <table:table-cell office:value-type="float" office:value="22.791381779770301" table:style-name="ce22">
            <text:p><text:s/>22.8<text:s/></text:p>
          </table:table-cell>
          <table:table-cell office:value-type="float" office:value="14.8648648648649" table:style-name="ce27">
            <text:p><text:s/>14.9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19" table:style-name="ce40">
            <text:p>19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7.272727272727298" table:style-name="ce22">
            <text:p><text:s/>17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7" table:style-name="ce33">
            <text:p>7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/>
          </table:table-cell>
          <table:table-cell office:value-type="float" office:value="2.7131782945735998" table:style-name="ce36">
            <text:p><text:s/>2.7<text:s/></text:p>
          </table:table-cell>
          <table:table-cell office:value-type="string" table:style-name="ce35">
            <text:p>C17</text:p>
          </table:table-cell>
          <table:table-cell office:value-type="string" table:style-name="ce34">
            <text:p>小腸癌</text:p>
          </table:table-cell>
          <table:table-cell office:value-type="float" office:value="2" table:style-name="ce33">
            <text:p>2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3513513513513999" table:style-name="ce36">
            <text:p><text:s/>1.4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3" table:style-name="ce33">
            <text:p>3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7272727272727" table:style-name="ce31">
            <text:p><text:s/>2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3255813953488" table:style-name="ce36">
            <text:p><text:s/>2.3<text:s/></text:p>
          </table:table-cell>
          <table:table-cell office:value-type="string" table:style-name="ce35">
            <text:p>C32</text:p>
          </table:table-cell>
          <table:table-cell office:value-type="string" table:style-name="ce34">
            <text:p>喉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3513513513513999" table:style-name="ce36">
            <text:p><text:s/>1.4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8181818181817999" table:style-name="ce31">
            <text:p><text:s/>1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3255813953488" table:style-name="ce36">
            <text:p><text:s/>2.3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0.67567567567569997" table:style-name="ce36">
            <text:p><text:s/>0.7<text:s/>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8181818181817999" table:style-name="ce31">
            <text:p><text:s/>1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3255813953488" table:style-name="ce36">
            <text:p><text:s/>2.3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1" table:style-name="ce33">
            <text:p>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0.67567567567569997" table:style-name="ce36">
            <text:p><text:s/>0.7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8181818181817999" table:style-name="ce31">
            <text:p><text:s/>1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54</text:p>
          </table:table-cell>
          <table:table-cell office:value-type="string" table:style-name="ce25">
            <text:p>子宮體癌</text:p>
          </table:table-cell>
          <table:table-cell office:value-type="float" office:value="2" table:style-name="ce29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8">
            <text:p>(1)</text:p>
          </table:table-cell>
          <table:table-cell office:value-type="float" office:value="0.77519379844960001" table:style-name="ce27">
            <text:p><text:s/>0.8<text:s/></text:p>
          </table:table-cell>
          <table:table-cell office:value-type="string" table:style-name="ce26">
            <text:p>C38</text:p>
          </table:table-cell>
          <table:table-cell office:value-type="string" table:style-name="ce25">
            <text:p>心臟、縱隔和胸(肋)膜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0.67567567567569997" table:style-name="ce27">
            <text:p><text:s/>0.7<text:s/></text:p>
          </table:table-cell>
          <table:table-cell office:value-type="string" table:style-name="ce26">
            <text:p>C00-C06, C09-C10, C12-C14</text:p>
          </table:table-cell>
          <table:table-cell office:value-type="string" table:style-name="ce25">
            <text:p>口腔癌</text:p>
          </table:table-cell>
          <table:table-cell office:value-type="float" office:value="1" table:style-name="ce24">
            <text:p>1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0.90909090909089996" table:style-name="ce22">
            <text:p><text:s/>0.9<text:s/></text:p>
          </table:table-cell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127,749人,男性 60,709人,女性 67,040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南區.$A$1:南區.$T$31" table:base-cell-address="南區.$A$1"/>
        </table:named-expressions>
      </table:table>
      <table:table table:name="北區" table:style-name="ta3">
        <table:table-column table:style-name="co12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北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362" table:style-name="ce33">
            <text:p>362</text:p>
          </table:table-cell>
          <table:table-cell office:value-type="float" office:value="252.172550112328" table:style-name="ce31">
            <text:p><text:s/>252.2<text:s/></text:p>
          </table:table-cell>
          <table:table-cell office:value-type="float" office:value="113.925124124595" table:style-name="ce31">
            <text:p><text:s/>113.9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80" table:style-name="ce33">
            <text:p>180</text:p>
          </table:table-cell>
          <table:table-cell office:value-type="float" office:value="265.12501380859402" table:style-name="ce31">
            <text:p><text:s/>265.1<text:s/></text:p>
          </table:table-cell>
          <table:table-cell office:value-type="float" office:value="130.19972440536301" table:style-name="ce31">
            <text:p><text:s/>130.2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82" table:style-name="ce33">
            <text:p>182</text:p>
          </table:table-cell>
          <table:table-cell office:value-type="float" office:value="240.54982817869401" table:style-name="ce31">
            <text:p><text:s/>240.5<text:s/></text:p>
          </table:table-cell>
          <table:table-cell office:value-type="float" office:value="101.293309725689" table:style-name="ce31">
            <text:p><text:s/>101.3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67" table:style-name="ce33">
            <text:p>67</text:p>
          </table:table-cell>
          <table:table-cell office:value-type="float" office:value="46.672820048414302" table:style-name="ce31">
            <text:p><text:s/>46.7<text:s/></text:p>
          </table:table-cell>
          <table:table-cell office:value-type="float" office:value="20.760894916424" table:style-name="ce31">
            <text:p><text:s/>20.8<text:s/></text:p>
          </table:table-cell>
          <table:table-cell office:value-type="string" table:style-name="ce37">
            <text:p/>
          </table:table-cell>
          <table:table-cell office:value-type="float" office:value="18.508287292817698" table:style-name="ce36">
            <text:p><text:s/>18.5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33" table:style-name="ce33">
            <text:p>33</text:p>
          </table:table-cell>
          <table:table-cell office:value-type="float" office:value="48.606252531575599" table:style-name="ce31">
            <text:p><text:s/>48.6<text:s/></text:p>
          </table:table-cell>
          <table:table-cell office:value-type="float" office:value="22.932461338116401" table:style-name="ce31">
            <text:p><text:s/>22.9<text:s/></text:p>
          </table:table-cell>
          <table:table-cell office:value-type="float" office:value="18.3333333333333" table:style-name="ce36">
            <text:p><text:s/>18.3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34" table:style-name="ce33">
            <text:p>34</text:p>
          </table:table-cell>
          <table:table-cell office:value-type="float" office:value="44.937879989426399" table:style-name="ce31">
            <text:p><text:s/>44.9<text:s/></text:p>
          </table:table-cell>
          <table:table-cell office:value-type="float" office:value="19.056527777629501" table:style-name="ce31">
            <text:p><text:s/>19.1<text:s/></text:p>
          </table:table-cell>
          <table:table-cell office:value-type="float" office:value="18.6813186813187" table:style-name="ce31">
            <text:p><text:s/>18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49" table:style-name="ce33">
            <text:p>49</text:p>
          </table:table-cell>
          <table:table-cell office:value-type="float" office:value="34.133853468243302" table:style-name="ce31">
            <text:p><text:s/>34.1<text:s/></text:p>
          </table:table-cell>
          <table:table-cell office:value-type="float" office:value="15.5157687992411" table:style-name="ce31">
            <text:p><text:s/>15.5<text:s/></text:p>
          </table:table-cell>
          <table:table-cell office:value-type="string" table:style-name="ce31">
            <text:p/>
          </table:table-cell>
          <table:table-cell office:value-type="float" office:value="13.5359116022099" table:style-name="ce36">
            <text:p><text:s/>13.5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23" table:style-name="ce33">
            <text:p>23</text:p>
          </table:table-cell>
          <table:table-cell office:value-type="float" office:value="33.877085097764898" table:style-name="ce31">
            <text:p><text:s/>33.9<text:s/></text:p>
          </table:table-cell>
          <table:table-cell office:value-type="float" office:value="16.614900948430201" table:style-name="ce31">
            <text:p><text:s/>16.6<text:s/></text:p>
          </table:table-cell>
          <table:table-cell office:value-type="float" office:value="12.7777777777778" table:style-name="ce36">
            <text:p><text:s/>12.8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26" table:style-name="ce33">
            <text:p>26</text:p>
          </table:table-cell>
          <table:table-cell office:value-type="float" office:value="34.3642611683849" table:style-name="ce31">
            <text:p><text:s/>34.4<text:s/></text:p>
          </table:table-cell>
          <table:table-cell office:value-type="float" office:value="14.8721141605801" table:style-name="ce31">
            <text:p><text:s/>14.9<text:s/></text:p>
          </table:table-cell>
          <table:table-cell office:value-type="float" office:value="14.285714285714301" table:style-name="ce31">
            <text:p><text:s/>14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46" table:style-name="ce33">
            <text:p>46</text:p>
          </table:table-cell>
          <table:table-cell office:value-type="float" office:value="32.044025704881498" table:style-name="ce31">
            <text:p><text:s/>32.0<text:s/></text:p>
          </table:table-cell>
          <table:table-cell office:value-type="float" office:value="14.507539415949999" table:style-name="ce31">
            <text:p><text:s/>14.5<text:s/></text:p>
          </table:table-cell>
          <table:table-cell office:value-type="string" table:style-name="ce37">
            <text:p/>
          </table:table-cell>
          <table:table-cell office:value-type="float" office:value="12.707182320442" table:style-name="ce36">
            <text:p><text:s/>12.7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2" table:style-name="ce33">
            <text:p>22</text:p>
          </table:table-cell>
          <table:table-cell office:value-type="float" office:value="32.404168354383799" table:style-name="ce31">
            <text:p><text:s/>32.4<text:s/></text:p>
          </table:table-cell>
          <table:table-cell office:value-type="float" office:value="16.6280246084964" table:style-name="ce31">
            <text:p><text:s/>16.6<text:s/></text:p>
          </table:table-cell>
          <table:table-cell office:value-type="float" office:value="12.2222222222222" table:style-name="ce36">
            <text:p><text:s/>12.2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4" table:style-name="ce33">
            <text:p>24</text:p>
          </table:table-cell>
          <table:table-cell office:value-type="float" office:value="31.720856463124498" table:style-name="ce31">
            <text:p><text:s/>31.7<text:s/></text:p>
          </table:table-cell>
          <table:table-cell office:value-type="float" office:value="12.617825362127" table:style-name="ce31">
            <text:p><text:s/>12.6<text:s/></text:p>
          </table:table-cell>
          <table:table-cell office:value-type="float" office:value="13.1868131868132" table:style-name="ce31">
            <text:p><text:s/>13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24" table:style-name="ce33">
            <text:p>24</text:p>
          </table:table-cell>
          <table:table-cell office:value-type="float" office:value="31.720856463124498" table:style-name="ce31">
            <text:p><text:s/>31.7<text:s/></text:p>
          </table:table-cell>
          <table:table-cell office:value-type="float" office:value="14.9581070327518" table:style-name="ce31">
            <text:p><text:s/>15.0<text:s/></text:p>
          </table:table-cell>
          <table:table-cell office:value-type="string" table:style-name="ce37">
            <text:p>(1)</text:p>
          </table:table-cell>
          <table:table-cell office:value-type="float" office:value="6.6298342541436002" table:style-name="ce36">
            <text:p><text:s/>6.6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9" table:style-name="ce33">
            <text:p>1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0.5555555555556" table:style-name="ce36">
            <text:p><text:s/>10.6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24" table:style-name="ce33">
            <text:p>24</text:p>
          </table:table-cell>
          <table:table-cell office:value-type="float" office:value="31.720856463124498" table:style-name="ce31">
            <text:p><text:s/>31.7<text:s/></text:p>
          </table:table-cell>
          <table:table-cell office:value-type="float" office:value="14.9581070327518" table:style-name="ce31">
            <text:p><text:s/>15.0<text:s/></text:p>
          </table:table-cell>
          <table:table-cell office:value-type="float" office:value="13.1868131868132" table:style-name="ce31">
            <text:p><text:s/>13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31" table:style-name="ce33">
            <text:p>31</text:p>
          </table:table-cell>
          <table:table-cell office:value-type="float" office:value="21.594886888072299" table:style-name="ce31">
            <text:p><text:s/>21.6<text:s/></text:p>
          </table:table-cell>
          <table:table-cell office:value-type="float" office:value="9.6627608180038997" table:style-name="ce31">
            <text:p><text:s/>9.7<text:s/></text:p>
          </table:table-cell>
          <table:table-cell office:value-type="string" table:style-name="ce37">
            <text:p/>
          </table:table-cell>
          <table:table-cell office:value-type="float" office:value="8.5635359116021998" table:style-name="ce36">
            <text:p><text:s/>8.6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5" table:style-name="ce33">
            <text:p>1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3333333333333002" table:style-name="ce36">
            <text:p><text:s/>8.3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5934065934066002" table:style-name="ce31">
            <text:p><text:s/>6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2.7624309392264998" table:style-name="ce36">
            <text:p><text:s/>2.8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6666666666666998" table:style-name="ce36">
            <text:p><text:s/>6.7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0439560439560003" table:style-name="ce31">
            <text:p><text:s/>6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3.0386740331492001" table:style-name="ce36">
            <text:p><text:s/>3.0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5555555555555998" table:style-name="ce36">
            <text:p><text:s/>5.6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9450549450549" table:style-name="ce31">
            <text:p><text:s/>4.9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9" table:style-name="ce33">
            <text:p>1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5.2486187845304002" table:style-name="ce36">
            <text:p><text:s/>5.2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" table:style-name="ce36">
            <text:p><text:s/>5.0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2967032967033001" table:style-name="ce31">
            <text:p><text:s/>3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16" table:style-name="ce33">
            <text:p>1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4198895027624001" table:style-name="ce36">
            <text:p><text:s/>4.4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8888888888888999" table:style-name="ce36">
            <text:p><text:s/>3.9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472527472527002" table:style-name="ce31">
            <text:p><text:s/>2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8674033149170999" table:style-name="ce36">
            <text:p><text:s/>3.9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8888888888888999" table:style-name="ce36">
            <text:p><text:s/>3.9<text:s/>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472527472527002" table:style-name="ce31">
            <text:p><text:s/>2.7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75" table:style-name="ce40">
            <text:p>75</text:p>
          </table:table-cell>
          <table:table-cell office:value-type="float" office:value="52.245694084045901" table:style-name="ce22">
            <text:p><text:s/>52.2<text:s/></text:p>
          </table:table-cell>
          <table:table-cell office:value-type="float" office:value="23.879607291095699" table:style-name="ce22">
            <text:p><text:s/>23.9<text:s/></text:p>
          </table:table-cell>
          <table:table-cell table:style-name="ce22"/>
          <table:table-cell office:value-type="float" office:value="20.718232044198899" table:style-name="ce27">
            <text:p><text:s/>20.7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23" table:style-name="ce40">
            <text:p>23</text:p>
          </table:table-cell>
          <table:table-cell office:value-type="float" office:value="33.877085097764798" table:style-name="ce22">
            <text:p><text:s/>33.9<text:s/></text:p>
          </table:table-cell>
          <table:table-cell office:value-type="float" office:value="18.137280281406898" table:style-name="ce22">
            <text:p><text:s/>18.1<text:s/></text:p>
          </table:table-cell>
          <table:table-cell office:value-type="float" office:value="12.7777777777778" table:style-name="ce27">
            <text:p><text:s/>12.8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26" table:style-name="ce40">
            <text:p>26</text:p>
          </table:table-cell>
          <table:table-cell office:value-type="float" office:value="34.3642611683849" table:style-name="ce22">
            <text:p><text:s/>34.4<text:s/></text:p>
          </table:table-cell>
          <table:table-cell office:value-type="float" office:value="13.805077953700501" table:style-name="ce22">
            <text:p><text:s/>13.8<text:s/></text:p>
          </table:table-cell>
          <table:table-cell office:value-type="float" office:value="14.285714285714301" table:style-name="ce22">
            <text:p><text:s/>14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6" table:style-name="ce33">
            <text:p>6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>(1)</text:p>
          </table:table-cell>
          <table:table-cell office:value-type="float" office:value="1.6574585635359" table:style-name="ce36">
            <text:p><text:s/>1.7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4" table:style-name="ce33">
            <text:p>4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2222222222222001" table:style-name="ce36">
            <text:p><text:s/>2.2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4" table:style-name="ce33">
            <text:p>4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1978021978022002" table:style-name="ce31">
            <text:p><text:s/>2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3.0386740331492001" table:style-name="ce36">
            <text:p><text:s/>3.0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6666666666667" table:style-name="ce36">
            <text:p><text:s/>1.7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6483516483516001" table:style-name="ce31">
            <text:p><text:s/>1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3812154696133001" table:style-name="ce36">
            <text:p><text:s/>1.4<text:s/></text:p>
          </table:table-cell>
          <table:table-cell office:value-type="string" table:style-name="ce35">
            <text:p>C43-C44</text:p>
          </table:table-cell>
          <table:table-cell office:value-type="string" table:style-name="ce34">
            <text:p>黑色素瘤和其他皮膚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1111111111111001" table:style-name="ce36">
            <text:p><text:s/>1.1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0989010989011001" table:style-name="ce31">
            <text:p><text:s/>1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2.2099447513812001" table:style-name="ce36">
            <text:p><text:s/>2.2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1111111111111001" table:style-name="ce36">
            <text:p><text:s/>1.1<text:s/></text:p>
          </table:table-cell>
          <table:table-cell office:value-type="string" table:style-name="ce35">
            <text:p>C17</text:p>
          </table:table-cell>
          <table:table-cell office:value-type="string" table:style-name="ce34">
            <text:p>小腸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0989010989011001" table:style-name="ce31">
            <text:p><text:s/>1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23-C24</text:p>
          </table:table-cell>
          <table:table-cell office:value-type="string" table:style-name="ce25">
            <text:p>膽囊和其他膽道癌</text:p>
          </table:table-cell>
          <table:table-cell office:value-type="float" office:value="8" table:style-name="ce29">
            <text:p>8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2">
            <text:p/>
          </table:table-cell>
          <table:table-cell office:value-type="float" office:value="2.2099447513812001" table:style-name="ce27">
            <text:p><text:s/>2.2<text:s/></text:p>
          </table:table-cell>
          <table:table-cell office:value-type="string" table:style-name="ce26">
            <text:p>C71</text:p>
          </table:table-cell>
          <table:table-cell office:value-type="string" table:style-name="ce25">
            <text:p>腦癌</text:p>
          </table:table-cell>
          <table:table-cell office:value-type="float" office:value="2" table:style-name="ce24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1111111111111001" table:style-name="ce27">
            <text:p><text:s/>1.1<text:s/></text:p>
          </table:table-cell>
          <table:table-cell office:value-type="string" table:style-name="ce26">
            <text:p>C43-C44</text:p>
          </table:table-cell>
          <table:table-cell office:value-type="string" table:style-name="ce25">
            <text:p>黑色素瘤和其他皮膚癌</text:p>
          </table:table-cell>
          <table:table-cell office:value-type="float" office:value="2" table:style-name="ce24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0989010989011001" table:style-name="ce22">
            <text:p><text:s/>1.1<text:s/></text:p>
          </table:table-cell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143,553人,男性 67,893人,女性 75,660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北區.$A$1:北區.$T$31" table:base-cell-address="北區.$A$1"/>
        </table:named-expressions>
      </table:table>
      <table:table table:name="西屯區" table:style-name="ta3">
        <table:table-column table:style-name="co12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西屯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414" table:style-name="ce33">
            <text:p>414</text:p>
          </table:table-cell>
          <table:table-cell office:value-type="float" office:value="174.36240847552901" table:style-name="ce31">
            <text:p><text:s/>174.4<text:s/></text:p>
          </table:table-cell>
          <table:table-cell office:value-type="float" office:value="100.882036536127" table:style-name="ce31">
            <text:p><text:s/>100.9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217" table:style-name="ce33">
            <text:p>217</text:p>
          </table:table-cell>
          <table:table-cell office:value-type="float" office:value="192.548292353969" table:style-name="ce31">
            <text:p><text:s/>192.5<text:s/></text:p>
          </table:table-cell>
          <table:table-cell office:value-type="float" office:value="118.847249766297" table:style-name="ce31">
            <text:p><text:s/>118.8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97" table:style-name="ce33">
            <text:p>197</text:p>
          </table:table-cell>
          <table:table-cell office:value-type="float" office:value="157.93165647860499" table:style-name="ce31">
            <text:p><text:s/>157.9<text:s/></text:p>
          </table:table-cell>
          <table:table-cell office:value-type="float" office:value="86.422937973960401" table:style-name="ce31">
            <text:p><text:s/>86.4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41" table:style-name="ce33">
            <text:p>41</text:p>
          </table:table-cell>
          <table:table-cell office:value-type="float" office:value="32.869024952399997" table:style-name="ce31">
            <text:p><text:s/>32.9<text:s/></text:p>
          </table:table-cell>
          <table:table-cell office:value-type="float" office:value="19.5196026559004" table:style-name="ce31">
            <text:p><text:s/>19.5<text:s/></text:p>
          </table:table-cell>
          <table:table-cell office:value-type="string" table:style-name="ce37">
            <text:p>(1)</text:p>
          </table:table-cell>
          <table:table-cell office:value-type="float" office:value="9.9033816425121" table:style-name="ce36">
            <text:p><text:s/>9.9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40" table:style-name="ce33">
            <text:p>40</text:p>
          </table:table-cell>
          <table:table-cell office:value-type="float" office:value="35.492772784141799" table:style-name="ce31">
            <text:p><text:s/>35.5<text:s/></text:p>
          </table:table-cell>
          <table:table-cell office:value-type="float" office:value="21.372943658397901" table:style-name="ce31">
            <text:p><text:s/>21.4<text:s/></text:p>
          </table:table-cell>
          <table:table-cell office:value-type="float" office:value="18.433179723502299" table:style-name="ce36">
            <text:p><text:s/>18.4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41" table:style-name="ce33">
            <text:p>41</text:p>
          </table:table-cell>
          <table:table-cell office:value-type="float" office:value="32.869024952399997" table:style-name="ce31">
            <text:p><text:s/>32.9<text:s/></text:p>
          </table:table-cell>
          <table:table-cell office:value-type="float" office:value="19.5196026559004" table:style-name="ce31">
            <text:p><text:s/>19.5<text:s/></text:p>
          </table:table-cell>
          <table:table-cell office:value-type="float" office:value="20.8121827411168" table:style-name="ce31">
            <text:p><text:s/>20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73" table:style-name="ce33">
            <text:p>73</text:p>
          </table:table-cell>
          <table:table-cell office:value-type="float" office:value="30.7450623640426" table:style-name="ce31">
            <text:p><text:s/>30.7<text:s/></text:p>
          </table:table-cell>
          <table:table-cell office:value-type="float" office:value="17.186157753535898" table:style-name="ce31">
            <text:p><text:s/>17.2<text:s/></text:p>
          </table:table-cell>
          <table:table-cell office:value-type="string" table:style-name="ce31">
            <text:p/>
          </table:table-cell>
          <table:table-cell office:value-type="float" office:value="17.632850241545899" table:style-name="ce36">
            <text:p><text:s/>17.6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38" table:style-name="ce33">
            <text:p>38</text:p>
          </table:table-cell>
          <table:table-cell office:value-type="float" office:value="33.718134144934702" table:style-name="ce31">
            <text:p><text:s/>33.7<text:s/></text:p>
          </table:table-cell>
          <table:table-cell office:value-type="float" office:value="20.616056863848499" table:style-name="ce31">
            <text:p><text:s/>20.6<text:s/></text:p>
          </table:table-cell>
          <table:table-cell office:value-type="float" office:value="17.511520737327199" table:style-name="ce36">
            <text:p><text:s/>17.5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33" table:style-name="ce33">
            <text:p>33</text:p>
          </table:table-cell>
          <table:table-cell office:value-type="float" office:value="26.455556669004899" table:style-name="ce31">
            <text:p><text:s/>26.5<text:s/></text:p>
          </table:table-cell>
          <table:table-cell office:value-type="float" office:value="14.2047324805371" table:style-name="ce31">
            <text:p><text:s/>14.2<text:s/></text:p>
          </table:table-cell>
          <table:table-cell office:value-type="float" office:value="16.751269035532999" table:style-name="ce31">
            <text:p><text:s/>16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68" table:style-name="ce33">
            <text:p>68</text:p>
          </table:table-cell>
          <table:table-cell office:value-type="float" office:value="28.639236174724601" table:style-name="ce31">
            <text:p><text:s/>28.6<text:s/></text:p>
          </table:table-cell>
          <table:table-cell office:value-type="float" office:value="16.5414242460851" table:style-name="ce31">
            <text:p><text:s/>16.5<text:s/></text:p>
          </table:table-cell>
          <table:table-cell office:value-type="string" table:style-name="ce37">
            <text:p/>
          </table:table-cell>
          <table:table-cell office:value-type="float" office:value="16.425120772946901" table:style-name="ce36">
            <text:p><text:s/>16.4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36" table:style-name="ce33">
            <text:p>36</text:p>
          </table:table-cell>
          <table:table-cell office:value-type="float" office:value="31.9434955057277" table:style-name="ce31">
            <text:p><text:s/>31.9<text:s/></text:p>
          </table:table-cell>
          <table:table-cell office:value-type="float" office:value="19.828120247942401" table:style-name="ce31">
            <text:p><text:s/>19.8<text:s/></text:p>
          </table:table-cell>
          <table:table-cell office:value-type="float" office:value="16.5898617511521" table:style-name="ce36">
            <text:p><text:s/>16.6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32" table:style-name="ce33">
            <text:p>32</text:p>
          </table:table-cell>
          <table:table-cell office:value-type="float" office:value="25.6538731335805" table:style-name="ce31">
            <text:p><text:s/>25.7<text:s/></text:p>
          </table:table-cell>
          <table:table-cell office:value-type="float" office:value="13.982615708960401" table:style-name="ce31">
            <text:p><text:s/>14.0<text:s/></text:p>
          </table:table-cell>
          <table:table-cell office:value-type="float" office:value="16.243654822334999" table:style-name="ce31">
            <text:p><text:s/>16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60" table:style-name="ce33">
            <text:p>60</text:p>
          </table:table-cell>
          <table:table-cell office:value-type="float" office:value="25.2699142718158" table:style-name="ce31">
            <text:p><text:s/>25.3<text:s/></text:p>
          </table:table-cell>
          <table:table-cell office:value-type="float" office:value="14.0598786227308" table:style-name="ce31">
            <text:p><text:s/>14.1<text:s/></text:p>
          </table:table-cell>
          <table:table-cell office:value-type="string" table:style-name="ce37">
            <text:p/>
          </table:table-cell>
          <table:table-cell office:value-type="float" office:value="14.492753623188401" table:style-name="ce36">
            <text:p><text:s/>14.5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3" table:style-name="ce33">
            <text:p>23</text:p>
          </table:table-cell>
          <table:table-cell office:value-type="float" office:value="20.408344350881499" table:style-name="ce31">
            <text:p><text:s/>20.4<text:s/></text:p>
          </table:table-cell>
          <table:table-cell office:value-type="float" office:value="12.746487408375399" table:style-name="ce31">
            <text:p><text:s/>12.7<text:s/></text:p>
          </table:table-cell>
          <table:table-cell office:value-type="float" office:value="10.599078341013801" table:style-name="ce36">
            <text:p><text:s/>10.6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2" table:style-name="ce33">
            <text:p>22</text:p>
          </table:table-cell>
          <table:table-cell office:value-type="float" office:value="17.637037779336602" table:style-name="ce31">
            <text:p><text:s/>17.6<text:s/></text:p>
          </table:table-cell>
          <table:table-cell office:value-type="float" office:value="8.8311018214575991" table:style-name="ce31">
            <text:p><text:s/>8.8<text:s/></text:p>
          </table:table-cell>
          <table:table-cell office:value-type="float" office:value="11.1675126903553" table:style-name="ce31">
            <text:p><text:s/>11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8" table:style-name="ce33">
            <text:p>28</text:p>
          </table:table-cell>
          <table:table-cell office:value-type="float" office:value="11.7926266601807" table:style-name="ce31">
            <text:p><text:s/>11.8<text:s/></text:p>
          </table:table-cell>
          <table:table-cell office:value-type="float" office:value="6.8098227691810997" table:style-name="ce31">
            <text:p><text:s/>6.8<text:s/></text:p>
          </table:table-cell>
          <table:table-cell office:value-type="string" table:style-name="ce37">
            <text:p/>
          </table:table-cell>
          <table:table-cell office:value-type="float" office:value="6.7632850241545999" table:style-name="ce36">
            <text:p><text:s/>6.8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8" table:style-name="ce33">
            <text:p>1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2949308755760001" table:style-name="ce36">
            <text:p><text:s/>8.3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0" table:style-name="ce33">
            <text:p>10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0761421319797" table:style-name="ce31">
            <text:p><text:s/>5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28" table:style-name="ce33">
            <text:p>28</text:p>
          </table:table-cell>
          <table:table-cell office:value-type="float" office:value="11.7926266601807" table:style-name="ce31">
            <text:p><text:s/>11.8<text:s/></text:p>
          </table:table-cell>
          <table:table-cell office:value-type="float" office:value="6.3576188922489001" table:style-name="ce31">
            <text:p><text:s/>6.4<text:s/></text:p>
          </table:table-cell>
          <table:table-cell office:value-type="string" table:style-name="ce37">
            <text:p/>
          </table:table-cell>
          <table:table-cell office:value-type="float" office:value="6.7632850241545999" table:style-name="ce36">
            <text:p><text:s/>6.8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4516129032257998" table:style-name="ce36">
            <text:p><text:s/>6.5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0609137055837996" table:style-name="ce31">
            <text:p><text:s/>4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6" table:style-name="ce33">
            <text:p>1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8647342995169001" table:style-name="ce36">
            <text:p><text:s/>3.9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6866359447004999" table:style-name="ce36">
            <text:p><text:s/>3.7<text:s/>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5532994923858001" table:style-name="ce31">
            <text:p><text:s/>3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3816425120772999" table:style-name="ce36">
            <text:p><text:s/>3.4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649769585252999" table:style-name="ce36">
            <text:p><text:s/>2.8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0456852791878002" table:style-name="ce31">
            <text:p><text:s/>3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3816425120772999" table:style-name="ce36">
            <text:p><text:s/>3.4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649769585252999" table:style-name="ce36">
            <text:p><text:s/>2.8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0456852791878002" table:style-name="ce31">
            <text:p><text:s/>3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1)</text:p>
          </table:table-cell>
          <table:table-cell office:value-type="float" office:value="1.6908212560386" table:style-name="ce36">
            <text:p><text:s/>1.7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8433179723502" table:style-name="ce36">
            <text:p><text:s/>1.8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5380710659897998" table:style-name="ce31">
            <text:p><text:s/>2.5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65" table:style-name="ce40">
            <text:p>65</text:p>
          </table:table-cell>
          <table:table-cell office:value-type="float" office:value="27.375740461133802" table:style-name="ce22">
            <text:p><text:s/>27.4<text:s/></text:p>
          </table:table-cell>
          <table:table-cell office:value-type="float" office:value="16.6219521829446" table:style-name="ce22">
            <text:p><text:s/>16.6<text:s/></text:p>
          </table:table-cell>
          <table:table-cell table:style-name="ce22"/>
          <table:table-cell office:value-type="float" office:value="15.700483091787399" table:style-name="ce27">
            <text:p><text:s/>15.7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24" table:style-name="ce40">
            <text:p>24</text:p>
          </table:table-cell>
          <table:table-cell office:value-type="float" office:value="21.295663670485101" table:style-name="ce22">
            <text:p><text:s/>21.3<text:s/></text:p>
          </table:table-cell>
          <table:table-cell office:value-type="float" office:value="14.516624106018901" table:style-name="ce22">
            <text:p><text:s/>14.5<text:s/></text:p>
          </table:table-cell>
          <table:table-cell office:value-type="float" office:value="11.0599078341014" table:style-name="ce27">
            <text:p><text:s/>11.1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27" table:style-name="ce40">
            <text:p>27</text:p>
          </table:table-cell>
          <table:table-cell office:value-type="float" office:value="21.645455456458599" table:style-name="ce22">
            <text:p><text:s/>21.6<text:s/></text:p>
          </table:table-cell>
          <table:table-cell office:value-type="float" office:value="11.900086692014" table:style-name="ce22">
            <text:p><text:s/>11.9<text:s/></text:p>
          </table:table-cell>
          <table:table-cell office:value-type="float" office:value="13.705583756345201" table:style-name="ce22">
            <text:p><text:s/>13.7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6" table:style-name="ce33">
            <text:p>6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>(2)</text:p>
          </table:table-cell>
          <table:table-cell office:value-type="float" office:value="1.4492753623187999" table:style-name="ce36">
            <text:p><text:s/>1.4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3" table:style-name="ce33">
            <text:p>3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3824884792626999" table:style-name="ce36">
            <text:p><text:s/>1.4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3" table:style-name="ce33">
            <text:p>3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1.5228426395939001" table:style-name="ce31">
            <text:p><text:s/>1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4492753623187999" table:style-name="ce36">
            <text:p><text:s/>1.4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3824884792626999" table:style-name="ce36">
            <text:p><text:s/>1.4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5228426395939001" table:style-name="ce31">
            <text:p><text:s/>1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.4492753623187999" table:style-name="ce36">
            <text:p><text:s/>1.4<text:s/></text:p>
          </table:table-cell>
          <table:table-cell office:value-type="string" table:style-name="ce35">
            <text:p>C07-C08</text:p>
          </table:table-cell>
          <table:table-cell office:value-type="string" table:style-name="ce34">
            <text:p>主唾液腺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0.9216589861751" table:style-name="ce36">
            <text:p><text:s/>0.9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0152284263958999" table:style-name="ce31">
            <text:p><text:s/>1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1.2077294685990001" table:style-name="ce36">
            <text:p><text:s/>1.2<text:s/></text:p>
          </table:table-cell>
          <table:table-cell office:value-type="string" table:style-name="ce35">
            <text:p>C17</text:p>
          </table:table-cell>
          <table:table-cell office:value-type="string" table:style-name="ce34">
            <text:p>小腸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0.9216589861751" table:style-name="ce36">
            <text:p><text:s/>0.9<text:s/></text:p>
          </table:table-cell>
          <table:table-cell office:value-type="string" table:style-name="ce35">
            <text:p>C43-C44</text:p>
          </table:table-cell>
          <table:table-cell office:value-type="string" table:style-name="ce34">
            <text:p>黑色素瘤和其他皮膚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0152284263958999" table:style-name="ce31">
            <text:p><text:s/>1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91-C95</text:p>
          </table:table-cell>
          <table:table-cell office:value-type="string" table:style-name="ce25">
            <text:p>白血病</text:p>
          </table:table-cell>
          <table:table-cell office:value-type="float" office:value="5" table:style-name="ce29">
            <text:p>5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2">
            <text:p/>
          </table:table-cell>
          <table:table-cell office:value-type="float" office:value="1.2077294685990001" table:style-name="ce27">
            <text:p><text:s/>1.2<text:s/></text:p>
          </table:table-cell>
          <table:table-cell office:value-type="string" table:style-name="ce26">
            <text:p>C23-C24</text:p>
          </table:table-cell>
          <table:table-cell office:value-type="string" table:style-name="ce25">
            <text:p>膽囊和其他膽道癌</text:p>
          </table:table-cell>
          <table:table-cell office:value-type="float" office:value="2" table:style-name="ce24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0.9216589861751" table:style-name="ce27">
            <text:p><text:s/>0.9<text:s/></text:p>
          </table:table-cell>
          <table:table-cell office:value-type="string" table:style-name="ce26">
            <text:p>C56, C57.0-C57.4</text:p>
          </table:table-cell>
          <table:table-cell office:value-type="string" table:style-name="ce25">
            <text:p>卵巢癌</text:p>
          </table:table-cell>
          <table:table-cell office:value-type="float" office:value="2" table:style-name="ce24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0152284263958999" table:style-name="ce22">
            <text:p><text:s/>1.0<text:s/></text:p>
          </table:table-cell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237,437人,男性 112,699人,女性 124,738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西屯區.$A$1:西屯區.$T$31" table:base-cell-address="西屯區.$A$1"/>
        </table:named-expressions>
      </table:table>
      <table:table table:name="南屯區" table:style-name="ta3">
        <table:table-column table:style-name="co12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南屯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306" table:style-name="ce33">
            <text:p>306</text:p>
          </table:table-cell>
          <table:table-cell office:value-type="float" office:value="164.827617783069" table:style-name="ce31">
            <text:p><text:s/>164.8<text:s/></text:p>
          </table:table-cell>
          <table:table-cell office:value-type="float" office:value="102.273220413872" table:style-name="ce31">
            <text:p><text:s/>102.3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73" table:style-name="ce33">
            <text:p>173</text:p>
          </table:table-cell>
          <table:table-cell office:value-type="float" office:value="196.91425124209599" table:style-name="ce31">
            <text:p><text:s/>196.9<text:s/></text:p>
          </table:table-cell>
          <table:table-cell office:value-type="float" office:value="134.24418789388201" table:style-name="ce31">
            <text:p><text:s/>134.2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133" table:style-name="ce33">
            <text:p>133</text:p>
          </table:table-cell>
          <table:table-cell office:value-type="float" office:value="136.001554303478" table:style-name="ce31">
            <text:p><text:s/>136.0<text:s/></text:p>
          </table:table-cell>
          <table:table-cell office:value-type="float" office:value="78.008390331193596" table:style-name="ce31">
            <text:p><text:s/>78.0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64" table:style-name="ce33">
            <text:p>64</text:p>
          </table:table-cell>
          <table:table-cell office:value-type="float" office:value="34.473750124563402" table:style-name="ce31">
            <text:p><text:s/>34.5<text:s/></text:p>
          </table:table-cell>
          <table:table-cell office:value-type="float" office:value="20.903176230663199" table:style-name="ce31">
            <text:p><text:s/>20.9<text:s/></text:p>
          </table:table-cell>
          <table:table-cell office:value-type="string" table:style-name="ce31">
            <text:p/>
          </table:table-cell>
          <table:table-cell office:value-type="float" office:value="20.915032679738601" table:style-name="ce36">
            <text:p><text:s/>20.9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35" table:style-name="ce33">
            <text:p>35</text:p>
          </table:table-cell>
          <table:table-cell office:value-type="float" office:value="39.838143314874998" table:style-name="ce31">
            <text:p><text:s/>39.8<text:s/></text:p>
          </table:table-cell>
          <table:table-cell office:value-type="float" office:value="26.987687174442499" table:style-name="ce31">
            <text:p><text:s/>27.0<text:s/></text:p>
          </table:table-cell>
          <table:table-cell office:value-type="float" office:value="20.231213872832399" table:style-name="ce36">
            <text:p><text:s/>20.2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29" table:style-name="ce33">
            <text:p>29</text:p>
          </table:table-cell>
          <table:table-cell office:value-type="float" office:value="29.654474246623" table:style-name="ce31">
            <text:p><text:s/>29.7<text:s/></text:p>
          </table:table-cell>
          <table:table-cell office:value-type="float" office:value="16.8293756777365" table:style-name="ce31">
            <text:p><text:s/>16.8<text:s/></text:p>
          </table:table-cell>
          <table:table-cell office:value-type="float" office:value="21.804511278195498" table:style-name="ce31">
            <text:p><text:s/>21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40" table:style-name="ce33">
            <text:p>40</text:p>
          </table:table-cell>
          <table:table-cell office:value-type="float" office:value="21.546093827852101" table:style-name="ce31">
            <text:p><text:s/>21.5<text:s/></text:p>
          </table:table-cell>
          <table:table-cell office:value-type="float" office:value="13.4690970099296" table:style-name="ce31">
            <text:p><text:s/>13.5<text:s/></text:p>
          </table:table-cell>
          <table:table-cell office:value-type="string" table:style-name="ce37">
            <text:p/>
          </table:table-cell>
          <table:table-cell office:value-type="float" office:value="13.071895424836599" table:style-name="ce36">
            <text:p><text:s/>13.1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28" table:style-name="ce33">
            <text:p>28</text:p>
          </table:table-cell>
          <table:table-cell office:value-type="float" office:value="31.870514651899999" table:style-name="ce31">
            <text:p><text:s/>31.9<text:s/></text:p>
          </table:table-cell>
          <table:table-cell office:value-type="float" office:value="21.608904372108199" table:style-name="ce31">
            <text:p><text:s/>21.6<text:s/></text:p>
          </table:table-cell>
          <table:table-cell office:value-type="float" office:value="16.184971098265901" table:style-name="ce36">
            <text:p><text:s/>16.2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7" table:style-name="ce33">
            <text:p>1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2.781954887217999" table:style-name="ce31">
            <text:p><text:s/>12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17" table:style-name="ce33">
            <text:p>1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>(1)</text:p>
          </table:table-cell>
          <table:table-cell office:value-type="float" office:value="5.5555555555555998" table:style-name="ce36">
            <text:p><text:s/>5.6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15" table:style-name="ce33">
            <text:p>1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6705202312138994" table:style-name="ce36">
            <text:p><text:s/>8.7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17" table:style-name="ce33">
            <text:p>1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2.781954887217999" table:style-name="ce31">
            <text:p><text:s/>12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15" table:style-name="ce33">
            <text:p>1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2)</text:p>
          </table:table-cell>
          <table:table-cell office:value-type="float" office:value="4.9019607843137001" table:style-name="ce36">
            <text:p><text:s/>4.9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8.0924855491329009" table:style-name="ce36">
            <text:p><text:s/>8.1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9.0225563909773996" table:style-name="ce31">
            <text:p><text:s/>9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31" table:style-name="ce33">
            <text:p>31</text:p>
          </table:table-cell>
          <table:table-cell office:value-type="float" office:value="16.698222716585398" table:style-name="ce31">
            <text:p><text:s/>16.7<text:s/></text:p>
          </table:table-cell>
          <table:table-cell office:value-type="float" office:value="10.0651315407938" table:style-name="ce31">
            <text:p><text:s/>10.1<text:s/></text:p>
          </table:table-cell>
          <table:table-cell office:value-type="string" table:style-name="ce37">
            <text:p/>
          </table:table-cell>
          <table:table-cell office:value-type="float" office:value="10.130718954248399" table:style-name="ce36">
            <text:p><text:s/>10.1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9364161849711001" table:style-name="ce36">
            <text:p><text:s/>6.9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2631578947367998" table:style-name="ce31">
            <text:p><text:s/>5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9" table:style-name="ce33">
            <text:p>1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6.2091503267974" table:style-name="ce36">
            <text:p><text:s/>6.2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2" table:style-name="ce33">
            <text:p>1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9364161849711001" table:style-name="ce36">
            <text:p><text:s/>6.9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5112781954886998" table:style-name="ce31">
            <text:p><text:s/>4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15" table:style-name="ce33">
            <text:p>1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9019607843137001" table:style-name="ce36">
            <text:p><text:s/>4.9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6.3583815028902002" table:style-name="ce36">
            <text:p><text:s/>6.4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7593984962406002" table:style-name="ce31">
            <text:p><text:s/>3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13" table:style-name="ce33">
            <text:p>1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4.2483660130718999" table:style-name="ce36">
            <text:p><text:s/>4.2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0462427745665002" table:style-name="ce36">
            <text:p><text:s/>4.0<text:s/>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0075187969925001" table:style-name="ce31">
            <text:p><text:s/>3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9607843137255001" table:style-name="ce36">
            <text:p><text:s/>2.0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8901734104046" table:style-name="ce36">
            <text:p><text:s/>2.9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0075187969925001" table:style-name="ce31">
            <text:p><text:s/>3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6339869281046" table:style-name="ce36">
            <text:p><text:s/>1.6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3121387283237" table:style-name="ce36">
            <text:p><text:s/>2.3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0075187969925001" table:style-name="ce31">
            <text:p><text:s/>3.0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81" table:style-name="ce40">
            <text:p>81</text:p>
          </table:table-cell>
          <table:table-cell office:value-type="float" office:value="43.6308400014005" table:style-name="ce22">
            <text:p><text:s/>43.6<text:s/></text:p>
          </table:table-cell>
          <table:table-cell office:value-type="float" office:value="27.240776635726501" table:style-name="ce22">
            <text:p><text:s/>27.2<text:s/></text:p>
          </table:table-cell>
          <table:table-cell table:style-name="ce22"/>
          <table:table-cell office:value-type="float" office:value="26.470588235294102" table:style-name="ce27">
            <text:p><text:s/>26.5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30" table:style-name="ce40">
            <text:p>30</text:p>
          </table:table-cell>
          <table:table-cell office:value-type="float" office:value="34.1469799841786" table:style-name="ce22">
            <text:p><text:s/>34.1<text:s/></text:p>
          </table:table-cell>
          <table:table-cell office:value-type="float" office:value="23.490701790159001" table:style-name="ce22">
            <text:p><text:s/>23.5<text:s/></text:p>
          </table:table-cell>
          <table:table-cell office:value-type="float" office:value="17.341040462427699" table:style-name="ce27">
            <text:p><text:s/>17.3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28" table:style-name="ce40">
            <text:p>28</text:p>
          </table:table-cell>
          <table:table-cell office:value-type="float" office:value="28.631906169153201" table:style-name="ce22">
            <text:p><text:s/>28.6<text:s/></text:p>
          </table:table-cell>
          <table:table-cell office:value-type="float" office:value="15.983355323473299" table:style-name="ce22">
            <text:p><text:s/>16.0<text:s/></text:p>
          </table:table-cell>
          <table:table-cell office:value-type="float" office:value="21.052631578947398" table:style-name="ce22">
            <text:p><text:s/>21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9" table:style-name="ce33">
            <text:p>9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/>
          </table:table-cell>
          <table:table-cell office:value-type="float" office:value="2.9411764705882" table:style-name="ce36">
            <text:p><text:s/>2.9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4" table:style-name="ce33">
            <text:p>4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3121387283237" table:style-name="ce36">
            <text:p><text:s/>2.3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4" table:style-name="ce33">
            <text:p>4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3.0075187969925001" table:style-name="ce31">
            <text:p><text:s/>3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2.6143790849672999" table:style-name="ce36">
            <text:p><text:s/>2.6<text:s/></text:p>
          </table:table-cell>
          <table:table-cell office:value-type="string" table:style-name="ce35">
            <text:p>C17</text:p>
          </table:table-cell>
          <table:table-cell office:value-type="string" table:style-name="ce34">
            <text:p>小腸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7341040462427999" table:style-name="ce36">
            <text:p><text:s/>1.7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2556390977444001" table:style-name="ce31">
            <text:p><text:s/>2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2.6143790849672999" table:style-name="ce36">
            <text:p><text:s/>2.6<text:s/></text:p>
          </table:table-cell>
          <table:table-cell office:value-type="string" table:style-name="ce35">
            <text:p>C32</text:p>
          </table:table-cell>
          <table:table-cell office:value-type="string" table:style-name="ce34">
            <text:p>喉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7341040462427999" table:style-name="ce36">
            <text:p><text:s/>1.7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2556390977444001" table:style-name="ce31">
            <text:p><text:s/>2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4" table:style-name="ce33">
            <text:p>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3071895424836999" table:style-name="ce36">
            <text:p><text:s/>1.3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7341040462427999" table:style-name="ce36">
            <text:p><text:s/>1.7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2" table:style-name="ce33">
            <text:p>2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5037593984962001" table:style-name="ce31">
            <text:p><text:s/>1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67</text:p>
          </table:table-cell>
          <table:table-cell office:value-type="string" table:style-name="ce25">
            <text:p>膀胱癌</text:p>
          </table:table-cell>
          <table:table-cell office:value-type="float" office:value="6" table:style-name="ce29">
            <text:p>6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8">
            <text:p/>
          </table:table-cell>
          <table:table-cell office:value-type="float" office:value="1.9607843137255001" table:style-name="ce27">
            <text:p><text:s/>2.0<text:s/></text:p>
          </table:table-cell>
          <table:table-cell office:value-type="string" table:style-name="ce26">
            <text:p>C11</text:p>
          </table:table-cell>
          <table:table-cell office:value-type="string" table:style-name="ce25">
            <text:p>鼻咽癌</text:p>
          </table:table-cell>
          <table:table-cell office:value-type="float" office:value="2" table:style-name="ce24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1560693641618001" table:style-name="ce27">
            <text:p><text:s/>1.2<text:s/></text:p>
          </table:table-cell>
          <table:table-cell office:value-type="string" table:style-name="ce26">
            <text:p>C67</text:p>
          </table:table-cell>
          <table:table-cell office:value-type="string" table:style-name="ce25">
            <text:p>膀胱癌</text:p>
          </table:table-cell>
          <table:table-cell office:value-type="float" office:value="2" table:style-name="ce24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5037593984962001" table:style-name="ce22">
            <text:p><text:s/>1.5<text:s/></text:p>
          </table:table-cell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185,649人,男性 87,856人,女性 97,793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南屯區.$A$1:南屯區.$T$31" table:base-cell-address="南屯區.$A$1"/>
        </table:named-expressions>
      </table:table>
      <table:table table:name="北屯區" table:style-name="ta3">
        <table:table-column table:style-name="co12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1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9" table:default-cell-style-name="ce3"/>
        <table:table-column table:style-name="co2" table:number-columns-repeated="2" table:default-cell-style-name="ce3"/>
        <table:table-column table:style-name="co7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10" table:number-columns-repeated="2" table:default-cell-style-name="ce3"/>
        <table:table-column table:style-name="co7" table:default-cell-style-name="ce3"/>
        <table:table-column table:style-name="co2" table:number-columns-repeated="16364" table:default-cell-style-name="ce2"/>
        <table:table-row table:style-name="ro2">
          <table:table-cell table:style-name="ce79"/>
          <table:table-cell table:number-columns-repeated="7" table:style-name="ce76"/>
          <table:table-cell table:style-name="ce82"/>
          <table:table-cell office:value-type="string" table:style-name="ce81">
            <text:p>表.北屯區主要癌症死亡原因</text:p>
          </table:table-cell>
          <table:table-cell table:style-name="ce80"/>
          <table:table-cell table:number-columns-repeated="9" table:style-name="ce76"/>
          <table:table-cell table:number-columns-repeated="16364" table:style-name="ce2"/>
        </table:table-row>
        <table:table-row table:style-name="ro3">
          <table:table-cell table:style-name="ce79"/>
          <table:table-cell table:number-columns-repeated="19" table:style-name="ce76"/>
          <table:table-cell table:number-columns-repeated="16364" table:style-name="ce2"/>
        </table:table-row>
        <table:table-row table:style-name="ro1">
          <table:table-cell table:number-columns-repeated="7" table:style-name="ce76"/>
          <table:table-cell table:number-columns-repeated="2" table:style-name="ce78"/>
          <table:table-cell office:value-type="string" table:style-name="ce77">
            <text:p>民國114年</text:p>
          </table:table-cell>
          <table:table-cell table:number-columns-repeated="9" table:style-name="ce76"/>
          <table:table-cell table:style-name="ce75"/>
          <table:table-cell table:number-columns-repeated="16364" table:style-name="ce2"/>
        </table:table-row>
        <table:table-row table:style-name="ro4">
          <table:table-cell table:number-columns-repeated="18" table:style-name="ce43"/>
          <table:table-cell office:value-type="string" table:style-name="ce74">
            <text:p>單位：人、每十萬人口、<text:span text:style-name="T2">%</text:span></text:p>
          </table:table-cell>
          <table:table-cell table:style-name="ce73"/>
          <table:table-cell table:number-columns-repeated="16364" table:style-name="ce2"/>
        </table:table-row>
        <table:table-row table:style-name="ro5">
          <table:table-cell office:value-type="string" table:style-name="ce72">
            <text:p><text:span text:style-name="T3">順</text:span></text:p>
          </table:table-cell>
          <table:table-cell table:style-name="ce71"/>
          <table:table-cell office:value-type="string" table:style-name="ce66">
            <text:p><text:s text:c="7"/><text:span text:style-name="T5">合</text:span><text:s text:c="12"/><text:span text:style-name="T5">計</text:span></text:p>
          </table:table-cell>
          <table:table-cell table:style-name="ce71"/>
          <table:table-cell table:number-columns-repeated="3" table:style-name="ce70"/>
          <table:table-cell table:style-name="ce69"/>
          <table:table-cell table:style-name="ce65"/>
          <table:table-cell office:value-type="string" table:style-name="ce66">
            <text:p><text:s text:c="7"/><text:span text:style-name="T5">男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8"/>
          <table:table-cell table:style-name="ce67"/>
          <table:table-cell office:value-type="string" table:style-name="ce66">
            <text:p><text:s text:c="7"/><text:span text:style-name="T5">女</text:span><text:s text:c="12"/><text:span text:style-name="T5">性</text:span></text:p>
          </table:table-cell>
          <table:table-cell table:style-name="ce65"/>
          <table:table-cell table:number-columns-repeated="2" table:style-name="ce64"/>
          <table:table-cell table:style-name="ce62"/>
          <table:table-cell table:number-columns-repeated="10" table:style-name="ce2"/>
          <table:table-cell table:number-columns-repeated="16354" table:style-name="ce13"/>
        </table:table-row>
        <table:table-row table:style-name="ro5">
          <table:table-cell office:value-type="string" table:style-name="ce54">
            <text:p><text:s/>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3" table:number-rows-spanned="1" table:style-name="ce100">
            <text:p>每十萬人口</text:p>
          </table:table-cell>
          <table:covered-table-cell table:number-columns-repeated="2"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63">
            <text:p>死亡人數</text:p>
          </table:table-cell>
          <table:table-cell office:value-type="string" table:style-name="ce62">
            <text:p>ICD-10</text:p>
          </table:table-cell>
          <table:table-cell table:style-name="ce61"/>
          <table:table-cell office:value-type="string" table:style-name="ce60">
            <text:p><text:span text:style-name="T5">死亡</text:span></text:p>
          </table:table-cell>
          <table:table-cell office:value-type="string" table:number-columns-spanned="2" table:number-rows-spanned="1" table:style-name="ce100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table:number-columns-repeated="16364" table:style-name="ce45"/>
        </table:table-row>
        <table:table-row table:style-name="ro5">
          <table:table-cell table:style-name="ce58"/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0">
            <text:p>死亡率</text:p>
          </table:table-cell>
          <table:table-cell office:value-type="string" table:number-columns-spanned="2" table:number-rows-spanned="1" table:style-name="ce92">
            <text:p>標準化</text:p>
          </table:table-cell>
          <table:covered-table-cell/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7">
            <text:p>結構比</text:p>
          </table:table-cell>
          <table:table-cell office:value-type="string" table:style-name="ce56">
            <text:p><text:span text:style-name="T5">國際死因</text:span></text:p>
          </table:table-cell>
          <table:table-cell office:value-type="string" table:style-name="ce55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54"/>
          <table:table-cell office:value-type="string" table:number-columns-spanned="1" table:number-rows-spanned="2" table:style-name="ce101">
            <text:p><text:span text:style-name="T3">死亡率</text:span></text:p>
          </table:table-cell>
          <table:table-cell office:value-type="string" table:style-name="ce53">
            <text:p>標準化</text:p>
          </table:table-cell>
          <table:table-cell office:value-type="string" table:style-name="ce52">
            <text:p>結構比</text:p>
          </table:table-cell>
          <table:table-cell table:number-columns-repeated="16364" table:style-name="ce45"/>
        </table:table-row>
        <table:table-row table:style-name="ro5">
          <table:table-cell office:value-type="string" table:style-name="ce48">
            <text:p><text:span text:style-name="T5">位</text:span>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number-columns-spanned="2" table:number-rows-spanned="1" table:style-name="ce93">
            <text:p>死亡率</text:p>
          </table:table-cell>
          <table:covered-table-cell/>
          <table:table-cell office:value-type="string" table:style-name="ce50">
            <text:p>%</text:p>
          </table:table-cell>
          <table:table-cell office:value-type="string" table:style-name="ce51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50">
            <text:p>%</text:p>
          </table:table-cell>
          <table:table-cell office:value-type="string" table:style-name="ce48">
            <text:p><text:span text:style-name="T5">分類號碼</text:span></text:p>
          </table:table-cell>
          <table:table-cell table:style-name="ce49"/>
          <table:table-cell office:value-type="string" table:style-name="ce48">
            <text:p><text:span text:style-name="T5">人數</text:span></text:p>
          </table:table-cell>
          <table:covered-table-cell/>
          <table:table-cell office:value-type="string" table:style-name="ce47">
            <text:p>死亡率</text:p>
          </table:table-cell>
          <table:table-cell office:value-type="string" table:style-name="ce46">
            <text:p>%</text:p>
          </table:table-cell>
          <table:table-cell table:number-columns-repeated="16364" table:style-name="ce45"/>
        </table:table-row>
        <table:table-row table:style-name="ro6"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style-name="ce44"/>
          <table:table-cell table:style-name="ce43"/>
          <table:table-cell table:style-name="ce44"/>
          <table:table-cell table:number-columns-repeated="3" table:style-name="ce43"/>
          <table:table-cell table:style-name="ce44"/>
          <table:table-cell table:style-name="ce43"/>
          <table:table-cell table:style-name="ce44"/>
          <table:table-cell table:number-columns-repeated="4" table:style-name="ce43"/>
          <table:table-cell table:number-columns-repeated="16364" table:style-name="ce2"/>
        </table:table-row>
        <table:table-row table:style-name="ro7">
          <table:table-cell table:style-name="ce38"/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573" table:style-name="ce33">
            <text:p>573</text:p>
          </table:table-cell>
          <table:table-cell office:value-type="float" office:value="182.441371207695" table:style-name="ce31">
            <text:p><text:s/>182.4<text:s/></text:p>
          </table:table-cell>
          <table:table-cell office:value-type="float" office:value="107.96198997889501" table:style-name="ce31">
            <text:p><text:s/>108.0<text:s/></text:p>
          </table:table-cell>
          <table:table-cell table:style-name="ce31"/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320" table:style-name="ce33">
            <text:p>320</text:p>
          </table:table-cell>
          <table:table-cell office:value-type="float" office:value="215.36711680637501" table:style-name="ce31">
            <text:p><text:s/>215.4<text:s/></text:p>
          </table:table-cell>
          <table:table-cell office:value-type="float" office:value="139.556415815961" table:style-name="ce31">
            <text:p><text:s/>139.6<text:s/></text:p>
          </table:table-cell>
          <table:table-cell office:value-type="float" office:value="100" table:style-name="ce36">
            <text:p><text:s/>100.0<text:s/></text:p>
          </table:table-cell>
          <table:table-cell office:value-type="string" table:style-name="ce42">
            <text:p>C00-C97</text:p>
          </table:table-cell>
          <table:table-cell office:value-type="string" table:style-name="ce34">
            <text:p>惡性腫瘤</text:p>
          </table:table-cell>
          <table:table-cell office:value-type="float" office:value="253" table:style-name="ce33">
            <text:p>253</text:p>
          </table:table-cell>
          <table:table-cell office:value-type="float" office:value="152.87932805607599" table:style-name="ce31">
            <text:p><text:s/>152.9<text:s/></text:p>
          </table:table-cell>
          <table:table-cell office:value-type="float" office:value="83.838531407572404" table:style-name="ce31">
            <text:p><text:s/>83.8<text:s/></text:p>
          </table:table-cell>
          <table:table-cell office:value-type="float" office:value="100" table:style-name="ce31">
            <text:p><text:s/>100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" table:style-name="ce38">
            <text:p>1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106" table:style-name="ce33">
            <text:p>106</text:p>
          </table:table-cell>
          <table:table-cell office:value-type="float" office:value="33.750061689381603" table:style-name="ce31">
            <text:p><text:s/>33.8<text:s/></text:p>
          </table:table-cell>
          <table:table-cell office:value-type="float" office:value="19.625226404784001" table:style-name="ce31">
            <text:p><text:s/>19.6<text:s/></text:p>
          </table:table-cell>
          <table:table-cell office:value-type="string" table:style-name="ce31">
            <text:p/>
          </table:table-cell>
          <table:table-cell office:value-type="float" office:value="18.499127399651002" table:style-name="ce36">
            <text:p><text:s/>18.5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59" table:style-name="ce33">
            <text:p>59</text:p>
          </table:table-cell>
          <table:table-cell office:value-type="float" office:value="39.7083121611754" table:style-name="ce31">
            <text:p><text:s/>39.7<text:s/></text:p>
          </table:table-cell>
          <table:table-cell office:value-type="float" office:value="25.519152411577998" table:style-name="ce31">
            <text:p><text:s/>25.5<text:s/></text:p>
          </table:table-cell>
          <table:table-cell office:value-type="float" office:value="18.4375" table:style-name="ce36">
            <text:p><text:s/>18.4<text:s/></text:p>
          </table:table-cell>
          <table:table-cell office:value-type="string" table:style-name="ce35">
            <text:p>C33-C34</text:p>
          </table:table-cell>
          <table:table-cell office:value-type="string" table:style-name="ce34">
            <text:p>氣管、支氣管和肺癌</text:p>
          </table:table-cell>
          <table:table-cell office:value-type="float" office:value="47" table:style-name="ce33">
            <text:p>47</text:p>
          </table:table-cell>
          <table:table-cell office:value-type="float" office:value="28.400507583539799" table:style-name="ce31">
            <text:p><text:s/>28.4<text:s/></text:p>
          </table:table-cell>
          <table:table-cell office:value-type="float" office:value="15.3092452069045" table:style-name="ce31">
            <text:p><text:s/>15.3<text:s/></text:p>
          </table:table-cell>
          <table:table-cell office:value-type="float" office:value="18.577075098814198" table:style-name="ce31">
            <text:p><text:s/>18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2" table:style-name="ce38">
            <text:p>2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83" table:style-name="ce33">
            <text:p>83</text:p>
          </table:table-cell>
          <table:table-cell office:value-type="float" office:value="26.426935096402602" table:style-name="ce31">
            <text:p><text:s/>26.4<text:s/></text:p>
          </table:table-cell>
          <table:table-cell office:value-type="float" office:value="15.214633118940201" table:style-name="ce31">
            <text:p><text:s/>15.2<text:s/></text:p>
          </table:table-cell>
          <table:table-cell office:value-type="string" table:style-name="ce37">
            <text:p/>
          </table:table-cell>
          <table:table-cell office:value-type="float" office:value="14.485165794066299" table:style-name="ce36">
            <text:p><text:s/>14.5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49" table:style-name="ce33">
            <text:p>49</text:p>
          </table:table-cell>
          <table:table-cell office:value-type="float" office:value="32.978089760976196" table:style-name="ce31">
            <text:p><text:s/>33.0<text:s/></text:p>
          </table:table-cell>
          <table:table-cell office:value-type="float" office:value="21.163282215532998" table:style-name="ce31">
            <text:p><text:s/>21.2<text:s/></text:p>
          </table:table-cell>
          <table:table-cell office:value-type="float" office:value="15.3125" table:style-name="ce36">
            <text:p><text:s/>15.3<text:s/>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42" table:style-name="ce33">
            <text:p>42</text:p>
          </table:table-cell>
          <table:table-cell office:value-type="float" office:value="25.379176989546199" table:style-name="ce31">
            <text:p><text:s/>25.4<text:s/></text:p>
          </table:table-cell>
          <table:table-cell office:value-type="float" office:value="14.200348855771599" table:style-name="ce31">
            <text:p><text:s/>14.2<text:s/></text:p>
          </table:table-cell>
          <table:table-cell office:value-type="float" office:value="16.600790513833999" table:style-name="ce31">
            <text:p><text:s/>16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3" table:style-name="ce38">
            <text:p>3</text:p>
          </table:table-cell>
          <table:table-cell office:value-type="string" table:style-name="ce35">
            <text:p>C50</text:p>
          </table:table-cell>
          <table:table-cell office:value-type="string" table:style-name="ce34">
            <text:p>女性乳癌</text:p>
          </table:table-cell>
          <table:table-cell office:value-type="float" office:value="42" table:style-name="ce33">
            <text:p>42</text:p>
          </table:table-cell>
          <table:table-cell office:value-type="float" office:value="25.379176989546199" table:style-name="ce31">
            <text:p><text:s/>25.4<text:s/></text:p>
          </table:table-cell>
          <table:table-cell office:value-type="float" office:value="14.200348855771599" table:style-name="ce31">
            <text:p><text:s/>14.2<text:s/></text:p>
          </table:table-cell>
          <table:table-cell office:value-type="string" table:style-name="ce31">
            <text:p>(1)</text:p>
          </table:table-cell>
          <table:table-cell office:value-type="float" office:value="7.3298429319371996" table:style-name="ce36">
            <text:p><text:s/>7.3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36" table:style-name="ce33">
            <text:p>36</text:p>
          </table:table-cell>
          <table:table-cell office:value-type="float" office:value="24.2288006407172" table:style-name="ce31">
            <text:p><text:s/>24.2<text:s/></text:p>
          </table:table-cell>
          <table:table-cell office:value-type="float" office:value="15.989645979249" table:style-name="ce31">
            <text:p><text:s/>16.0<text:s/></text:p>
          </table:table-cell>
          <table:table-cell office:value-type="float" office:value="11.25" table:style-name="ce36">
            <text:p><text:s/>11.3<text:s/></text:p>
          </table:table-cell>
          <table:table-cell office:value-type="string" table:style-name="ce35">
            <text:p>C22</text:p>
          </table:table-cell>
          <table:table-cell office:value-type="string" table:style-name="ce34">
            <text:p>肝和肝內膽管癌</text:p>
          </table:table-cell>
          <table:table-cell office:value-type="float" office:value="34" table:style-name="ce33">
            <text:p>34</text:p>
          </table:table-cell>
          <table:table-cell office:value-type="float" office:value="20.545048039156399" table:style-name="ce31">
            <text:p><text:s/>20.5<text:s/></text:p>
          </table:table-cell>
          <table:table-cell office:value-type="float" office:value="10.688969332584501" table:style-name="ce31">
            <text:p><text:s/>10.7<text:s/></text:p>
          </table:table-cell>
          <table:table-cell office:value-type="float" office:value="13.438735177865601" table:style-name="ce31">
            <text:p><text:s/>13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4" table:style-name="ce38">
            <text:p>4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60" table:style-name="ce33">
            <text:p>60</text:p>
          </table:table-cell>
          <table:table-cell office:value-type="float" office:value="19.1038085034236" table:style-name="ce31">
            <text:p><text:s/>19.1<text:s/></text:p>
          </table:table-cell>
          <table:table-cell office:value-type="float" office:value="11.1760881837857" table:style-name="ce31">
            <text:p><text:s/>11.2<text:s/></text:p>
          </table:table-cell>
          <table:table-cell office:value-type="string" table:style-name="ce37">
            <text:p/>
          </table:table-cell>
          <table:table-cell office:value-type="float" office:value="10.4712041884817" table:style-name="ce36">
            <text:p><text:s/>10.5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33" table:style-name="ce33">
            <text:p>33</text:p>
          </table:table-cell>
          <table:table-cell office:value-type="float" office:value="22.209733920657399" table:style-name="ce31">
            <text:p><text:s/>22.2<text:s/></text:p>
          </table:table-cell>
          <table:table-cell office:value-type="float" office:value="13.858847587330599" table:style-name="ce31">
            <text:p><text:s/>13.9<text:s/></text:p>
          </table:table-cell>
          <table:table-cell office:value-type="float" office:value="10.3125" table:style-name="ce36">
            <text:p><text:s/>10.3<text:s/></text:p>
          </table:table-cell>
          <table:table-cell office:value-type="string" table:style-name="ce35">
            <text:p>C18-C21</text:p>
          </table:table-cell>
          <table:table-cell office:value-type="string" table:style-name="ce34">
            <text:p>結腸、直腸和肛門癌</text:p>
          </table:table-cell>
          <table:table-cell office:value-type="float" office:value="24" table:style-name="ce33">
            <text:p>24</text:p>
          </table:table-cell>
          <table:table-cell office:value-type="float" office:value="14.5023868511693" table:style-name="ce31">
            <text:p><text:s/>14.5<text:s/></text:p>
          </table:table-cell>
          <table:table-cell office:value-type="float" office:value="7.347779360873" table:style-name="ce31">
            <text:p><text:s/>7.3<text:s/></text:p>
          </table:table-cell>
          <table:table-cell office:value-type="float" office:value="9.4861660079050996" table:style-name="ce31">
            <text:p><text:s/>9.5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5" table:style-name="ce38">
            <text:p>5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22" table:style-name="ce33">
            <text:p>22</text:p>
          </table:table-cell>
          <table:table-cell office:value-type="float" office:value="14.806489280438299" table:style-name="ce31">
            <text:p><text:s/>14.8<text:s/></text:p>
          </table:table-cell>
          <table:table-cell office:value-type="float" office:value="9.4046375834942992" table:style-name="ce31">
            <text:p><text:s/>9.4<text:s/></text:p>
          </table:table-cell>
          <table:table-cell office:value-type="string" table:style-name="ce37">
            <text:p>(2)</text:p>
          </table:table-cell>
          <table:table-cell office:value-type="float" office:value="3.8394415357765999" table:style-name="ce36">
            <text:p><text:s/>3.8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27" table:style-name="ce33">
            <text:p>27</text:p>
          </table:table-cell>
          <table:table-cell office:value-type="float" office:value="18.171600480537901" table:style-name="ce31">
            <text:p><text:s/>18.2<text:s/></text:p>
          </table:table-cell>
          <table:table-cell office:value-type="float" office:value="11.167143737007599" table:style-name="ce31">
            <text:p><text:s/>11.2<text:s/></text:p>
          </table:table-cell>
          <table:table-cell office:value-type="float" office:value="8.4375" table:style-name="ce36">
            <text:p><text:s/>8.4<text:s/>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13" table:style-name="ce33">
            <text:p>1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5.1383399209486003" table:style-name="ce31">
            <text:p><text:s/>5.1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6" table:style-name="ce38">
            <text:p>6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40" table:style-name="ce33">
            <text:p>40</text:p>
          </table:table-cell>
          <table:table-cell office:value-type="float" office:value="12.735872335615699" table:style-name="ce31">
            <text:p><text:s/>12.7<text:s/></text:p>
          </table:table-cell>
          <table:table-cell office:value-type="float" office:value="7.3822242899867998" table:style-name="ce31">
            <text:p><text:s/>7.4<text:s/></text:p>
          </table:table-cell>
          <table:table-cell office:value-type="string" table:style-name="ce37">
            <text:p/>
          </table:table-cell>
          <table:table-cell office:value-type="float" office:value="6.9808027923211" table:style-name="ce36">
            <text:p><text:s/>7.0<text:s/></text:p>
          </table:table-cell>
          <table:table-cell office:value-type="string" table:style-name="ce35">
            <text:p>C61</text:p>
          </table:table-cell>
          <table:table-cell office:value-type="string" table:style-name="ce34">
            <text:p>前列腺(攝護腺)癌</text:p>
          </table:table-cell>
          <table:table-cell office:value-type="float" office:value="22" table:style-name="ce33">
            <text:p>22</text:p>
          </table:table-cell>
          <table:table-cell office:value-type="float" office:value="14.806489280438299" table:style-name="ce31">
            <text:p><text:s/>14.8<text:s/></text:p>
          </table:table-cell>
          <table:table-cell office:value-type="float" office:value="9.4046375834942992" table:style-name="ce31">
            <text:p><text:s/>9.4<text:s/></text:p>
          </table:table-cell>
          <table:table-cell office:value-type="float" office:value="6.875" table:style-name="ce36">
            <text:p><text:s/>6.9<text:s/>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3478260869565002" table:style-name="ce31">
            <text:p><text:s/>4.3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7" table:style-name="ce38">
            <text:p>7</text:p>
          </table:table-cell>
          <table:table-cell office:value-type="string" table:style-name="ce35">
            <text:p>C25</text:p>
          </table:table-cell>
          <table:table-cell office:value-type="string" table:style-name="ce34">
            <text:p>胰臟癌</text:p>
          </table:table-cell>
          <table:table-cell office:value-type="float" office:value="40" table:style-name="ce33">
            <text:p>40</text:p>
          </table:table-cell>
          <table:table-cell office:value-type="float" office:value="12.735872335615699" table:style-name="ce31">
            <text:p><text:s/>12.7<text:s/></text:p>
          </table:table-cell>
          <table:table-cell office:value-type="float" office:value="7.2684037396464998" table:style-name="ce31">
            <text:p><text:s/>7.3<text:s/></text:p>
          </table:table-cell>
          <table:table-cell office:value-type="string" table:style-name="ce37">
            <text:p/>
          </table:table-cell>
          <table:table-cell office:value-type="float" office:value="6.9808027923211" table:style-name="ce36">
            <text:p><text:s/>7.0<text:s/></text:p>
          </table:table-cell>
          <table:table-cell office:value-type="string" table:style-name="ce35">
            <text:p>C15</text:p>
          </table:table-cell>
          <table:table-cell office:value-type="string" table:style-name="ce34">
            <text:p>食道癌</text:p>
          </table:table-cell>
          <table:table-cell office:value-type="float" office:value="13" table:style-name="ce33">
            <text:p>1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4.0625" table:style-name="ce36">
            <text:p><text:s/>4.1<text:s/>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5573122529644001" table:style-name="ce31">
            <text:p><text:s/>3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8" table:style-name="ce38">
            <text:p>8</text:p>
          </table:table-cell>
          <table:table-cell office:value-type="string" table:style-name="ce35">
            <text:p>C54</text:p>
          </table:table-cell>
          <table:table-cell office:value-type="string" table:style-name="ce34">
            <text:p>子宮體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9197207678882999" table:style-name="ce36">
            <text:p><text:s/>1.9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4375" table:style-name="ce36">
            <text:p><text:s/>3.4<text:s/>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5573122529644001" table:style-name="ce31">
            <text:p><text:s/>3.6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9" table:style-name="ce38">
            <text:p>9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18" table:style-name="ce33">
            <text:p>1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3.1413612565445002" table:style-name="ce36">
            <text:p><text:s/>3.1<text:s/>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4375" table:style-name="ce36">
            <text:p><text:s/>3.4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1620553359683998" table:style-name="ce31">
            <text:p><text:s/>3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0" table:style-name="ce38">
            <text:p>10</text:p>
          </table:table-cell>
          <table:table-cell office:value-type="string" table:style-name="ce35">
            <text:p>C53, C55</text:p>
          </table:table-cell>
          <table:table-cell office:value-type="string" table:style-name="ce34">
            <text:p>子宮頸及部位未明示子宮癌</text:p>
          </table:table-cell>
          <table:table-cell office:value-type="float" office:value="9" table:style-name="ce33">
            <text:p>9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>(1)</text:p>
          </table:table-cell>
          <table:table-cell office:value-type="float" office:value="1.5706806282723" table:style-name="ce36">
            <text:p><text:s/>1.6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11" table:style-name="ce33">
            <text:p>11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3.4375" table:style-name="ce36">
            <text:p><text:s/>3.4<text:s/></text:p>
          </table:table-cell>
          <table:table-cell office:value-type="string" table:style-name="ce35">
            <text:p>C00-C06, C09-C10, C12-C14</text:p>
          </table:table-cell>
          <table:table-cell office:value-type="string" table:style-name="ce34">
            <text:p>口腔癌</text:p>
          </table:table-cell>
          <table:table-cell office:value-type="float" office:value="7" table:style-name="ce33">
            <text:p>7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7667984189723001" table:style-name="ce31">
            <text:p><text:s/>2.8<text:s/></text:p>
          </table:table-cell>
          <table:table-cell table:number-columns-repeated="16364" table:style-name="ce13"/>
        </table:table-row>
        <table:table-row table:style-name="ro7">
          <table:table-cell table:style-name="ce30"/>
          <table:table-cell table:style-name="ce41"/>
          <table:table-cell office:value-type="string" table:style-name="ce25">
            <text:p>其他</text:p>
          </table:table-cell>
          <table:table-cell office:value-type="float" office:value="142" table:style-name="ce40">
            <text:p>142</text:p>
          </table:table-cell>
          <table:table-cell office:value-type="float" office:value="45.212346791435799" table:style-name="ce22">
            <text:p><text:s/>45.2<text:s/></text:p>
          </table:table-cell>
          <table:table-cell office:value-type="float" office:value="27.7215206664055" table:style-name="ce22">
            <text:p><text:s/>27.7<text:s/></text:p>
          </table:table-cell>
          <table:table-cell table:style-name="ce22"/>
          <table:table-cell office:value-type="float" office:value="24.78184991274" table:style-name="ce27">
            <text:p><text:s/>24.8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48" table:style-name="ce40">
            <text:p>48</text:p>
          </table:table-cell>
          <table:table-cell office:value-type="float" office:value="32.3050675209562" table:style-name="ce22">
            <text:p><text:s/>32.3<text:s/></text:p>
          </table:table-cell>
          <table:table-cell office:value-type="float" office:value="20.479928351220199" table:style-name="ce22">
            <text:p><text:s/>20.5<text:s/></text:p>
          </table:table-cell>
          <table:table-cell office:value-type="float" office:value="15" table:style-name="ce27">
            <text:p><text:s/>15.0<text:s/></text:p>
          </table:table-cell>
          <table:table-cell table:style-name="ce41"/>
          <table:table-cell office:value-type="string" table:style-name="ce25">
            <text:p>其他</text:p>
          </table:table-cell>
          <table:table-cell office:value-type="float" office:value="49" table:style-name="ce40">
            <text:p>49</text:p>
          </table:table-cell>
          <table:table-cell office:value-type="float" office:value="29.609039821137198" table:style-name="ce22">
            <text:p><text:s/>29.6<text:s/></text:p>
          </table:table-cell>
          <table:table-cell office:value-type="float" office:value="17.097626514685501" table:style-name="ce22">
            <text:p><text:s/>17.1<text:s/></text:p>
          </table:table-cell>
          <table:table-cell office:value-type="float" office:value="19.367588932806299" table:style-name="ce22">
            <text:p><text:s/>19.4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1" table:style-name="ce38">
            <text:p>11</text:p>
          </table:table-cell>
          <table:table-cell office:value-type="string" table:style-name="ce35">
            <text:p>C56, C57.0-C57.4</text:p>
          </table:table-cell>
          <table:table-cell office:value-type="string" table:style-name="ce34">
            <text:p>卵巢癌</text:p>
          </table:table-cell>
          <table:table-cell office:value-type="float" office:value="9" table:style-name="ce33">
            <text:p>9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string" table:style-name="ce37">
            <text:p>(1)</text:p>
          </table:table-cell>
          <table:table-cell office:value-type="float" office:value="1.5706806282723" table:style-name="ce36">
            <text:p><text:s/>1.6<text:s/></text:p>
          </table:table-cell>
          <table:table-cell office:value-type="string" table:style-name="ce35">
            <text:p>C67</text:p>
          </table:table-cell>
          <table:table-cell office:value-type="string" table:style-name="ce34">
            <text:p>膀胱癌</text:p>
          </table:table-cell>
          <table:table-cell office:value-type="float" office:value="9" table:style-name="ce33">
            <text:p>9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8125" table:style-name="ce36">
            <text:p><text:s/>2.8<text:s/></text:p>
          </table:table-cell>
          <table:table-cell office:value-type="string" table:style-name="ce35">
            <text:p>C82-C85</text:p>
          </table:table-cell>
          <table:table-cell office:value-type="string" table:style-name="ce34">
            <text:p>非何杰金氏淋巴瘤</text:p>
          </table:table-cell>
          <table:table-cell office:value-type="float" office:value="7" table:style-name="ce33">
            <text:p>7</text:p>
          </table:table-cell>
          <table:table-cell office:value-type="string" table:style-name="ce39">
            <text:p>*</text:p>
          </table:table-cell>
          <table:table-cell office:value-type="string" table:style-name="ce39">
            <text:p>*</text:p>
          </table:table-cell>
          <table:table-cell office:value-type="float" office:value="2.7667984189723001" table:style-name="ce31">
            <text:p><text:s/>2.8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2" table:style-name="ce38">
            <text:p>12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16" table:style-name="ce33">
            <text:p>1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7923211169284001" table:style-name="ce36">
            <text:p><text:s/>2.8<text:s/></text:p>
          </table:table-cell>
          <table:table-cell office:value-type="string" table:style-name="ce35">
            <text:p>C91-C95</text:p>
          </table:table-cell>
          <table:table-cell office:value-type="string" table:style-name="ce34">
            <text:p>白血病</text:p>
          </table:table-cell>
          <table:table-cell office:value-type="float" office:value="8" table:style-name="ce33">
            <text:p>8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2.5" table:style-name="ce36">
            <text:p><text:s/>2.5<text:s/></text:p>
          </table:table-cell>
          <table:table-cell office:value-type="string" table:style-name="ce35">
            <text:p>C11</text:p>
          </table:table-cell>
          <table:table-cell office:value-type="string" table:style-name="ce34">
            <text:p>鼻咽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9762845849802" table:style-name="ce31">
            <text:p><text:s/>2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3" table:style-name="ce38">
            <text:p>13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1">
            <text:p/>
          </table:table-cell>
          <table:table-cell office:value-type="float" office:value="2.4432809773124" table:style-name="ce36">
            <text:p><text:s/>2.4<text:s/></text:p>
          </table:table-cell>
          <table:table-cell office:value-type="string" table:style-name="ce35">
            <text:p>C64</text:p>
          </table:table-cell>
          <table:table-cell office:value-type="string" table:style-name="ce34">
            <text:p>腎臟癌</text:p>
          </table:table-cell>
          <table:table-cell office:value-type="float" office:value="6" table:style-name="ce33">
            <text:p>6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875" table:style-name="ce36">
            <text:p><text:s/>1.9<text:s/></text:p>
          </table:table-cell>
          <table:table-cell office:value-type="string" table:style-name="ce35">
            <text:p>C45-C49</text:p>
          </table:table-cell>
          <table:table-cell office:value-type="string" table:style-name="ce34">
            <text:p>間皮和軟組織癌</text:p>
          </table:table-cell>
          <table:table-cell office:value-type="float" office:value="5" table:style-name="ce33">
            <text:p>5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9762845849802" table:style-name="ce31">
            <text:p><text:s/>2.0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4" table:style-name="ce38">
            <text:p>14</text:p>
          </table:table-cell>
          <table:table-cell office:value-type="string" table:style-name="ce35">
            <text:p>C71</text:p>
          </table:table-cell>
          <table:table-cell office:value-type="string" table:style-name="ce34">
            <text:p>腦癌</text:p>
          </table:table-cell>
          <table:table-cell office:value-type="float" office:value="14" table:style-name="ce33">
            <text:p>14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string" table:style-name="ce37">
            <text:p/>
          </table:table-cell>
          <table:table-cell office:value-type="float" office:value="2.4432809773124" table:style-name="ce36">
            <text:p><text:s/>2.4<text:s/></text:p>
          </table:table-cell>
          <table:table-cell office:value-type="string" table:style-name="ce35">
            <text:p>C23-C24</text:p>
          </table:table-cell>
          <table:table-cell office:value-type="string" table:style-name="ce34">
            <text:p>膽囊和其他膽道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0.9375" table:style-name="ce36">
            <text:p><text:s/>0.9<text:s/></text:p>
          </table:table-cell>
          <table:table-cell office:value-type="string" table:style-name="ce35">
            <text:p>C16</text:p>
          </table:table-cell>
          <table:table-cell office:value-type="string" table:style-name="ce34">
            <text:p>胃癌</text:p>
          </table:table-cell>
          <table:table-cell office:value-type="float" office:value="3" table:style-name="ce33">
            <text:p>3</text:p>
          </table:table-cell>
          <table:table-cell office:value-type="string" table:style-name="ce32">
            <text:p>*</text:p>
          </table:table-cell>
          <table:table-cell office:value-type="string" table:style-name="ce32">
            <text:p>*</text:p>
          </table:table-cell>
          <table:table-cell office:value-type="float" office:value="1.1857707509880999" table:style-name="ce31">
            <text:p><text:s/>1.2<text:s/></text:p>
          </table:table-cell>
          <table:table-cell table:number-columns-repeated="16364" table:style-name="ce13"/>
        </table:table-row>
        <table:table-row table:style-name="ro7">
          <table:table-cell office:value-type="float" office:value="15" table:style-name="ce30">
            <text:p>15</text:p>
          </table:table-cell>
          <table:table-cell office:value-type="string" table:style-name="ce26">
            <text:p>C15</text:p>
          </table:table-cell>
          <table:table-cell office:value-type="string" table:style-name="ce25">
            <text:p>食道癌</text:p>
          </table:table-cell>
          <table:table-cell office:value-type="float" office:value="13" table:style-name="ce29">
            <text:p>13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string" table:style-name="ce28">
            <text:p/>
          </table:table-cell>
          <table:table-cell office:value-type="float" office:value="2.2687609075044" table:style-name="ce27">
            <text:p><text:s/>2.3<text:s/></text:p>
          </table:table-cell>
          <table:table-cell office:value-type="string" table:style-name="ce26">
            <text:p>C11</text:p>
          </table:table-cell>
          <table:table-cell office:value-type="string" table:style-name="ce25">
            <text:p>鼻咽癌</text:p>
          </table:table-cell>
          <table:table-cell office:value-type="float" office:value="2" table:style-name="ce24">
            <text:p>2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0.625" table:style-name="ce27">
            <text:p><text:s/>0.6<text:s/></text:p>
          </table:table-cell>
          <table:table-cell office:value-type="string" table:style-name="ce26">
            <text:p>C64</text:p>
          </table:table-cell>
          <table:table-cell office:value-type="string" table:style-name="ce25">
            <text:p>腎臟癌</text:p>
          </table:table-cell>
          <table:table-cell office:value-type="float" office:value="3" table:style-name="ce24">
            <text:p>3</text:p>
          </table:table-cell>
          <table:table-cell office:value-type="string" table:style-name="ce23">
            <text:p>*</text:p>
          </table:table-cell>
          <table:table-cell office:value-type="string" table:style-name="ce23">
            <text:p>*</text:p>
          </table:table-cell>
          <table:table-cell office:value-type="float" office:value="1.1857707509880999" table:style-name="ce22">
            <text:p><text:s/>1.2<text:s/></text:p>
          </table:table-cell>
          <table:table-cell table:number-columns-repeated="16364" table:style-name="ce13"/>
        </table:table-row>
        <table:table-row table:style-name="ro6">
          <table:table-cell table:number-columns-repeated="2" table:style-name="ce21"/>
          <table:table-cell table:style-name="ce20"/>
          <table:table-cell table:style-name="ce19"/>
          <table:table-cell table:number-columns-repeated="5" table:style-name="ce18"/>
          <table:table-cell table:style-name="ce20"/>
          <table:table-cell table:style-name="ce19"/>
          <table:table-cell table:number-columns-repeated="4" table:style-name="ce18"/>
          <table:table-cell table:style-name="ce20"/>
          <table:table-cell table:style-name="ce19"/>
          <table:table-cell table:number-columns-repeated="3" table:style-name="ce18"/>
          <table:table-cell table:number-columns-repeated="16364" table:style-name="ce13"/>
        </table:table-row>
        <table:table-row table:style-name="ro8">
          <table:table-cell office:value-type="string" table:style-name="ce17">
            <text:p>附註: 1. 114年年中人口數計 314,074人,男性 148,584人,女性 165,490人。</text:p>
          </table:table-cell>
          <table:table-cell table:style-name="ce16"/>
          <table:table-cell table:number-columns-repeated="17" table:style-name="ce15"/>
          <table:table-cell office:value-type="string" table:style-name="ce14">
            <text:p><text:s/></text:p>
          </table:table-cell>
          <table:table-cell table:number-columns-repeated="16364" table:style-name="ce13"/>
        </table:table-row>
        <table:table-row table:style-name="ro1">
          <table:table-cell office:value-type="string" table:style-name="ce11">
            <text:p>附註：<text:span text:style-name="T3">2.(1)每十萬女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4" table:style-name="ce8"/>
          <table:table-cell office:value-type="string" table:style-name="ce12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4" table:style-name="ce8"/>
          <table:table-cell table:number-columns-repeated="16364" table:style-name="ce7"/>
        </table:table-row>
        <table:table-row table:style-name="ro1">
          <table:table-cell office:value-type="string" table:style-name="ce11">
            <text:p>附註：2.<text:span text:style-name="T3">(2)每十萬男性人口死亡率。</text:span></text:p>
          </table:table-cell>
          <table:table-cell table:style-name="ce8"/>
          <table:table-cell table:style-name="ce9"/>
          <table:table-cell table:number-columns-repeated="3" table:style-name="ce8"/>
          <table:table-cell table:style-name="ce10"/>
          <table:table-cell table:number-columns-repeated="2" table:style-name="ce8"/>
          <table:table-cell table:style-name="ce9"/>
          <table:table-cell table:number-columns-repeated="10" table:style-name="ce8"/>
          <table:table-cell table:number-columns-repeated="16364" table:style-name="ce7"/>
        </table:table-row>
        <table:table-row table:style-name="ro5">
          <table:table-cell office:value-type="string" table:style-name="ce6">
            <text:p><text:s text:c="6"/>3. 死亡人數未滿20人者，易受小樣本影響，死亡率不具可靠性(Unreliable)，爰以*呈現；排名可靠性也受其波及影響。</text:p>
          </table:table-cell>
          <table:table-cell table:style-name="ce3"/>
          <table:table-cell table:style-name="ce4"/>
          <table:table-cell table:number-columns-repeated="6" table:style-name="ce3"/>
          <table:table-cell table:style-name="ce4"/>
          <table:table-cell table:number-columns-repeated="10" table:style-name="ce3"/>
          <table:table-cell table:number-columns-repeated="16364"/>
        </table:table-row>
        <table:table-row table:style-name="ro5">
          <table:table-cell table:number-columns-repeated="2" table:style-name="ce3"/>
          <table:table-cell table:style-name="ce4"/>
          <table:table-cell table:number-columns-repeated="17" table:style-name="ce3"/>
          <table:table-cell table:number-columns-repeated="16364"/>
        </table:table-row>
        <table:table-row table:number-rows-repeated="2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3" table:style-name="ro5">
          <table:table-cell table:number-columns-repeated="2"/>
          <table:table-cell table:style-name="ce5"/>
          <table:table-cell table:number-columns-repeated="6" table:style-name="ce3"/>
          <table:table-cell table:style-name="ce4"/>
          <table:table-cell table:number-columns-repeated="16374"/>
        </table:table-row>
        <table:table-row table:number-rows-repeated="6" table:style-name="ro5">
          <table:table-cell table:number-columns-repeated="2"/>
          <table:table-cell table:style-name="ce4"/>
          <table:table-cell table:number-columns-repeated="6" table:style-name="ce3"/>
          <table:table-cell table:style-name="ce4"/>
          <table:table-cell table:number-columns-repeated="16374"/>
        </table:table-row>
        <table:table-row table:style-name="ro5">
          <table:table-cell table:number-columns-repeated="2"/>
          <table:table-cell table:number-columns-repeated="7" table:style-name="ce3"/>
          <table:table-cell table:style-name="ce4"/>
          <table:table-cell table:number-columns-repeated="16374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北屯區.$A$1:北屯區.$T$31" table:base-cell-address="北屯區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Calibri" svg:font-family="Calibri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number:number-style style:name="N48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36229__36899__32080_" style:display-name="超連結" style:family="table-cell" style:data-style-name="N0">
      <style:text-properties fo:color="#0563C1" style:text-underline-style="solid" style:text-underline-type="single" style:font-family-generic="roman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93700787401575in" fo:margin-bottom="0.393700787401575in" fo:margin-left="0.354330708661417in" fo:margin-right="0.354330708661417in" style:print-orientation="landscape" style:print-page-order="ttb" style:first-page-number="continue" style:scale-to-X="1" style:scale-to-Y="1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3in" fo:margin-bottom="0.3in" fo:margin-left="0.7in" fo:margin-right="0.7in" style:print-orientation="landscape" style:print-page-order="ttb" style:first-page-number="continue" style:scale-to="61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4">
      <style:page-layout-properties fo:margin-top="0.3in" fo:margin-bottom="0.3in" fo:margin-left="0.7in" fo:margin-right="0.7in" style:print-orientation="landscape" style:print-page-order="ttb" style:first-page-number="continue" style:scale-to="4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王義璁</meta:initial-creator>
    <dc:creator>王義璁</dc:creator>
    <meta:creation-date>2026-08-14T02:19:49Z</meta:creation-date>
    <dc:date>2026-08-14T07:35:41Z</dc:date>
  </office:meta>
</office:document-meta>
</file>