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libri" svg:font-family="Calibri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_36229__36899__32080_" style:data-style-name="N0">
      <style:table-cell-properties style:vertical-align="middle" style:repeat-content="false"/>
      <style:paragraph-properties fo:text-align="center"/>
      <style:text-properties fo:color="#0563C1" style:text-underline-style="solid" style:text-underline-type="single" style:font-family-generic="roman"/>
    </style:style>
    <style:style style:name="ce4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style:font-family-generic="swiss"/>
    </style:style>
    <style:style style:name="ce5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6" style:family="table-cell" style:parent-style-name="_19968__33324__32_2" style:data-style-name="N30">
      <style:table-cell-properties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7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8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9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7pt" style:font-size-asian="7pt" style:font-size-complex="7pt" style:font-family-generic="swiss"/>
    </style:style>
    <style:style style:name="ce10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1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2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3" style:family="table-cell" style:parent-style-name="_19968__33324__32_2" style:data-style-name="N0">
      <style:table-cell-properties style:vertical-align="automatic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4" style:family="table-cell" style:parent-style-name="_19968__33324__32_2" style:data-style-name="N0">
      <style:table-cell-properties style:vertical-align="automatic" fo:background-color="#FFFFFF" style:cell-protec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_19968__33324__32_2" style:data-style-name="N2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6" style:family="table-cell" style:parent-style-name="_19968__33324__32_2" style:data-style-name="N3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18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19" style:family="table-cell" style:parent-style-name="_19968__33324__32_2" style:data-style-name="N48">
      <style:table-cell-properties fo:border-top="none" fo:border-bottom="thin solid #000000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0" style:family="table-cell" style:parent-style-name="_19968__33324__32_2" style:data-style-name="N3">
      <style:table-cell-properties fo:border-top="none" fo:border-bottom="thin solid #000000" fo:border-left="none" fo:border-right="none"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1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_19968__33324__32_2" style:data-style-name="N30">
      <style:table-cell-properties fo:border-top="none" fo:border-bottom="thin solid #000000" fo:border-left="thin solid #000000" fo:border-right="none"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23" style:family="table-cell" style:parent-style-name="_19968__33324__32_2" style:data-style-name="N48">
      <style:table-cell-properties fo:border-top="none" fo:border-bottom="thin solid #000000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4" style:family="table-cell" style:parent-style-name="_19968__33324__32_2" style:data-style-name="N3">
      <style:table-cell-properties fo:border-top="none" fo:border-bottom="thin solid #000000" fo:border-left="thin solid #000000" fo:border-right="none"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5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6" style:family="table-cell" style:parent-style-name="_19968__33324__32_2" style:data-style-name="N48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7" style:family="table-cell" style:parent-style-name="_19968__33324__32_2" style:data-style-name="N3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28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#FFFFFF" style:cell-protec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_19968__33324__32_2" style:data-style-name="N30">
      <style:table-cell-properties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0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1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2" style:family="table-cell" style:parent-style-name="_19968__33324__32_2" style:data-style-name="N3">
      <style:table-cell-properties fo:border-top="none" fo:border-bottom="thin solid #000000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33" style:family="table-cell" style:parent-style-name="_19968__33324__32_2" style:data-style-name="N30">
      <style:table-cell-properties fo:border-top="none" fo:border-bottom="thin solid #000000" fo:border-left="none" fo:border-right="none"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4" style:family="table-cell" style:parent-style-name="_19968__33324__32_2" style:data-style-name="N30">
      <style:table-cell-properties style:vertical-align="middle" fo:wrap-option="wrap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style:font-family-generic="swiss"/>
    </style:style>
    <style:style style:name="ce35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36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37" style:family="table-cell" style:parent-style-name="_19968__33324__32_2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8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_19968__33324__32_2" style:data-style-name="N19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_19968__33324__32_2" style:data-style-name="N19">
      <style:table-cell-properties fo:border-top="none" fo:border-bottom="thin solid #000000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1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3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5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_19968__33324__32_2" style:data-style-name="N19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_19968__33324__32_2" style:data-style-name="N19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48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9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0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1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3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_19968__33324__32_2" style:data-style-name="N19">
      <style:table-cell-properties fo:border-top="thin solid #000000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55" style:family="table-cell" style:parent-style-name="_19968__33324__32_2" style:data-style-name="N19">
      <style:table-cell-properties fo:border-top="thin solid #000000" fo:border-bottom="thin solid #000000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8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9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1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2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3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4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5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6" style:family="table-cell" style:parent-style-name="_19968__33324__32_2" style:data-style-name="N19">
      <style:table-cell-properties fo:border-top="thin solid #000000" fo:border-bottom="none" fo:border-left="none" fo:border-right="none"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67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FFFFFF" style:cell-protect="none"/>
      <style:text-properties fo:color="#000000" style:font-name="Calibri" style:font-name-asian="Calibri" style:font-name-complex="Calibri" style:font-family-generic="swiss"/>
    </style:style>
    <style:style style:name="ce68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69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0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71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72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ce74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Calibri" style:font-name-asian="Calibri" style:font-name-complex="Calibri" fo:font-size="18pt" style:font-size-asian="18pt" style:font-size-complex="18pt" style:font-family-generic="swiss"/>
    </style:style>
    <style:style style:name="ce75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6" style:family="table-cell" style:parent-style-name="_19968__33324__32_2" style:data-style-name="N0">
      <style:table-cell-properties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7" style:family="table-cell" style:parent-style-name="_19968__33324__32_2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8" style:family="table-cell" style:parent-style-name="_19968__33324__32_2_32_2" style:data-style-name="N0">
      <style:table-cell-properties style:vertical-align="middle" fo:background-color="#FFFFFF" style:cell-protect="protected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ce79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80" style:family="table-cell" style:parent-style-name="_19968__33324__32_2_32_2" style:data-style-name="N0">
      <style:table-cell-properties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81" style:family="table-cell" style:parent-style-name="_19968__33324__32_2" style:data-style-name="N0">
      <style:table-cell-properties style:vertical-align="middle" fo:background-color="#FFFFFF" style:cell-protect="none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82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FFFFFF" style:cell-protec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3" style:family="table-cell" style:parent-style-name="_19968__33324__32_2" style:data-style-name="N19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_19968__33324__32_2" style:data-style-name="N19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12708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0.8995833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4.630208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0.926041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9.2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.9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目錄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2">
            <text:p>目錄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1" table:number-rows-spanned="30" table:style-name="ce2">
            <text:p>主要死亡原因</text:p>
          </table:table-cell>
          <table:table-cell office:value-type="string" table:style-name="ce3">
            <text:p><text:a xlink:href="#臺中市.A1">臺中市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豐原區.A1">豐原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東勢區.A1">東勢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大甲區.A1">大甲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清水區.A1">清水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沙鹿區.A1">沙鹿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梧棲區.A1">梧棲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后里區.A1">后里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神岡區.A1">神岡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潭子區.A1">潭子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大雅區.A1">大雅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新社區.A1">新社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石岡區.A1">石岡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外埔區.A1">外埔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大安區.A1">大安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烏日區.A1">烏日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大肚區.A1">大肚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龍井區.A1">龍井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霧峰區.A1">霧峰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太平區.A1">太平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大里區.A1">大里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和平區.A1">和平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中區.A1">中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東區.A1">東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西區.A1">西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南區.A1">南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北區.A1">北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西屯區.A1">西屯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南屯區.A1">南屯區</text:a></text:p>
          </table:table-cell>
          <table:table-cell table:number-columns-repeated="16382"/>
        </table:table-row>
        <table:table-row table:style-name="ro1">
          <table:covered-table-cell/>
          <table:table-cell office:value-type="string" table:style-name="ce3">
            <text:p><text:a xlink:href="#北屯區.A1">北屯區</text:a></text:p>
          </table:table-cell>
          <table:table-cell table:number-columns-repeated="16382"/>
        </table:table-row>
        <table:table-row table:number-rows-repeated="1048545" table:style-name="ro1">
          <table:table-cell table:number-columns-repeated="16384"/>
        </table:table-row>
      </table:table>
      <table:table table:name="臺中市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臺中市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0603" table:style-name="ce27">
            <text:p>20,603</text:p>
          </table:table-cell>
          <table:table-cell office:value-type="float" office:value="719.24463778214499" table:style-name="ce26">
            <text:p><text:s/>719.2<text:s/></text:p>
          </table:table-cell>
          <table:table-cell office:value-type="float" office:value="384.93862806197001" table:style-name="ce26">
            <text:p><text:s/>384.9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1719" table:style-name="ce27">
            <text:p>11,719</text:p>
          </table:table-cell>
          <table:table-cell office:value-type="float" office:value="838.67329456404605" table:style-name="ce26">
            <text:p><text:s/>838.7<text:s/></text:p>
          </table:table-cell>
          <table:table-cell office:value-type="float" office:value="502.500332745793" table:style-name="ce26">
            <text:p><text:s/>502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8884" table:style-name="ce27">
            <text:p>8,884</text:p>
          </table:table-cell>
          <table:table-cell office:value-type="float" office:value="605.50419947560204" table:style-name="ce26">
            <text:p><text:s/>605.5<text:s/></text:p>
          </table:table-cell>
          <table:table-cell office:value-type="float" office:value="286.32102825209699" table:style-name="ce26">
            <text:p><text:s/>286.3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6028" table:style-name="ce27">
            <text:p>6,028</text:p>
          </table:table-cell>
          <table:table-cell office:value-type="float" office:value="210.43569754651099" table:style-name="ce26">
            <text:p><text:s/>210.4<text:s/></text:p>
          </table:table-cell>
          <table:table-cell office:value-type="float" office:value="113.412597442701" table:style-name="ce26">
            <text:p><text:s/>113.4<text:s/></text:p>
          </table:table-cell>
          <table:table-cell office:value-type="float" office:value="29.2578750667378" table:style-name="ce30">
            <text:p><text:s/>29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441" table:style-name="ce27">
            <text:p>3,441</text:p>
          </table:table-cell>
          <table:table-cell office:value-type="float" office:value="246.256063366745" table:style-name="ce26">
            <text:p><text:s/>246.3<text:s/></text:p>
          </table:table-cell>
          <table:table-cell office:value-type="float" office:value="143.29192027874899" table:style-name="ce26">
            <text:p><text:s/>143.3<text:s/></text:p>
          </table:table-cell>
          <table:table-cell office:value-type="float" office:value="29.362573598429901" table:style-name="ce30">
            <text:p><text:s/>29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587" table:style-name="ce27">
            <text:p>2,587</text:p>
          </table:table-cell>
          <table:table-cell office:value-type="float" office:value="176.321405227756" table:style-name="ce26">
            <text:p><text:s/>176.3<text:s/></text:p>
          </table:table-cell>
          <table:table-cell office:value-type="float" office:value="88.822630034841893" table:style-name="ce26">
            <text:p><text:s/>88.8<text:s/></text:p>
          </table:table-cell>
          <table:table-cell office:value-type="float" office:value="29.119765871229198" table:style-name="ce26">
            <text:p><text:s/>29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833" table:style-name="ce27">
            <text:p>1,833</text:p>
          </table:table-cell>
          <table:table-cell office:value-type="float" office:value="63.989487989839901" table:style-name="ce26">
            <text:p><text:s/>64.0<text:s/></text:p>
          </table:table-cell>
          <table:table-cell office:value-type="float" office:value="33.716521255787697" table:style-name="ce26">
            <text:p><text:s/>33.7<text:s/></text:p>
          </table:table-cell>
          <table:table-cell office:value-type="float" office:value="8.8967626073873003" table:style-name="ce30">
            <text:p><text:s/>8.9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093" table:style-name="ce27">
            <text:p>1,093</text:p>
          </table:table-cell>
          <table:table-cell office:value-type="float" office:value="78.220830357411202" table:style-name="ce26">
            <text:p><text:s/>78.2<text:s/></text:p>
          </table:table-cell>
          <table:table-cell office:value-type="float" office:value="46.393113524032202" table:style-name="ce26">
            <text:p><text:s/>46.4<text:s/></text:p>
          </table:table-cell>
          <table:table-cell office:value-type="float" office:value="9.3267343630003001" table:style-name="ce30">
            <text:p><text:s/>9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40" table:style-name="ce27">
            <text:p>740</text:p>
          </table:table-cell>
          <table:table-cell office:value-type="float" office:value="50.435964386756602" table:style-name="ce26">
            <text:p><text:s/>50.4<text:s/></text:p>
          </table:table-cell>
          <table:table-cell office:value-type="float" office:value="22.818845436600999" table:style-name="ce26">
            <text:p><text:s/>22.8<text:s/></text:p>
          </table:table-cell>
          <table:table-cell office:value-type="float" office:value="8.3295812696983003" table:style-name="ce26">
            <text:p><text:s/>8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673" table:style-name="ce27">
            <text:p>1,673</text:p>
          </table:table-cell>
          <table:table-cell office:value-type="float" office:value="58.403935301146802" table:style-name="ce26">
            <text:p><text:s/>58.4<text:s/></text:p>
          </table:table-cell>
          <table:table-cell office:value-type="float" office:value="27.930898680029902" table:style-name="ce26">
            <text:p><text:s/>27.9<text:s/></text:p>
          </table:table-cell>
          <table:table-cell office:value-type="float" office:value="8.1201766732999996" table:style-name="ce30">
            <text:p><text:s/>8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965" table:style-name="ce27">
            <text:p>965</text:p>
          </table:table-cell>
          <table:table-cell office:value-type="float" office:value="69.060476939525898" table:style-name="ce26">
            <text:p><text:s/>69.1<text:s/></text:p>
          </table:table-cell>
          <table:table-cell office:value-type="float" office:value="38.655274251802197" table:style-name="ce26">
            <text:p><text:s/>38.7<text:s/></text:p>
          </table:table-cell>
          <table:table-cell office:value-type="float" office:value="8.2344909975254001" table:style-name="ce30">
            <text:p><text:s/>8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708" table:style-name="ce27">
            <text:p>708</text:p>
          </table:table-cell>
          <table:table-cell office:value-type="float" office:value="48.254949710572497" table:style-name="ce26">
            <text:p><text:s/>48.3<text:s/></text:p>
          </table:table-cell>
          <table:table-cell office:value-type="float" office:value="19.655630765863901" table:style-name="ce26">
            <text:p><text:s/>19.7<text:s/></text:p>
          </table:table-cell>
          <table:table-cell office:value-type="float" office:value="7.9693831607384" table:style-name="ce26">
            <text:p><text:s/>8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337" table:style-name="ce27">
            <text:p>1,337</text:p>
          </table:table-cell>
          <table:table-cell office:value-type="float" office:value="46.674274654891398" table:style-name="ce26">
            <text:p><text:s/>46.7<text:s/></text:p>
          </table:table-cell>
          <table:table-cell office:value-type="float" office:value="23.813228288846801" table:style-name="ce26">
            <text:p><text:s/>23.8<text:s/></text:p>
          </table:table-cell>
          <table:table-cell office:value-type="float" office:value="6.4893462117166996" table:style-name="ce30">
            <text:p><text:s/>6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739" table:style-name="ce27">
            <text:p>739</text:p>
          </table:table-cell>
          <table:table-cell office:value-type="float" office:value="52.886727936072198" table:style-name="ce26">
            <text:p><text:s/>52.9<text:s/></text:p>
          </table:table-cell>
          <table:table-cell office:value-type="float" office:value="30.817631439481001" table:style-name="ce26">
            <text:p><text:s/>30.8<text:s/></text:p>
          </table:table-cell>
          <table:table-cell office:value-type="float" office:value="6.3059988053587999" table:style-name="ce30">
            <text:p><text:s/>6.3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55" table:style-name="ce27">
            <text:p>655</text:p>
          </table:table-cell>
          <table:table-cell office:value-type="float" office:value="44.642644153142697" table:style-name="ce26">
            <text:p><text:s/>44.6<text:s/></text:p>
          </table:table-cell>
          <table:table-cell office:value-type="float" office:value="19.608479905747199" table:style-name="ce26">
            <text:p><text:s/>19.6<text:s/></text:p>
          </table:table-cell>
          <table:table-cell office:value-type="float" office:value="7.3728050427734999" table:style-name="ce26">
            <text:p><text:s/>7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252" table:style-name="ce27">
            <text:p>1,252</text:p>
          </table:table-cell>
          <table:table-cell office:value-type="float" office:value="43.706949789023199" table:style-name="ce26">
            <text:p><text:s/>43.7<text:s/></text:p>
          </table:table-cell>
          <table:table-cell office:value-type="float" office:value="22.690732136843099" table:style-name="ce26">
            <text:p><text:s/>22.7<text:s/></text:p>
          </table:table-cell>
          <table:table-cell office:value-type="float" office:value="6.0767849342328999" table:style-name="ce30">
            <text:p><text:s/>6.1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82" table:style-name="ce27">
            <text:p>682</text:p>
          </table:table-cell>
          <table:table-cell office:value-type="float" office:value="48.807508054670102" table:style-name="ce26">
            <text:p><text:s/>48.8<text:s/></text:p>
          </table:table-cell>
          <table:table-cell office:value-type="float" office:value="28.495226395845599" table:style-name="ce26">
            <text:p><text:s/>28.5<text:s/></text:p>
          </table:table-cell>
          <table:table-cell office:value-type="float" office:value="5.8196091816708" table:style-name="ce30">
            <text:p><text:s/>5.8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13" table:style-name="ce27">
            <text:p>513</text:p>
          </table:table-cell>
          <table:table-cell office:value-type="float" office:value="34.964391527575899" table:style-name="ce26">
            <text:p><text:s/>35.0<text:s/></text:p>
          </table:table-cell>
          <table:table-cell office:value-type="float" office:value="15.782109645544599" table:style-name="ce26">
            <text:p><text:s/>15.8<text:s/></text:p>
          </table:table-cell>
          <table:table-cell office:value-type="float" office:value="5.7744259342637996" table:style-name="ce26">
            <text:p><text:s/>5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832" table:style-name="ce27">
            <text:p>832</text:p>
          </table:table-cell>
          <table:table-cell office:value-type="float" office:value="29.044873981203899" table:style-name="ce26">
            <text:p><text:s/>29.0<text:s/></text:p>
          </table:table-cell>
          <table:table-cell office:value-type="float" office:value="14.7006178648878" table:style-name="ce26">
            <text:p><text:s/>14.7<text:s/></text:p>
          </table:table-cell>
          <table:table-cell office:value-type="float" office:value="4.0382468572538004" table:style-name="ce30">
            <text:p><text:s/>4.0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13" table:style-name="ce27">
            <text:p>513</text:p>
          </table:table-cell>
          <table:table-cell office:value-type="float" office:value="36.712978932618398" table:style-name="ce26">
            <text:p><text:s/>36.7<text:s/></text:p>
          </table:table-cell>
          <table:table-cell office:value-type="float" office:value="26.117642583658402" table:style-name="ce26">
            <text:p><text:s/>26.1<text:s/></text:p>
          </table:table-cell>
          <table:table-cell office:value-type="float" office:value="4.3775066131922999" table:style-name="ce30">
            <text:p><text:s/>4.4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19" table:style-name="ce27">
            <text:p>419</text:p>
          </table:table-cell>
          <table:table-cell office:value-type="float" office:value="28.557660916285201" table:style-name="ce26">
            <text:p><text:s/>28.6<text:s/></text:p>
          </table:table-cell>
          <table:table-cell office:value-type="float" office:value="10.1509096954752" table:style-name="ce26">
            <text:p><text:s/>10.2<text:s/></text:p>
          </table:table-cell>
          <table:table-cell office:value-type="float" office:value="4.7163439891941001" table:style-name="ce26">
            <text:p><text:s/>4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769" table:style-name="ce27">
            <text:p>769</text:p>
          </table:table-cell>
          <table:table-cell office:value-type="float" office:value="26.845562610030999" table:style-name="ce26">
            <text:p><text:s/>26.8<text:s/></text:p>
          </table:table-cell>
          <table:table-cell office:value-type="float" office:value="11.502413515622001" table:style-name="ce26">
            <text:p><text:s/>11.5<text:s/></text:p>
          </table:table-cell>
          <table:table-cell office:value-type="float" office:value="3.7324661457068999" table:style-name="ce30">
            <text:p><text:s/>3.7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77" table:style-name="ce27">
            <text:p>477</text:p>
          </table:table-cell>
          <table:table-cell office:value-type="float" office:value="34.136629533838203" table:style-name="ce26">
            <text:p><text:s/>34.1<text:s/></text:p>
          </table:table-cell>
          <table:table-cell office:value-type="float" office:value="20.053612215880001" table:style-name="ce26">
            <text:p><text:s/>20.1<text:s/></text:p>
          </table:table-cell>
          <table:table-cell office:value-type="float" office:value="4.0703131666523999" table:style-name="ce30">
            <text:p><text:s/>4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55" table:style-name="ce27">
            <text:p>355</text:p>
          </table:table-cell>
          <table:table-cell office:value-type="float" office:value="24.195631563917001" table:style-name="ce26">
            <text:p><text:s/>24.2<text:s/></text:p>
          </table:table-cell>
          <table:table-cell office:value-type="float" office:value="10.1410229602368" table:style-name="ce26">
            <text:p><text:s/>10.1<text:s/></text:p>
          </table:table-cell>
          <table:table-cell office:value-type="float" office:value="3.9959477712742002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752" table:style-name="ce27">
            <text:p>752</text:p>
          </table:table-cell>
          <table:table-cell office:value-type="float" office:value="26.2520976368574" table:style-name="ce26">
            <text:p><text:s/>26.3<text:s/></text:p>
          </table:table-cell>
          <table:table-cell office:value-type="float" office:value="17.2119508122627" table:style-name="ce26">
            <text:p><text:s/>17.2<text:s/></text:p>
          </table:table-cell>
          <table:table-cell office:value-type="float" office:value="3.6499538902101998" table:style-name="ce30">
            <text:p><text:s/>3.6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397" table:style-name="ce27">
            <text:p>397</text:p>
          </table:table-cell>
          <table:table-cell office:value-type="float" office:value="28.411408647659901" table:style-name="ce26">
            <text:p><text:s/>28.4<text:s/></text:p>
          </table:table-cell>
          <table:table-cell office:value-type="float" office:value="15.898940106646601" table:style-name="ce26">
            <text:p><text:s/>15.9<text:s/></text:p>
          </table:table-cell>
          <table:table-cell office:value-type="float" office:value="3.3876610632306998" table:style-name="ce30">
            <text:p><text:s/>3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53" table:style-name="ce27">
            <text:p>353</text:p>
          </table:table-cell>
          <table:table-cell office:value-type="float" office:value="24.0593181466555" table:style-name="ce26">
            <text:p><text:s/>24.1<text:s/></text:p>
          </table:table-cell>
          <table:table-cell office:value-type="float" office:value="10.378826633887" table:style-name="ce26">
            <text:p><text:s/>10.4<text:s/></text:p>
          </table:table-cell>
          <table:table-cell office:value-type="float" office:value="3.9734353894641998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12" table:style-name="ce27">
            <text:p>712</text:p>
          </table:table-cell>
          <table:table-cell office:value-type="float" office:value="24.8557094646841" table:style-name="ce26">
            <text:p><text:s/>24.9<text:s/></text:p>
          </table:table-cell>
          <table:table-cell office:value-type="float" office:value="12.3440499272397" table:style-name="ce26">
            <text:p><text:s/>12.3<text:s/></text:p>
          </table:table-cell>
          <table:table-cell office:value-type="float" office:value="3.4558074066883" table:style-name="ce30">
            <text:p><text:s/>3.5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59" table:style-name="ce27">
            <text:p>359</text:p>
          </table:table-cell>
          <table:table-cell office:value-type="float" office:value="25.691928726725202" table:style-name="ce26">
            <text:p><text:s/>25.7<text:s/></text:p>
          </table:table-cell>
          <table:table-cell office:value-type="float" office:value="14.6996288435155" table:style-name="ce26">
            <text:p><text:s/>14.7<text:s/></text:p>
          </table:table-cell>
          <table:table-cell office:value-type="float" office:value="3.0634013141052998" table:style-name="ce30">
            <text:p><text:s/>3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64" table:style-name="ce27">
            <text:p>264</text:p>
          </table:table-cell>
          <table:table-cell office:value-type="float" office:value="17.993371078518599" table:style-name="ce26">
            <text:p><text:s/>18.0<text:s/></text:p>
          </table:table-cell>
          <table:table-cell office:value-type="float" office:value="6.8190869849303999" table:style-name="ce26">
            <text:p><text:s/>6.8<text:s/></text:p>
          </table:table-cell>
          <table:table-cell office:value-type="float" office:value="2.9716343989194001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532" table:style-name="ce27">
            <text:p>532</text:p>
          </table:table-cell>
          <table:table-cell office:value-type="float" office:value="18.571962689904399" table:style-name="ce26">
            <text:p><text:s/>18.6<text:s/></text:p>
          </table:table-cell>
          <table:table-cell office:value-type="float" office:value="8.9320054711060006" table:style-name="ce26">
            <text:p><text:s/>8.9<text:s/></text:p>
          </table:table-cell>
          <table:table-cell office:value-type="float" office:value="2.5821482308402" table:style-name="ce30">
            <text:p><text:s/>2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50" table:style-name="ce27">
            <text:p>350</text:p>
          </table:table-cell>
          <table:table-cell office:value-type="float" office:value="25.0478413770301" table:style-name="ce26">
            <text:p><text:s/>25.0<text:s/></text:p>
          </table:table-cell>
          <table:table-cell office:value-type="float" office:value="13.535921158016" table:style-name="ce26">
            <text:p><text:s/>13.5<text:s/></text:p>
          </table:table-cell>
          <table:table-cell office:value-type="float" office:value="2.9866029524702999" table:style-name="ce30">
            <text:p><text:s/>3.0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39" table:style-name="ce27">
            <text:p>239</text:p>
          </table:table-cell>
          <table:table-cell office:value-type="float" office:value="16.2894533627498" table:style-name="ce26">
            <text:p><text:s/>16.3<text:s/></text:p>
          </table:table-cell>
          <table:table-cell office:value-type="float" office:value="9.1434603885775001" table:style-name="ce26">
            <text:p><text:s/>9.1<text:s/></text:p>
          </table:table-cell>
          <table:table-cell office:value-type="float" office:value="2.6902296262944998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4883" table:style-name="ce32">
            <text:p>4,883</text:p>
          </table:table-cell>
          <table:table-cell office:value-type="float" office:value="170.464086118051" table:style-name="ce19">
            <text:p><text:s/>170.5<text:s/></text:p>
          </table:table-cell>
          <table:table-cell office:value-type="float" office:value="98.683612666643697" table:style-name="ce19">
            <text:p><text:s/>98.7<text:s/></text:p>
          </table:table-cell>
          <table:table-cell office:value-type="float" office:value="23.700431975925799" table:style-name="ce23">
            <text:p><text:s/>23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703" table:style-name="ce32">
            <text:p>2,703</text:p>
          </table:table-cell>
          <table:table-cell office:value-type="float" office:value="193.44090069174999" table:style-name="ce19">
            <text:p><text:s/>193.4<text:s/></text:p>
          </table:table-cell>
          <table:table-cell office:value-type="float" office:value="124.541421948166" table:style-name="ce19">
            <text:p><text:s/>124.5<text:s/></text:p>
          </table:table-cell>
          <table:table-cell office:value-type="float" office:value="23.065107944363898" table:style-name="ce23">
            <text:p><text:s/>23.1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051" table:style-name="ce32">
            <text:p>2,051</text:p>
          </table:table-cell>
          <table:table-cell office:value-type="float" office:value="139.789409401673" table:style-name="ce19">
            <text:p><text:s/>139.8<text:s/></text:p>
          </table:table-cell>
          <table:table-cell office:value-type="float" office:value="73.000025800391398" table:style-name="ce19">
            <text:p><text:s/>73.0<text:s/></text:p>
          </table:table-cell>
          <table:table-cell office:value-type="float" office:value="23.086447546150399" table:style-name="ce19">
            <text:p><text:s/>23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03" table:style-name="ce27">
            <text:p>503</text:p>
          </table:table-cell>
          <table:table-cell office:value-type="float" office:value="17.559581265078801" table:style-name="ce26">
            <text:p><text:s/>17.6<text:s/></text:p>
          </table:table-cell>
          <table:table-cell office:value-type="float" office:value="13.871727346206701" table:style-name="ce26">
            <text:p><text:s/>13.9<text:s/></text:p>
          </table:table-cell>
          <table:table-cell office:value-type="float" office:value="2.4413920302869001" table:style-name="ce30">
            <text:p><text:s/>2.4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23" table:style-name="ce27">
            <text:p>323</text:p>
          </table:table-cell>
          <table:table-cell office:value-type="float" office:value="23.1155793279449" table:style-name="ce26">
            <text:p><text:s/>23.1<text:s/></text:p>
          </table:table-cell>
          <table:table-cell office:value-type="float" office:value="17.7378929393759" table:style-name="ce26">
            <text:p><text:s/>17.7<text:s/></text:p>
          </table:table-cell>
          <table:table-cell office:value-type="float" office:value="2.7562078675655002" table:style-name="ce30">
            <text:p><text:s/>2.8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80" table:style-name="ce27">
            <text:p>180</text:p>
          </table:table-cell>
          <table:table-cell office:value-type="float" office:value="12.268207553535399" table:style-name="ce26">
            <text:p><text:s/>12.3<text:s/></text:p>
          </table:table-cell>
          <table:table-cell office:value-type="float" office:value="10.3265795861189" table:style-name="ce26">
            <text:p><text:s/>10.3<text:s/></text:p>
          </table:table-cell>
          <table:table-cell office:value-type="float" office:value="2.0261143628995999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17" table:style-name="ce27">
            <text:p>417</text:p>
          </table:table-cell>
          <table:table-cell office:value-type="float" office:value="14.5573466949063" table:style-name="ce26">
            <text:p><text:s/>14.6<text:s/></text:p>
          </table:table-cell>
          <table:table-cell office:value-type="float" office:value="6.5390437812932998" table:style-name="ce26">
            <text:p><text:s/>6.5<text:s/></text:p>
          </table:table-cell>
          <table:table-cell office:value-type="float" office:value="2.0239770907149" table:style-name="ce30">
            <text:p><text:s/>2.0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35" table:style-name="ce27">
            <text:p>235</text:p>
          </table:table-cell>
          <table:table-cell office:value-type="float" office:value="16.817836353148799" table:style-name="ce26">
            <text:p><text:s/>16.8<text:s/></text:p>
          </table:table-cell>
          <table:table-cell office:value-type="float" office:value="10.957148327329399" table:style-name="ce26">
            <text:p><text:s/>11.0<text:s/></text:p>
          </table:table-cell>
          <table:table-cell office:value-type="float" office:value="2.0052905538014998" table:style-name="ce30">
            <text:p><text:s/>2.0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5" table:style-name="ce27">
            <text:p>135</text:p>
          </table:table-cell>
          <table:table-cell office:value-type="float" office:value="9.2011556651515392" table:style-name="ce26">
            <text:p><text:s/>9.2<text:s/></text:p>
          </table:table-cell>
          <table:table-cell office:value-type="float" office:value="3.8130342702548998" table:style-name="ce26">
            <text:p><text:s/>3.8<text:s/></text:p>
          </table:table-cell>
          <table:table-cell office:value-type="float" office:value="1.5195857721746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54" table:style-name="ce27">
            <text:p>354</text:p>
          </table:table-cell>
          <table:table-cell office:value-type="float" office:value="12.3580353237334" table:style-name="ce26">
            <text:p><text:s/>12.4<text:s/></text:p>
          </table:table-cell>
          <table:table-cell office:value-type="float" office:value="7.2866675469422999" table:style-name="ce26">
            <text:p><text:s/>7.3<text:s/></text:p>
          </table:table-cell>
          <table:table-cell office:value-type="float" office:value="1.7181963791681001" table:style-name="ce30">
            <text:p><text:s/>1.7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53" table:style-name="ce27">
            <text:p>153</text:p>
          </table:table-cell>
          <table:table-cell office:value-type="float" office:value="10.949484944816" table:style-name="ce26">
            <text:p><text:s/>10.9<text:s/></text:p>
          </table:table-cell>
          <table:table-cell office:value-type="float" office:value="6.0094908310806998" table:style-name="ce26">
            <text:p><text:s/>6.0<text:s/></text:p>
          </table:table-cell>
          <table:table-cell office:value-type="float" office:value="1.3055721477941999" table:style-name="ce30">
            <text:p><text:s/>1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19" table:style-name="ce27">
            <text:p>119</text:p>
          </table:table-cell>
          <table:table-cell office:value-type="float" office:value="8.1106483270595096" table:style-name="ce26">
            <text:p><text:s/>8.1<text:s/></text:p>
          </table:table-cell>
          <table:table-cell office:value-type="float" office:value="3.9888395352971" table:style-name="ce26">
            <text:p><text:s/>4.0<text:s/></text:p>
          </table:table-cell>
          <table:table-cell office:value-type="float" office:value="1.3394867176947001" table:style-name="ce26">
            <text:p><text:s/>1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94" table:style-name="ce27">
            <text:p>194</text:p>
          </table:table-cell>
          <table:table-cell office:value-type="float" office:value="6.7724826350403404" table:style-name="ce26">
            <text:p><text:s/>6.8<text:s/></text:p>
          </table:table-cell>
          <table:table-cell office:value-type="float" office:value="3.3220305303118001" table:style-name="ce26">
            <text:p><text:s/>3.3<text:s/></text:p>
          </table:table-cell>
          <table:table-cell office:value-type="float" office:value="0.94161044508080005" table:style-name="ce30">
            <text:p><text:s/>0.9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96" table:style-name="ce27">
            <text:p>96</text:p>
          </table:table-cell>
          <table:table-cell office:value-type="float" office:value="6.8702650634139797" table:style-name="ce26">
            <text:p><text:s/>6.9<text:s/></text:p>
          </table:table-cell>
          <table:table-cell office:value-type="float" office:value="3.9704558967720001" table:style-name="ce26">
            <text:p><text:s/>4.0<text:s/></text:p>
          </table:table-cell>
          <table:table-cell office:value-type="float" office:value="0.81918252410619996" table:style-name="ce30">
            <text:p><text:s/>0.8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01" table:style-name="ce27">
            <text:p>101</text:p>
          </table:table-cell>
          <table:table-cell office:value-type="float" office:value="6.8838275717059698" table:style-name="ce26">
            <text:p><text:s/>6.9<text:s/></text:p>
          </table:table-cell>
          <table:table-cell office:value-type="float" office:value="2.9947532937269998" table:style-name="ce26">
            <text:p><text:s/>3.0<text:s/></text:p>
          </table:table-cell>
          <table:table-cell office:value-type="float" office:value="1.1368752814048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181" table:style-name="ce24">
            <text:p>181</text:p>
          </table:table-cell>
          <table:table-cell office:value-type="float" office:value="6.3186564790840203" table:style-name="ce19">
            <text:p><text:s/>6.3<text:s/></text:p>
          </table:table-cell>
          <table:table-cell office:value-type="float" office:value="3.3542250677864001" table:style-name="ce19">
            <text:p><text:s/>3.4<text:s/></text:p>
          </table:table-cell>
          <table:table-cell office:value-type="float" office:value="0.87851283793620005" table:style-name="ce23">
            <text:p><text:s/>0.9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93" table:style-name="ce20">
            <text:p>93</text:p>
          </table:table-cell>
          <table:table-cell office:value-type="float" office:value="6.6555692801822897" table:style-name="ce19">
            <text:p><text:s/>6.7<text:s/></text:p>
          </table:table-cell>
          <table:table-cell office:value-type="float" office:value="3.7516627531815998" table:style-name="ce19">
            <text:p><text:s/>3.8<text:s/></text:p>
          </table:table-cell>
          <table:table-cell office:value-type="float" office:value="0.79358307022779995" table:style-name="ce23">
            <text:p><text:s/>0.8<text:s/>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91" table:style-name="ce20">
            <text:p>91</text:p>
          </table:table-cell>
          <table:table-cell office:value-type="float" office:value="6.2022604853984502" table:style-name="ce19">
            <text:p><text:s/>6.2<text:s/></text:p>
          </table:table-cell>
          <table:table-cell office:value-type="float" office:value="3.0970637291965" table:style-name="ce19">
            <text:p><text:s/>3.1<text:s/></text:p>
          </table:table-cell>
          <table:table-cell office:value-type="float" office:value="1.0243133723547999" table:style-name="ce19">
            <text:p><text:s/>1.0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14年年中人口數計 2,864,533人,男性 1,397,326人,女性 1,467,207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臺中市.$A$1:臺中市.$S$28" table:base-cell-address="臺中市.$A$1"/>
        </table:named-expressions>
      </table:table>
      <table:table table:name="豐原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豐原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324" table:style-name="ce27">
            <text:p>1,324</text:p>
          </table:table-cell>
          <table:table-cell office:value-type="float" office:value="814.93472520573403" table:style-name="ce26">
            <text:p><text:s/>814.9<text:s/></text:p>
          </table:table-cell>
          <table:table-cell office:value-type="float" office:value="397.98869685419498" table:style-name="ce26">
            <text:p><text:s/>398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743" table:style-name="ce27">
            <text:p>743</text:p>
          </table:table-cell>
          <table:table-cell office:value-type="float" office:value="933.071286395117" table:style-name="ce26">
            <text:p><text:s/>933.1<text:s/></text:p>
          </table:table-cell>
          <table:table-cell office:value-type="float" office:value="513.96502464324999" table:style-name="ce26">
            <text:p><text:s/>514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81" table:style-name="ce27">
            <text:p>581</text:p>
          </table:table-cell>
          <table:table-cell office:value-type="float" office:value="701.37317036366403" table:style-name="ce26">
            <text:p><text:s/>701.4<text:s/></text:p>
          </table:table-cell>
          <table:table-cell office:value-type="float" office:value="298.63205942181798" table:style-name="ce26">
            <text:p><text:s/>298.6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87" table:style-name="ce27">
            <text:p>387</text:p>
          </table:table-cell>
          <table:table-cell office:value-type="float" office:value="238.202219527658" table:style-name="ce26">
            <text:p><text:s/>238.2<text:s/></text:p>
          </table:table-cell>
          <table:table-cell office:value-type="float" office:value="118.109836355659" table:style-name="ce26">
            <text:p><text:s/>118.1<text:s/></text:p>
          </table:table-cell>
          <table:table-cell office:value-type="float" office:value="29.229607250755301" table:style-name="ce30">
            <text:p><text:s/>29.2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10" table:style-name="ce27">
            <text:p>210</text:p>
          </table:table-cell>
          <table:table-cell office:value-type="float" office:value="263.72135954639901" table:style-name="ce26">
            <text:p><text:s/>263.7<text:s/></text:p>
          </table:table-cell>
          <table:table-cell office:value-type="float" office:value="142.07262071116801" table:style-name="ce26">
            <text:p><text:s/>142.1<text:s/></text:p>
          </table:table-cell>
          <table:table-cell office:value-type="float" office:value="28.2637954239569" table:style-name="ce30">
            <text:p><text:s/>28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77" table:style-name="ce27">
            <text:p>177</text:p>
          </table:table-cell>
          <table:table-cell office:value-type="float" office:value="213.67134449977399" table:style-name="ce26">
            <text:p><text:s/>213.7<text:s/></text:p>
          </table:table-cell>
          <table:table-cell office:value-type="float" office:value="98.225130742923099" table:style-name="ce26">
            <text:p><text:s/>98.2<text:s/></text:p>
          </table:table-cell>
          <table:table-cell office:value-type="float" office:value="30.4647160068847" table:style-name="ce26">
            <text:p><text:s/>30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09" table:style-name="ce27">
            <text:p>109</text:p>
          </table:table-cell>
          <table:table-cell office:value-type="float" office:value="67.090547618901098" table:style-name="ce26">
            <text:p><text:s/>67.1<text:s/></text:p>
          </table:table-cell>
          <table:table-cell office:value-type="float" office:value="31.5075437094861" table:style-name="ce26">
            <text:p><text:s/>31.5<text:s/></text:p>
          </table:table-cell>
          <table:table-cell office:value-type="float" office:value="8.2326283987914994" table:style-name="ce30">
            <text:p><text:s/>8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61" table:style-name="ce27">
            <text:p>61</text:p>
          </table:table-cell>
          <table:table-cell office:value-type="float" office:value="76.604775868239798" table:style-name="ce26">
            <text:p><text:s/>76.6<text:s/></text:p>
          </table:table-cell>
          <table:table-cell office:value-type="float" office:value="39.933810860866402" table:style-name="ce26">
            <text:p><text:s/>39.9<text:s/></text:p>
          </table:table-cell>
          <table:table-cell office:value-type="float" office:value="8.2099596231494001" table:style-name="ce30">
            <text:p><text:s/>8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0" table:style-name="ce27">
            <text:p>50</text:p>
          </table:table-cell>
          <table:table-cell office:value-type="float" office:value="60.359136864342801" table:style-name="ce26">
            <text:p><text:s/>60.4<text:s/></text:p>
          </table:table-cell>
          <table:table-cell office:value-type="float" office:value="21.928901774353999" table:style-name="ce26">
            <text:p><text:s/>21.9<text:s/></text:p>
          </table:table-cell>
          <table:table-cell office:value-type="float" office:value="8.6058519793459993" table:style-name="ce26">
            <text:p><text:s/>8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96" table:style-name="ce27">
            <text:p>96</text:p>
          </table:table-cell>
          <table:table-cell office:value-type="float" office:value="59.088922673527499" table:style-name="ce26">
            <text:p><text:s/>59.1<text:s/></text:p>
          </table:table-cell>
          <table:table-cell office:value-type="float" office:value="23.825582444381698" table:style-name="ce26">
            <text:p><text:s/>23.8<text:s/></text:p>
          </table:table-cell>
          <table:table-cell office:value-type="float" office:value="7.2507552870090999" table:style-name="ce30">
            <text:p><text:s/>7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9" table:style-name="ce27">
            <text:p>59</text:p>
          </table:table-cell>
          <table:table-cell office:value-type="float" office:value="74.093143872559807" table:style-name="ce26">
            <text:p><text:s/>74.1<text:s/></text:p>
          </table:table-cell>
          <table:table-cell office:value-type="float" office:value="39.750278546009497" table:style-name="ce26">
            <text:p><text:s/>39.8<text:s/></text:p>
          </table:table-cell>
          <table:table-cell office:value-type="float" office:value="7.9407806191116999" table:style-name="ce30">
            <text:p><text:s/>7.9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0" table:style-name="ce27">
            <text:p>50</text:p>
          </table:table-cell>
          <table:table-cell office:value-type="float" office:value="60.359136864342801" table:style-name="ce26">
            <text:p><text:s/>60.4<text:s/></text:p>
          </table:table-cell>
          <table:table-cell office:value-type="float" office:value="24.676289306639401" table:style-name="ce26">
            <text:p><text:s/>24.7<text:s/></text:p>
          </table:table-cell>
          <table:table-cell office:value-type="float" office:value="8.6058519793459993" table:style-name="ce26">
            <text:p><text:s/>8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93" table:style-name="ce27">
            <text:p>93</text:p>
          </table:table-cell>
          <table:table-cell office:value-type="float" office:value="57.242393839979798" table:style-name="ce26">
            <text:p><text:s/>57.2<text:s/></text:p>
          </table:table-cell>
          <table:table-cell office:value-type="float" office:value="24.4695444783288" table:style-name="ce26">
            <text:p><text:s/>24.5<text:s/></text:p>
          </table:table-cell>
          <table:table-cell office:value-type="float" office:value="7.0241691842899998" table:style-name="ce30">
            <text:p><text:s/>7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4" table:style-name="ce27">
            <text:p>54</text:p>
          </table:table-cell>
          <table:table-cell office:value-type="float" office:value="67.814063883359793" table:style-name="ce26">
            <text:p><text:s/>67.8<text:s/></text:p>
          </table:table-cell>
          <table:table-cell office:value-type="float" office:value="32.216979789781099" table:style-name="ce26">
            <text:p><text:s/>32.2<text:s/></text:p>
          </table:table-cell>
          <table:table-cell office:value-type="float" office:value="7.2678331090175003" table:style-name="ce30">
            <text:p><text:s/>7.3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2" table:style-name="ce27">
            <text:p>42</text:p>
          </table:table-cell>
          <table:table-cell office:value-type="float" office:value="50.701674966048003" table:style-name="ce26">
            <text:p><text:s/>50.7<text:s/></text:p>
          </table:table-cell>
          <table:table-cell office:value-type="float" office:value="17.386171175916999" table:style-name="ce26">
            <text:p><text:s/>17.4<text:s/></text:p>
          </table:table-cell>
          <table:table-cell office:value-type="float" office:value="7.2289156626505999" table:style-name="ce26">
            <text:p><text:s/>7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91" table:style-name="ce27">
            <text:p>91</text:p>
          </table:table-cell>
          <table:table-cell office:value-type="float" office:value="56.011374617614599" table:style-name="ce26">
            <text:p><text:s/>56.0<text:s/></text:p>
          </table:table-cell>
          <table:table-cell office:value-type="float" office:value="25.960531683569599" table:style-name="ce26">
            <text:p><text:s/>26.0<text:s/></text:p>
          </table:table-cell>
          <table:table-cell office:value-type="float" office:value="6.8731117824772996" table:style-name="ce30">
            <text:p><text:s/>6.9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3" table:style-name="ce27">
            <text:p>43</text:p>
          </table:table-cell>
          <table:table-cell office:value-type="float" office:value="54.000087907119799" table:style-name="ce26">
            <text:p><text:s/>54.0<text:s/></text:p>
          </table:table-cell>
          <table:table-cell office:value-type="float" office:value="27.217733918019501" table:style-name="ce26">
            <text:p><text:s/>27.2<text:s/></text:p>
          </table:table-cell>
          <table:table-cell office:value-type="float" office:value="5.7873485868102001" table:style-name="ce30">
            <text:p><text:s/>5.8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0" table:style-name="ce27">
            <text:p>30</text:p>
          </table:table-cell>
          <table:table-cell office:value-type="float" office:value="36.215482118605699" table:style-name="ce26">
            <text:p><text:s/>36.2<text:s/></text:p>
          </table:table-cell>
          <table:table-cell office:value-type="float" office:value="13.879723237193099" table:style-name="ce26">
            <text:p><text:s/>13.9<text:s/></text:p>
          </table:table-cell>
          <table:table-cell office:value-type="float" office:value="5.1635111876076003" table:style-name="ce26">
            <text:p><text:s/>5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57" table:style-name="ce27">
            <text:p>57</text:p>
          </table:table-cell>
          <table:table-cell office:value-type="float" office:value="35.084047837406999" table:style-name="ce26">
            <text:p><text:s/>35.1<text:s/></text:p>
          </table:table-cell>
          <table:table-cell office:value-type="float" office:value="15.8407688508257" table:style-name="ce26">
            <text:p><text:s/>15.8<text:s/></text:p>
          </table:table-cell>
          <table:table-cell office:value-type="float" office:value="4.3051359516616001" table:style-name="ce30">
            <text:p><text:s/>4.3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36" table:style-name="ce27">
            <text:p>36</text:p>
          </table:table-cell>
          <table:table-cell office:value-type="float" office:value="45.2093759222399" table:style-name="ce26">
            <text:p><text:s/>45.2<text:s/></text:p>
          </table:table-cell>
          <table:table-cell office:value-type="float" office:value="22.102820441492199" table:style-name="ce26">
            <text:p><text:s/>22.1<text:s/></text:p>
          </table:table-cell>
          <table:table-cell office:value-type="float" office:value="4.8452220726783004" table:style-name="ce30">
            <text:p><text:s/>4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9" table:style-name="ce27">
            <text:p>29</text:p>
          </table:table-cell>
          <table:table-cell office:value-type="float" office:value="35.0082993813188" table:style-name="ce26">
            <text:p><text:s/>35.0<text:s/></text:p>
          </table:table-cell>
          <table:table-cell office:value-type="float" office:value="11.559611196082599" table:style-name="ce26">
            <text:p><text:s/>11.6<text:s/></text:p>
          </table:table-cell>
          <table:table-cell office:value-type="float" office:value="4.9913941480207002" table:style-name="ce26">
            <text:p><text:s/>5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9" table:style-name="ce27">
            <text:p>49</text:p>
          </table:table-cell>
          <table:table-cell office:value-type="float" office:value="30.159970947946402" table:style-name="ce26">
            <text:p><text:s/>30.2<text:s/></text:p>
          </table:table-cell>
          <table:table-cell office:value-type="float" office:value="12.559519039314999" table:style-name="ce26">
            <text:p><text:s/>12.6<text:s/></text:p>
          </table:table-cell>
          <table:table-cell office:value-type="float" office:value="3.7009063444109001" table:style-name="ce30">
            <text:p><text:s/>3.7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2" table:style-name="ce27">
            <text:p>32</text:p>
          </table:table-cell>
          <table:table-cell office:value-type="float" office:value="40.186111930879903" table:style-name="ce26">
            <text:p><text:s/>40.2<text:s/></text:p>
          </table:table-cell>
          <table:table-cell office:value-type="float" office:value="21.1240274082643" table:style-name="ce26">
            <text:p><text:s/>21.1<text:s/></text:p>
          </table:table-cell>
          <table:table-cell office:value-type="float" office:value="4.3068640646030003" table:style-name="ce30">
            <text:p><text:s/>4.3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5" table:style-name="ce27">
            <text:p>25</text:p>
          </table:table-cell>
          <table:table-cell office:value-type="float" office:value="30.179568432171401" table:style-name="ce26">
            <text:p><text:s/>30.2<text:s/></text:p>
          </table:table-cell>
          <table:table-cell office:value-type="float" office:value="11.730783522528499" table:style-name="ce26">
            <text:p><text:s/>11.7<text:s/></text:p>
          </table:table-cell>
          <table:table-cell office:value-type="float" office:value="4.3029259896729997" table:style-name="ce26">
            <text:p><text:s/>4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3" table:style-name="ce27">
            <text:p>43</text:p>
          </table:table-cell>
          <table:table-cell office:value-type="float" office:value="26.4669132808509" table:style-name="ce26">
            <text:p><text:s/>26.5<text:s/></text:p>
          </table:table-cell>
          <table:table-cell office:value-type="float" office:value="10.2924134418036" table:style-name="ce26">
            <text:p><text:s/>10.3<text:s/></text:p>
          </table:table-cell>
          <table:table-cell office:value-type="float" office:value="3.2477341389727998" table:style-name="ce30">
            <text:p><text:s/>3.2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9" table:style-name="ce27">
            <text:p>29</text:p>
          </table:table-cell>
          <table:table-cell office:value-type="float" office:value="36.418663937359902" table:style-name="ce26">
            <text:p><text:s/>36.4<text:s/></text:p>
          </table:table-cell>
          <table:table-cell office:value-type="float" office:value="26.254718577243299" table:style-name="ce26">
            <text:p><text:s/>26.3<text:s/></text:p>
          </table:table-cell>
          <table:table-cell office:value-type="float" office:value="3.9030955585463998" table:style-name="ce30">
            <text:p><text:s/>3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259896729775998" table:style-name="ce26">
            <text:p><text:s/>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2" table:style-name="ce27">
            <text:p>42</text:p>
          </table:table-cell>
          <table:table-cell office:value-type="float" office:value="25.851403669668301" table:style-name="ce26">
            <text:p><text:s/>25.9<text:s/></text:p>
          </table:table-cell>
          <table:table-cell office:value-type="float" office:value="11.263042289301" table:style-name="ce26">
            <text:p><text:s/>11.3<text:s/></text:p>
          </table:table-cell>
          <table:table-cell office:value-type="float" office:value="3.1722054380664999" table:style-name="ce30">
            <text:p><text:s/>3.2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5" table:style-name="ce27">
            <text:p>25</text:p>
          </table:table-cell>
          <table:table-cell office:value-type="float" office:value="31.395399945999898" table:style-name="ce26">
            <text:p><text:s/>31.4<text:s/></text:p>
          </table:table-cell>
          <table:table-cell office:value-type="float" office:value="15.9558895551943" table:style-name="ce26">
            <text:p><text:s/>16.0<text:s/></text:p>
          </table:table-cell>
          <table:table-cell office:value-type="float" office:value="3.3647375504711001" table:style-name="ce30">
            <text:p><text:s/>3.4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259896729775998" table:style-name="ce26">
            <text:p><text:s/>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9" table:style-name="ce27">
            <text:p>39</text:p>
          </table:table-cell>
          <table:table-cell office:value-type="float" office:value="24.004874836120599" table:style-name="ce26">
            <text:p><text:s/>24.0<text:s/></text:p>
          </table:table-cell>
          <table:table-cell office:value-type="float" office:value="15.7998694524962" table:style-name="ce26">
            <text:p><text:s/>15.8<text:s/></text:p>
          </table:table-cell>
          <table:table-cell office:value-type="float" office:value="2.9456193353473998" table:style-name="ce30">
            <text:p><text:s/>2.9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3" table:style-name="ce27">
            <text:p>23</text:p>
          </table:table-cell>
          <table:table-cell office:value-type="float" office:value="28.8837679503199" table:style-name="ce26">
            <text:p><text:s/>28.9<text:s/></text:p>
          </table:table-cell>
          <table:table-cell office:value-type="float" office:value="22.685665301905001" table:style-name="ce26">
            <text:p><text:s/>22.7<text:s/></text:p>
          </table:table-cell>
          <table:table-cell office:value-type="float" office:value="3.0955585464333999" table:style-name="ce30">
            <text:p><text:s/>3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375215146299001" table:style-name="ce26">
            <text:p><text:s/>2.2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318" table:style-name="ce32">
            <text:p>318</text:p>
          </table:table-cell>
          <table:table-cell office:value-type="float" office:value="195.73205635606001" table:style-name="ce19">
            <text:p><text:s/>195.7<text:s/></text:p>
          </table:table-cell>
          <table:table-cell office:value-type="float" office:value="108.360045109029" table:style-name="ce19">
            <text:p><text:s/>108.4<text:s/></text:p>
          </table:table-cell>
          <table:table-cell office:value-type="float" office:value="24.018126888217498" table:style-name="ce23">
            <text:p><text:s/>24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71" table:style-name="ce32">
            <text:p>171</text:p>
          </table:table-cell>
          <table:table-cell office:value-type="float" office:value="214.74453563063901" table:style-name="ce19">
            <text:p><text:s/>214.7<text:s/></text:p>
          </table:table-cell>
          <table:table-cell office:value-type="float" office:value="124.65047953330701" table:style-name="ce19">
            <text:p><text:s/>124.7<text:s/></text:p>
          </table:table-cell>
          <table:table-cell office:value-type="float" office:value="23.014804845222098" table:style-name="ce23">
            <text:p><text:s/>23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31" table:style-name="ce32">
            <text:p>131</text:p>
          </table:table-cell>
          <table:table-cell office:value-type="float" office:value="158.14093858457801" table:style-name="ce19">
            <text:p><text:s/>158.1<text:s/></text:p>
          </table:table-cell>
          <table:table-cell office:value-type="float" office:value="80.905202725796599" table:style-name="ce19">
            <text:p><text:s/>80.9<text:s/></text:p>
          </table:table-cell>
          <table:table-cell office:value-type="float" office:value="22.5473321858864" table:style-name="ce19">
            <text:p><text:s/>22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0" table:style-name="ce27">
            <text:p>30</text:p>
          </table:table-cell>
          <table:table-cell office:value-type="float" office:value="18.4652883354774" table:style-name="ce26">
            <text:p><text:s/>18.5<text:s/></text:p>
          </table:table-cell>
          <table:table-cell office:value-type="float" office:value="14.854851791517801" table:style-name="ce26">
            <text:p><text:s/>14.9<text:s/></text:p>
          </table:table-cell>
          <table:table-cell office:value-type="float" office:value="2.2658610271902999" table:style-name="ce30">
            <text:p><text:s/>2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842530282637999" table:style-name="ce30">
            <text:p><text:s/>1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211703958692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7" table:style-name="ce27">
            <text:p>27</text:p>
          </table:table-cell>
          <table:table-cell office:value-type="float" office:value="16.618759501929599" table:style-name="ce26">
            <text:p><text:s/>16.6<text:s/></text:p>
          </table:table-cell>
          <table:table-cell office:value-type="float" office:value="5.8597795237468002" table:style-name="ce26">
            <text:p><text:s/>5.9<text:s/></text:p>
          </table:table-cell>
          <table:table-cell office:value-type="float" office:value="2.0392749244713002" table:style-name="ce30">
            <text:p><text:s/>2.0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842530282637999" table:style-name="ce30">
            <text:p><text:s/>1.9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048192771084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1" table:style-name="ce27">
            <text:p>21</text:p>
          </table:table-cell>
          <table:table-cell office:value-type="float" office:value="12.9257018348342" table:style-name="ce26">
            <text:p><text:s/>12.9<text:s/></text:p>
          </table:table-cell>
          <table:table-cell office:value-type="float" office:value="7.3547154264263002" table:style-name="ce26">
            <text:p><text:s/>7.4<text:s/></text:p>
          </table:table-cell>
          <table:table-cell office:value-type="float" office:value="1.5861027190332" table:style-name="ce30">
            <text:p><text:s/>1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458950201883999" table:style-name="ce30">
            <text:p><text:s/>1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048192771084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574018126888001" table:style-name="ce30">
            <text:p><text:s/>1.1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13055181696" table:style-name="ce30">
            <text:p><text:s/>1.2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048192771084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14" table:style-name="ce24">
            <text:p>1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574018126888001" table:style-name="ce23">
            <text:p><text:s/>1.1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7" table:style-name="ce20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4212651413189996" table:style-name="ce23">
            <text:p><text:s/>0.9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6" table:style-name="ce20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327022375215" table:style-name="ce19">
            <text:p><text:s/>1.0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62,467人,男性 79,630人,女性 82,838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豐原區.$A$1:豐原區.$S$29" table:base-cell-address="豐原區.$A$1"/>
        </table:named-expressions>
      </table:table>
      <table:table table:name="東勢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東勢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65" table:style-name="ce27">
            <text:p>565</text:p>
          </table:table-cell>
          <table:table-cell office:value-type="float" office:value="1207.5745917756699" table:style-name="ce26">
            <text:p><text:s/>1,207.6<text:s/></text:p>
          </table:table-cell>
          <table:table-cell office:value-type="float" office:value="436.96595473121403" table:style-name="ce26">
            <text:p><text:s/>437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18" table:style-name="ce27">
            <text:p>318</text:p>
          </table:table-cell>
          <table:table-cell office:value-type="float" office:value="1339.0319388593" table:style-name="ce26">
            <text:p><text:s/>1,339.0<text:s/></text:p>
          </table:table-cell>
          <table:table-cell office:value-type="float" office:value="558.970849374767" table:style-name="ce26">
            <text:p><text:s/>559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47" table:style-name="ce27">
            <text:p>247</text:p>
          </table:table-cell>
          <table:table-cell office:value-type="float" office:value="1072.0718765598201" table:style-name="ce26">
            <text:p><text:s/>1,072.1<text:s/></text:p>
          </table:table-cell>
          <table:table-cell office:value-type="float" office:value="314.46144021311198" table:style-name="ce26">
            <text:p><text:s/>314.5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34" table:style-name="ce27">
            <text:p>134</text:p>
          </table:table-cell>
          <table:table-cell office:value-type="float" office:value="286.39822176626501" table:style-name="ce26">
            <text:p><text:s/>286.4<text:s/></text:p>
          </table:table-cell>
          <table:table-cell office:value-type="float" office:value="113.77796957931101" table:style-name="ce26">
            <text:p><text:s/>113.8<text:s/></text:p>
          </table:table-cell>
          <table:table-cell office:value-type="float" office:value="23.716814159291999" table:style-name="ce30">
            <text:p><text:s/>23.7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83" table:style-name="ce27">
            <text:p>83</text:p>
          </table:table-cell>
          <table:table-cell office:value-type="float" office:value="349.495757626797" table:style-name="ce26">
            <text:p><text:s/>349.5<text:s/></text:p>
          </table:table-cell>
          <table:table-cell office:value-type="float" office:value="154.08920262924599" table:style-name="ce26">
            <text:p><text:s/>154.1<text:s/></text:p>
          </table:table-cell>
          <table:table-cell office:value-type="float" office:value="26.100628930817599" table:style-name="ce30">
            <text:p><text:s/>26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1" table:style-name="ce27">
            <text:p>51</text:p>
          </table:table-cell>
          <table:table-cell office:value-type="float" office:value="221.358970463769" table:style-name="ce26">
            <text:p><text:s/>221.4<text:s/></text:p>
          </table:table-cell>
          <table:table-cell office:value-type="float" office:value="74.516127000400402" table:style-name="ce26">
            <text:p><text:s/>74.5<text:s/></text:p>
          </table:table-cell>
          <table:table-cell office:value-type="float" office:value="20.647773279352201" table:style-name="ce26">
            <text:p><text:s/>20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6" table:style-name="ce27">
            <text:p>56</text:p>
          </table:table-cell>
          <table:table-cell office:value-type="float" office:value="119.688809096349" table:style-name="ce26">
            <text:p><text:s/>119.7<text:s/></text:p>
          </table:table-cell>
          <table:table-cell office:value-type="float" office:value="41.744074317455102" table:style-name="ce26">
            <text:p><text:s/>41.7<text:s/></text:p>
          </table:table-cell>
          <table:table-cell office:value-type="float" office:value="9.9115044247787996" table:style-name="ce30">
            <text:p><text:s/>9.9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1" table:style-name="ce27">
            <text:p>31</text:p>
          </table:table-cell>
          <table:table-cell office:value-type="float" office:value="130.534560077479" table:style-name="ce26">
            <text:p><text:s/>130.5<text:s/></text:p>
          </table:table-cell>
          <table:table-cell office:value-type="float" office:value="53.820450789825301" table:style-name="ce26">
            <text:p><text:s/>53.8<text:s/></text:p>
          </table:table-cell>
          <table:table-cell office:value-type="float" office:value="9.7484276729559998" table:style-name="ce30">
            <text:p><text:s/>9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3" table:style-name="ce27">
            <text:p>33</text:p>
          </table:table-cell>
          <table:table-cell office:value-type="float" office:value="143.23227500596801" table:style-name="ce26">
            <text:p><text:s/>143.2<text:s/></text:p>
          </table:table-cell>
          <table:table-cell office:value-type="float" office:value="37.130188896804903" table:style-name="ce26">
            <text:p><text:s/>37.1<text:s/></text:p>
          </table:table-cell>
          <table:table-cell office:value-type="float" office:value="13.3603238866397" table:style-name="ce26">
            <text:p><text:s/>1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7" table:style-name="ce27">
            <text:p>47</text:p>
          </table:table-cell>
          <table:table-cell office:value-type="float" office:value="100.45310763443599" table:style-name="ce26">
            <text:p><text:s/>100.5<text:s/></text:p>
          </table:table-cell>
          <table:table-cell office:value-type="float" office:value="31.8521861510185" table:style-name="ce26">
            <text:p><text:s/>31.9<text:s/></text:p>
          </table:table-cell>
          <table:table-cell office:value-type="float" office:value="8.3185840707965006" table:style-name="ce30">
            <text:p><text:s/>8.3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6" table:style-name="ce27">
            <text:p>26</text:p>
          </table:table-cell>
          <table:table-cell office:value-type="float" office:value="109.480598774659" table:style-name="ce26">
            <text:p><text:s/>109.5<text:s/></text:p>
          </table:table-cell>
          <table:table-cell office:value-type="float" office:value="34.869581418479697" table:style-name="ce26">
            <text:p><text:s/>34.9<text:s/></text:p>
          </table:table-cell>
          <table:table-cell office:value-type="float" office:value="8.1761006289308007" table:style-name="ce30">
            <text:p><text:s/>8.2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5" table:style-name="ce27">
            <text:p>25</text:p>
          </table:table-cell>
          <table:table-cell office:value-type="float" office:value="108.50929924694501" table:style-name="ce26">
            <text:p><text:s/>108.5<text:s/></text:p>
          </table:table-cell>
          <table:table-cell office:value-type="float" office:value="29.256150822607999" table:style-name="ce26">
            <text:p><text:s/>29.3<text:s/></text:p>
          </table:table-cell>
          <table:table-cell office:value-type="float" office:value="10.1214574898785" table:style-name="ce26">
            <text:p><text:s/>10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3" table:style-name="ce27">
            <text:p>43</text:p>
          </table:table-cell>
          <table:table-cell office:value-type="float" office:value="91.903906984696903" table:style-name="ce26">
            <text:p><text:s/>91.9<text:s/></text:p>
          </table:table-cell>
          <table:table-cell office:value-type="float" office:value="25.535995410428001" table:style-name="ce26">
            <text:p><text:s/>25.5<text:s/></text:p>
          </table:table-cell>
          <table:table-cell office:value-type="float" office:value="7.6106194690265001" table:style-name="ce30">
            <text:p><text:s/>7.6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4" table:style-name="ce27">
            <text:p>24</text:p>
          </table:table-cell>
          <table:table-cell office:value-type="float" office:value="101.059014253532" table:style-name="ce26">
            <text:p><text:s/>101.1<text:s/></text:p>
          </table:table-cell>
          <table:table-cell office:value-type="float" office:value="32.948910382379601" table:style-name="ce26">
            <text:p><text:s/>32.9<text:s/></text:p>
          </table:table-cell>
          <table:table-cell office:value-type="float" office:value="7.5471698113208001" table:style-name="ce30">
            <text:p><text:s/>7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6923076923076996" table:style-name="ce26">
            <text:p><text:s/>7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2" table:style-name="ce27">
            <text:p>42</text:p>
          </table:table-cell>
          <table:table-cell office:value-type="float" office:value="89.766606822262105" table:style-name="ce26">
            <text:p><text:s/>89.8<text:s/></text:p>
          </table:table-cell>
          <table:table-cell office:value-type="float" office:value="27.698683427766799" table:style-name="ce26">
            <text:p><text:s/>27.7<text:s/></text:p>
          </table:table-cell>
          <table:table-cell office:value-type="float" office:value="7.4336283185841001" table:style-name="ce30">
            <text:p><text:s/>7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2" table:style-name="ce27">
            <text:p>22</text:p>
          </table:table-cell>
          <table:table-cell office:value-type="float" office:value="92.637429732404101" table:style-name="ce26">
            <text:p><text:s/>92.6<text:s/></text:p>
          </table:table-cell>
          <table:table-cell office:value-type="float" office:value="55.246484700403698" table:style-name="ce26">
            <text:p><text:s/>55.2<text:s/></text:p>
          </table:table-cell>
          <table:table-cell office:value-type="float" office:value="6.9182389937107001" table:style-name="ce30">
            <text:p><text:s/>6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4777327935222999" table:style-name="ce26">
            <text:p><text:s/>6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8" table:style-name="ce27">
            <text:p>28</text:p>
          </table:table-cell>
          <table:table-cell office:value-type="float" office:value="59.844404548174701" table:style-name="ce26">
            <text:p><text:s/>59.8<text:s/></text:p>
          </table:table-cell>
          <table:table-cell office:value-type="float" office:value="22.228879524690399" table:style-name="ce26">
            <text:p><text:s/>22.2<text:s/></text:p>
          </table:table-cell>
          <table:table-cell office:value-type="float" office:value="4.9557522123893998" table:style-name="ce30">
            <text:p><text:s/>5.0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9748427672956002" table:style-name="ce30">
            <text:p><text:s/>6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4777327935222999" table:style-name="ce26">
            <text:p><text:s/>6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5" table:style-name="ce27">
            <text:p>25</text:p>
          </table:table-cell>
          <table:table-cell office:value-type="float" office:value="53.432504060870301" table:style-name="ce26">
            <text:p><text:s/>53.4<text:s/></text:p>
          </table:table-cell>
          <table:table-cell office:value-type="float" office:value="29.699771202571899" table:style-name="ce26">
            <text:p><text:s/>29.7<text:s/></text:p>
          </table:table-cell>
          <table:table-cell office:value-type="float" office:value="4.4247787610618996" table:style-name="ce30">
            <text:p><text:s/>4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025157232704002" table:style-name="ce30">
            <text:p><text:s/>4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2631578947367998" table:style-name="ce26">
            <text:p><text:s/>5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2" table:style-name="ce27">
            <text:p>22</text:p>
          </table:table-cell>
          <table:table-cell office:value-type="float" office:value="47.0206035735659" table:style-name="ce26">
            <text:p><text:s/>47.0<text:s/></text:p>
          </table:table-cell>
          <table:table-cell office:value-type="float" office:value="12.3144438817313" table:style-name="ce26">
            <text:p><text:s/>12.3<text:s/></text:p>
          </table:table-cell>
          <table:table-cell office:value-type="float" office:value="3.8938053097344998" table:style-name="ce30">
            <text:p><text:s/>3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7735849056604001" table:style-name="ce30">
            <text:p><text:s/>3.8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19433198380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0" table:style-name="ce27">
            <text:p>20</text:p>
          </table:table-cell>
          <table:table-cell office:value-type="float" office:value="42.746003248696198" table:style-name="ce26">
            <text:p><text:s/>42.7<text:s/></text:p>
          </table:table-cell>
          <table:table-cell office:value-type="float" office:value="12.313979086140099" table:style-name="ce26">
            <text:p><text:s/>12.3<text:s/></text:p>
          </table:table-cell>
          <table:table-cell office:value-type="float" office:value="3.5398230088495999" table:style-name="ce30">
            <text:p><text:s/>3.5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446540880503" table:style-name="ce30">
            <text:p><text:s/>3.1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19433198380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78761061946999" table:style-name="ce30">
            <text:p><text:s/>2.5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301886792453002" table:style-name="ce30">
            <text:p><text:s/>2.8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19433198380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34" table:style-name="ce32">
            <text:p>134</text:p>
          </table:table-cell>
          <table:table-cell office:value-type="float" office:value="286.39822176626501" table:style-name="ce19">
            <text:p><text:s/>286.4<text:s/></text:p>
          </table:table-cell>
          <table:table-cell office:value-type="float" office:value="98.179526639296597" table:style-name="ce19">
            <text:p><text:s/>98.2<text:s/></text:p>
          </table:table-cell>
          <table:table-cell office:value-type="float" office:value="23.716814159291999" table:style-name="ce23">
            <text:p><text:s/>23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8" table:style-name="ce32">
            <text:p>68</text:p>
          </table:table-cell>
          <table:table-cell office:value-type="float" office:value="286.33387371833999" table:style-name="ce19">
            <text:p><text:s/>286.3<text:s/></text:p>
          </table:table-cell>
          <table:table-cell office:value-type="float" office:value="111.93499658041701" table:style-name="ce19">
            <text:p><text:s/>111.9<text:s/></text:p>
          </table:table-cell>
          <table:table-cell office:value-type="float" office:value="21.3836477987421" table:style-name="ce23">
            <text:p><text:s/>21.4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2" table:style-name="ce32">
            <text:p>62</text:p>
          </table:table-cell>
          <table:table-cell office:value-type="float" office:value="269.10306213242501" table:style-name="ce19">
            <text:p><text:s/>269.1<text:s/></text:p>
          </table:table-cell>
          <table:table-cell office:value-type="float" office:value="88.644616863105298" table:style-name="ce19">
            <text:p><text:s/>88.6<text:s/></text:p>
          </table:table-cell>
          <table:table-cell office:value-type="float" office:value="25.101214574898801" table:style-name="ce19">
            <text:p><text:s/>25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699115044247999" table:style-name="ce30">
            <text:p><text:s/>1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012578616352001" table:style-name="ce30">
            <text:p><text:s/>2.2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19433198380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699115044247999" table:style-name="ce30">
            <text:p><text:s/>1.8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012578616352001" table:style-name="ce30">
            <text:p><text:s/>2.2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45748987853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159292035397999" table:style-name="ce30">
            <text:p><text:s/>1.4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867924528302" table:style-name="ce30">
            <text:p><text:s/>1.9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45748987853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619469026549" table:style-name="ce30">
            <text:p><text:s/>1.1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4339622641510001" table:style-name="ce30">
            <text:p><text:s/>0.9<text:s/>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45748987853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4" table:style-name="ce24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0796460176989995" table:style-name="ce23">
            <text:p><text:s/>0.7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62893081761009995" table:style-name="ce23">
            <text:p><text:s/>0.6<text:s/></text:p>
          </table:table-cell>
          <table:table-cell office:value-type="string" table:style-name="ce22">
            <text:p>K80-K82</text:p>
          </table:table-cell>
          <table:table-cell office:value-type="string" table:style-name="ce21">
            <text:p>膽結石及其他膽囊疾患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145748987853999" table:style-name="ce19">
            <text:p><text:s/>1.2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46,788人,男性 23,749人,女性 23,04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東勢區.$A$1:東勢區.$S$29" table:base-cell-address="東勢區.$A$1"/>
        </table:named-expressions>
      </table:table>
      <table:table table:name="大甲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大甲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46" table:style-name="ce27">
            <text:p>646</text:p>
          </table:table-cell>
          <table:table-cell office:value-type="float" office:value="877.03816337890498" table:style-name="ce26">
            <text:p><text:s/>877.0<text:s/></text:p>
          </table:table-cell>
          <table:table-cell office:value-type="float" office:value="431.04736612195802" table:style-name="ce26">
            <text:p><text:s/>431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66" table:style-name="ce27">
            <text:p>366</text:p>
          </table:table-cell>
          <table:table-cell office:value-type="float" office:value="993.83604420669599" table:style-name="ce26">
            <text:p><text:s/>993.8<text:s/></text:p>
          </table:table-cell>
          <table:table-cell office:value-type="float" office:value="543.72760563525298" table:style-name="ce26">
            <text:p><text:s/>543.7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80" table:style-name="ce27">
            <text:p>280</text:p>
          </table:table-cell>
          <table:table-cell office:value-type="float" office:value="760.24979636166199" table:style-name="ce26">
            <text:p><text:s/>760.2<text:s/></text:p>
          </table:table-cell>
          <table:table-cell office:value-type="float" office:value="330.92506446510703" table:style-name="ce26">
            <text:p><text:s/>330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02" table:style-name="ce27">
            <text:p>202</text:p>
          </table:table-cell>
          <table:table-cell office:value-type="float" office:value="274.244131582877" table:style-name="ce26">
            <text:p><text:s/>274.2<text:s/></text:p>
          </table:table-cell>
          <table:table-cell office:value-type="float" office:value="138.417272245932" table:style-name="ce26">
            <text:p><text:s/>138.4<text:s/></text:p>
          </table:table-cell>
          <table:table-cell office:value-type="float" office:value="31.269349845201202" table:style-name="ce30">
            <text:p><text:s/>31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16" table:style-name="ce27">
            <text:p>116</text:p>
          </table:table-cell>
          <table:table-cell office:value-type="float" office:value="314.98628723490901" table:style-name="ce26">
            <text:p><text:s/>315.0<text:s/></text:p>
          </table:table-cell>
          <table:table-cell office:value-type="float" office:value="170.66141190487099" table:style-name="ce26">
            <text:p><text:s/>170.7<text:s/></text:p>
          </table:table-cell>
          <table:table-cell office:value-type="float" office:value="31.6939890710382" table:style-name="ce30">
            <text:p><text:s/>31.7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86" table:style-name="ce27">
            <text:p>86</text:p>
          </table:table-cell>
          <table:table-cell office:value-type="float" office:value="233.50529459679601" table:style-name="ce26">
            <text:p><text:s/>233.5<text:s/></text:p>
          </table:table-cell>
          <table:table-cell office:value-type="float" office:value="111.10524120754199" table:style-name="ce26">
            <text:p><text:s/>111.1<text:s/></text:p>
          </table:table-cell>
          <table:table-cell office:value-type="float" office:value="30.714285714285701" table:style-name="ce26">
            <text:p><text:s/>30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8" table:style-name="ce27">
            <text:p>68</text:p>
          </table:table-cell>
          <table:table-cell office:value-type="float" office:value="92.319806671463695" table:style-name="ce26">
            <text:p><text:s/>92.3<text:s/></text:p>
          </table:table-cell>
          <table:table-cell office:value-type="float" office:value="36.187049659601598" table:style-name="ce26">
            <text:p><text:s/>36.2<text:s/></text:p>
          </table:table-cell>
          <table:table-cell office:value-type="float" office:value="10.526315789473699" table:style-name="ce30">
            <text:p><text:s/>10.5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6" table:style-name="ce27">
            <text:p>36</text:p>
          </table:table-cell>
          <table:table-cell office:value-type="float" office:value="97.754365003937295" table:style-name="ce26">
            <text:p><text:s/>97.8<text:s/></text:p>
          </table:table-cell>
          <table:table-cell office:value-type="float" office:value="46.178967812781103" table:style-name="ce26">
            <text:p><text:s/>46.2<text:s/></text:p>
          </table:table-cell>
          <table:table-cell office:value-type="float" office:value="9.8360655737704992" table:style-name="ce30">
            <text:p><text:s/>9.8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2" table:style-name="ce27">
            <text:p>32</text:p>
          </table:table-cell>
          <table:table-cell office:value-type="float" office:value="86.885691012761299" table:style-name="ce26">
            <text:p><text:s/>86.9<text:s/></text:p>
          </table:table-cell>
          <table:table-cell office:value-type="float" office:value="27.827630964652201" table:style-name="ce26">
            <text:p><text:s/>27.8<text:s/></text:p>
          </table:table-cell>
          <table:table-cell office:value-type="float" office:value="11.4285714285714" table:style-name="ce26">
            <text:p><text:s/>1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4" table:style-name="ce27">
            <text:p>54</text:p>
          </table:table-cell>
          <table:table-cell office:value-type="float" office:value="73.312787650868202" table:style-name="ce26">
            <text:p><text:s/>73.3<text:s/></text:p>
          </table:table-cell>
          <table:table-cell office:value-type="float" office:value="36.678180268499297" table:style-name="ce26">
            <text:p><text:s/>36.7<text:s/></text:p>
          </table:table-cell>
          <table:table-cell office:value-type="float" office:value="8.3591331269349993" table:style-name="ce30">
            <text:p><text:s/>8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1" table:style-name="ce27">
            <text:p>31</text:p>
          </table:table-cell>
          <table:table-cell office:value-type="float" office:value="84.1773698645016" table:style-name="ce26">
            <text:p><text:s/>84.2<text:s/></text:p>
          </table:table-cell>
          <table:table-cell office:value-type="float" office:value="46.2442710133814" table:style-name="ce26">
            <text:p><text:s/>46.2<text:s/></text:p>
          </table:table-cell>
          <table:table-cell office:value-type="float" office:value="8.4699453551912995" table:style-name="ce30">
            <text:p><text:s/>8.5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3" table:style-name="ce27">
            <text:p>23</text:p>
          </table:table-cell>
          <table:table-cell office:value-type="float" office:value="62.449090415422198" table:style-name="ce26">
            <text:p><text:s/>62.4<text:s/></text:p>
          </table:table-cell>
          <table:table-cell office:value-type="float" office:value="27.7868877944213" table:style-name="ce26">
            <text:p><text:s/>27.8<text:s/></text:p>
          </table:table-cell>
          <table:table-cell office:value-type="float" office:value="8.2142857142856993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3" table:style-name="ce27">
            <text:p>43</text:p>
          </table:table-cell>
          <table:table-cell office:value-type="float" office:value="58.3787012775432" table:style-name="ce26">
            <text:p><text:s/>58.4<text:s/></text:p>
          </table:table-cell>
          <table:table-cell office:value-type="float" office:value="26.7857961674598" table:style-name="ce26">
            <text:p><text:s/>26.8<text:s/></text:p>
          </table:table-cell>
          <table:table-cell office:value-type="float" office:value="6.6563467492259996" table:style-name="ce30">
            <text:p><text:s/>6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1" table:style-name="ce27">
            <text:p>21</text:p>
          </table:table-cell>
          <table:table-cell office:value-type="float" office:value="57.023379585630103" table:style-name="ce26">
            <text:p><text:s/>57.0<text:s/></text:p>
          </table:table-cell>
          <table:table-cell office:value-type="float" office:value="29.632661379421201" table:style-name="ce26">
            <text:p><text:s/>29.6<text:s/></text:p>
          </table:table-cell>
          <table:table-cell office:value-type="float" office:value="5.7377049180327999" table:style-name="ce30">
            <text:p><text:s/>5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2" table:style-name="ce27">
            <text:p>22</text:p>
          </table:table-cell>
          <table:table-cell office:value-type="float" office:value="59.7339125712734" table:style-name="ce26">
            <text:p><text:s/>59.7<text:s/></text:p>
          </table:table-cell>
          <table:table-cell office:value-type="float" office:value="24.645469324038299" table:style-name="ce26">
            <text:p><text:s/>24.6<text:s/></text:p>
          </table:table-cell>
          <table:table-cell office:value-type="float" office:value="7.8571428571429003" table:style-name="ce26">
            <text:p><text:s/>7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2" table:style-name="ce27">
            <text:p>42</text:p>
          </table:table-cell>
          <table:table-cell office:value-type="float" office:value="57.021057061786401" table:style-name="ce26">
            <text:p><text:s/>57.0<text:s/></text:p>
          </table:table-cell>
          <table:table-cell office:value-type="float" office:value="26.983777784358001" table:style-name="ce26">
            <text:p><text:s/>27.0<text:s/></text:p>
          </table:table-cell>
          <table:table-cell office:value-type="float" office:value="6.5015479876161004" table:style-name="ce30">
            <text:p><text:s/>6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1" table:style-name="ce27">
            <text:p>21</text:p>
          </table:table-cell>
          <table:table-cell office:value-type="float" office:value="57.023379585630103" table:style-name="ce26">
            <text:p><text:s/>57.0<text:s/></text:p>
          </table:table-cell>
          <table:table-cell office:value-type="float" office:value="29.580468435988902" table:style-name="ce26">
            <text:p><text:s/>29.6<text:s/></text:p>
          </table:table-cell>
          <table:table-cell office:value-type="float" office:value="5.7377049180327999" table:style-name="ce30">
            <text:p><text:s/>5.7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1" table:style-name="ce27">
            <text:p>21</text:p>
          </table:table-cell>
          <table:table-cell office:value-type="float" office:value="57.018734727124603" table:style-name="ce26">
            <text:p><text:s/>57.0<text:s/></text:p>
          </table:table-cell>
          <table:table-cell office:value-type="float" office:value="24.815594955811601" table:style-name="ce26">
            <text:p><text:s/>24.8<text:s/></text:p>
          </table:table-cell>
          <table:table-cell office:value-type="float" office:value="7.5" table:style-name="ce26">
            <text:p><text:s/>7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2" table:style-name="ce27">
            <text:p>32</text:p>
          </table:table-cell>
          <table:table-cell office:value-type="float" office:value="43.444614904218199" table:style-name="ce26">
            <text:p><text:s/>43.4<text:s/></text:p>
          </table:table-cell>
          <table:table-cell office:value-type="float" office:value="18.926462174433201" table:style-name="ce26">
            <text:p><text:s/>18.9<text:s/></text:p>
          </table:table-cell>
          <table:table-cell office:value-type="float" office:value="4.9535603715169998" table:style-name="ce30">
            <text:p><text:s/>5.0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5519125683060002" table:style-name="ce30">
            <text:p><text:s/>3.6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0" table:style-name="ce27">
            <text:p>20</text:p>
          </table:table-cell>
          <table:table-cell office:value-type="float" office:value="54.303556882975798" table:style-name="ce26">
            <text:p><text:s/>54.3<text:s/></text:p>
          </table:table-cell>
          <table:table-cell office:value-type="float" office:value="15.609438740293401" table:style-name="ce26">
            <text:p><text:s/>15.6<text:s/></text:p>
          </table:table-cell>
          <table:table-cell office:value-type="float" office:value="7.1428571428570997" table:style-name="ce26">
            <text:p><text:s/>7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5" table:style-name="ce27">
            <text:p>25</text:p>
          </table:table-cell>
          <table:table-cell office:value-type="float" office:value="33.941105393920502" table:style-name="ce26">
            <text:p><text:s/>33.9<text:s/></text:p>
          </table:table-cell>
          <table:table-cell office:value-type="float" office:value="14.2087774087122" table:style-name="ce26">
            <text:p><text:s/>14.2<text:s/></text:p>
          </table:table-cell>
          <table:table-cell office:value-type="float" office:value="3.8699690402477001" table:style-name="ce30">
            <text:p><text:s/>3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5519125683060002" table:style-name="ce30">
            <text:p><text:s/>3.6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2857142857142998" table:style-name="ce26">
            <text:p><text:s/>4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3" table:style-name="ce27">
            <text:p>23</text:p>
          </table:table-cell>
          <table:table-cell office:value-type="float" office:value="31.2258169624068" table:style-name="ce26">
            <text:p><text:s/>31.2<text:s/></text:p>
          </table:table-cell>
          <table:table-cell office:value-type="float" office:value="18.9501144154336" table:style-name="ce26">
            <text:p><text:s/>19.0<text:s/></text:p>
          </table:table-cell>
          <table:table-cell office:value-type="float" office:value="3.5603715170279" table:style-name="ce30">
            <text:p><text:s/>3.6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786885245902" table:style-name="ce30">
            <text:p><text:s/>3.3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5714285714286" table:style-name="ce26">
            <text:p><text:s/>3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67801857584999" table:style-name="ce30">
            <text:p><text:s/>2.5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786885245902" table:style-name="ce30">
            <text:p><text:s/>3.3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857142857143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123839009287998" table:style-name="ce30">
            <text:p><text:s/>2.0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857923497268001" table:style-name="ce30">
            <text:p><text:s/>2.2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285714285714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28" table:style-name="ce32">
            <text:p>128</text:p>
          </table:table-cell>
          <table:table-cell office:value-type="float" office:value="173.77845961687299" table:style-name="ce19">
            <text:p><text:s/>173.8<text:s/></text:p>
          </table:table-cell>
          <table:table-cell office:value-type="float" office:value="92.476186866547593" table:style-name="ce19">
            <text:p><text:s/>92.5<text:s/></text:p>
          </table:table-cell>
          <table:table-cell office:value-type="float" office:value="19.814241486068099" table:style-name="ce23">
            <text:p><text:s/>19.8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83" table:style-name="ce32">
            <text:p>83</text:p>
          </table:table-cell>
          <table:table-cell office:value-type="float" office:value="225.37811931463301" table:style-name="ce19">
            <text:p><text:s/>225.4<text:s/></text:p>
          </table:table-cell>
          <table:table-cell office:value-type="float" office:value="133.847322646046" table:style-name="ce19">
            <text:p><text:s/>133.8<text:s/></text:p>
          </table:table-cell>
          <table:table-cell office:value-type="float" office:value="22.6775956284153" table:style-name="ce23">
            <text:p><text:s/>22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45" table:style-name="ce32">
            <text:p>45</text:p>
          </table:table-cell>
          <table:table-cell office:value-type="float" office:value="122.183002986696" table:style-name="ce19">
            <text:p><text:s/>122.2<text:s/></text:p>
          </table:table-cell>
          <table:table-cell office:value-type="float" office:value="57.003811234506898" table:style-name="ce19">
            <text:p><text:s/>57.0<text:s/></text:p>
          </table:table-cell>
          <table:table-cell office:value-type="float" office:value="16.071428571428601" table:style-name="ce19">
            <text:p><text:s/>16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02786377709" table:style-name="ce30">
            <text:p><text:s/>1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857923497268001" table:style-name="ce30">
            <text:p><text:s/>2.2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285714285714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479876160991" table:style-name="ce30">
            <text:p><text:s/>1.5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393442622951" table:style-name="ce30">
            <text:p><text:s/>1.6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714285714286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7399380804950002" table:style-name="ce30">
            <text:p><text:s/>0.8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928961748634001" table:style-name="ce30">
            <text:p><text:s/>1.1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714285714286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K80-K82</text:p>
          </table:table-cell>
          <table:table-cell office:value-type="string" table:style-name="ce28">
            <text:p>膽結石及其他膽囊疾患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7399380804950002" table:style-name="ce30">
            <text:p><text:s/>0.8<text:s/></text:p>
          </table:table-cell>
          <table:table-cell office:value-type="string" table:style-name="ce29">
            <text:p>J66, J68-J69</text:p>
          </table:table-cell>
          <table:table-cell office:value-type="string" table:style-name="ce28">
            <text:p>肇因於吸入外物之肺部病況（塵肺症及肺炎除外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1967213114750004" table:style-name="ce30">
            <text:p><text:s/>0.8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714285714286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J66, J68-J69</text:p>
          </table:table-cell>
          <table:table-cell office:value-type="string" table:style-name="ce21">
            <text:p>肇因於吸入外物之肺部病況（塵肺症及肺炎除外）</text:p>
          </table:table-cell>
          <table:table-cell office:value-type="float" office:value="4" table:style-name="ce24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61919504643959999" table:style-name="ce23">
            <text:p><text:s/>0.6<text:s/></text:p>
          </table:table-cell>
          <table:table-cell office:value-type="string" table:style-name="ce22">
            <text:p>K80-K82</text:p>
          </table:table-cell>
          <table:table-cell office:value-type="string" table:style-name="ce21">
            <text:p>膽結石及其他膽囊疾患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1967213114750004" table:style-name="ce23">
            <text:p><text:s/>0.8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1428571428569998" table:style-name="ce19">
            <text:p><text:s/>0.7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73,657人,男性 36,827人,女性 36,83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甲區.$A$1:大甲區.$S$29" table:base-cell-address="大甲區.$A$1"/>
        </table:named-expressions>
      </table:table>
      <table:table table:name="清水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清水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752" table:style-name="ce27">
            <text:p>752</text:p>
          </table:table-cell>
          <table:table-cell office:value-type="float" office:value="830.29242413368604" table:style-name="ce26">
            <text:p><text:s/>830.3<text:s/></text:p>
          </table:table-cell>
          <table:table-cell office:value-type="float" office:value="396.38988911664399" table:style-name="ce26">
            <text:p><text:s/>396.4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11" table:style-name="ce27">
            <text:p>411</text:p>
          </table:table-cell>
          <table:table-cell office:value-type="float" office:value="891.80128671085902" table:style-name="ce26">
            <text:p><text:s/>891.8<text:s/></text:p>
          </table:table-cell>
          <table:table-cell office:value-type="float" office:value="488.11130694786198" table:style-name="ce26">
            <text:p><text:s/>488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41" table:style-name="ce27">
            <text:p>341</text:p>
          </table:table-cell>
          <table:table-cell office:value-type="float" office:value="766.56775469831803" table:style-name="ce26">
            <text:p><text:s/>766.6<text:s/></text:p>
          </table:table-cell>
          <table:table-cell office:value-type="float" office:value="305.87715727032202" table:style-name="ce26">
            <text:p><text:s/>305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14" table:style-name="ce27">
            <text:p>214</text:p>
          </table:table-cell>
          <table:table-cell office:value-type="float" office:value="236.280024952937" table:style-name="ce26">
            <text:p><text:s/>236.3<text:s/></text:p>
          </table:table-cell>
          <table:table-cell office:value-type="float" office:value="122.315864489793" table:style-name="ce26">
            <text:p><text:s/>122.3<text:s/></text:p>
          </table:table-cell>
          <table:table-cell office:value-type="float" office:value="28.4574468085106" table:style-name="ce30">
            <text:p><text:s/>28.5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37" table:style-name="ce27">
            <text:p>137</text:p>
          </table:table-cell>
          <table:table-cell office:value-type="float" office:value="297.26709557028602" table:style-name="ce26">
            <text:p><text:s/>297.3<text:s/></text:p>
          </table:table-cell>
          <table:table-cell office:value-type="float" office:value="164.23818816319499" table:style-name="ce26">
            <text:p><text:s/>164.2<text:s/></text:p>
          </table:table-cell>
          <table:table-cell office:value-type="float" office:value="33.3333333333333" table:style-name="ce30">
            <text:p><text:s/>33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77" table:style-name="ce27">
            <text:p>77</text:p>
          </table:table-cell>
          <table:table-cell office:value-type="float" office:value="173.09594460929799" table:style-name="ce26">
            <text:p><text:s/>173.1<text:s/></text:p>
          </table:table-cell>
          <table:table-cell office:value-type="float" office:value="83.466106314844694" table:style-name="ce26">
            <text:p><text:s/>83.5<text:s/></text:p>
          </table:table-cell>
          <table:table-cell office:value-type="float" office:value="22.580645161290299" table:style-name="ce26">
            <text:p><text:s/>22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8" table:style-name="ce27">
            <text:p>78</text:p>
          </table:table-cell>
          <table:table-cell office:value-type="float" office:value="86.120756758547202" table:style-name="ce26">
            <text:p><text:s/>86.1<text:s/></text:p>
          </table:table-cell>
          <table:table-cell office:value-type="float" office:value="41.5045115003823" table:style-name="ce26">
            <text:p><text:s/>41.5<text:s/></text:p>
          </table:table-cell>
          <table:table-cell office:value-type="float" office:value="10.372340425531901" table:style-name="ce30">
            <text:p><text:s/>10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6" table:style-name="ce27">
            <text:p>46</text:p>
          </table:table-cell>
          <table:table-cell office:value-type="float" office:value="99.812309461555998" table:style-name="ce26">
            <text:p><text:s/>99.8<text:s/></text:p>
          </table:table-cell>
          <table:table-cell office:value-type="float" office:value="56.098767132181401" table:style-name="ce26">
            <text:p><text:s/>56.1<text:s/></text:p>
          </table:table-cell>
          <table:table-cell office:value-type="float" office:value="11.1922141119221" table:style-name="ce30">
            <text:p><text:s/>11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8" table:style-name="ce27">
            <text:p>38</text:p>
          </table:table-cell>
          <table:table-cell office:value-type="float" office:value="85.423972664328701" table:style-name="ce26">
            <text:p><text:s/>85.4<text:s/></text:p>
          </table:table-cell>
          <table:table-cell office:value-type="float" office:value="28.398072274888602" table:style-name="ce26">
            <text:p><text:s/>28.4<text:s/></text:p>
          </table:table-cell>
          <table:table-cell office:value-type="float" office:value="11.1436950146628" table:style-name="ce26">
            <text:p><text:s/>1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70" table:style-name="ce27">
            <text:p>70</text:p>
          </table:table-cell>
          <table:table-cell office:value-type="float" office:value="77.287858629465404" table:style-name="ce26">
            <text:p><text:s/>77.3<text:s/></text:p>
          </table:table-cell>
          <table:table-cell office:value-type="float" office:value="33.129482464722798" table:style-name="ce26">
            <text:p><text:s/>33.1<text:s/></text:p>
          </table:table-cell>
          <table:table-cell office:value-type="float" office:value="9.3085106382978999" table:style-name="ce30">
            <text:p><text:s/>9.3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2" table:style-name="ce27">
            <text:p>32</text:p>
          </table:table-cell>
          <table:table-cell office:value-type="float" office:value="69.434650060212903" table:style-name="ce26">
            <text:p><text:s/>69.4<text:s/></text:p>
          </table:table-cell>
          <table:table-cell office:value-type="float" office:value="36.823603573270901" table:style-name="ce26">
            <text:p><text:s/>36.8<text:s/></text:p>
          </table:table-cell>
          <table:table-cell office:value-type="float" office:value="7.7858880778588997" table:style-name="ce30">
            <text:p><text:s/>7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2" table:style-name="ce27">
            <text:p>32</text:p>
          </table:table-cell>
          <table:table-cell office:value-type="float" office:value="71.935976980487396" table:style-name="ce26">
            <text:p><text:s/>71.9<text:s/></text:p>
          </table:table-cell>
          <table:table-cell office:value-type="float" office:value="26.5953219744971" table:style-name="ce26">
            <text:p><text:s/>26.6<text:s/></text:p>
          </table:table-cell>
          <table:table-cell office:value-type="float" office:value="9.3841642228739008" table:style-name="ce26">
            <text:p><text:s/>9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2" table:style-name="ce27">
            <text:p>62</text:p>
          </table:table-cell>
          <table:table-cell office:value-type="float" office:value="68.454960500383706" table:style-name="ce26">
            <text:p><text:s/>68.5<text:s/></text:p>
          </table:table-cell>
          <table:table-cell office:value-type="float" office:value="31.082645564634401" table:style-name="ce26">
            <text:p><text:s/>31.1<text:s/></text:p>
          </table:table-cell>
          <table:table-cell office:value-type="float" office:value="8.2446808510637997" table:style-name="ce30">
            <text:p><text:s/>8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0" table:style-name="ce27">
            <text:p>30</text:p>
          </table:table-cell>
          <table:table-cell office:value-type="float" office:value="65.094984431449603" table:style-name="ce26">
            <text:p><text:s/>65.1<text:s/></text:p>
          </table:table-cell>
          <table:table-cell office:value-type="float" office:value="35.405896049169598" table:style-name="ce26">
            <text:p><text:s/>35.4<text:s/></text:p>
          </table:table-cell>
          <table:table-cell office:value-type="float" office:value="7.2992700729926998" table:style-name="ce30">
            <text:p><text:s/>7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2" table:style-name="ce27">
            <text:p>32</text:p>
          </table:table-cell>
          <table:table-cell office:value-type="float" office:value="71.935976980487396" table:style-name="ce26">
            <text:p><text:s/>71.9<text:s/></text:p>
          </table:table-cell>
          <table:table-cell office:value-type="float" office:value="26.734016733906302" table:style-name="ce26">
            <text:p><text:s/>26.7<text:s/></text:p>
          </table:table-cell>
          <table:table-cell office:value-type="float" office:value="9.3841642228739008" table:style-name="ce26">
            <text:p><text:s/>9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8" table:style-name="ce27">
            <text:p>48</text:p>
          </table:table-cell>
          <table:table-cell office:value-type="float" office:value="52.997388774490602" table:style-name="ce26">
            <text:p><text:s/>53.0<text:s/></text:p>
          </table:table-cell>
          <table:table-cell office:value-type="float" office:value="22.652636941183001" table:style-name="ce26">
            <text:p><text:s/>22.7<text:s/></text:p>
          </table:table-cell>
          <table:table-cell office:value-type="float" office:value="6.3829787234042996" table:style-name="ce30">
            <text:p><text:s/>6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4" table:style-name="ce27">
            <text:p>24</text:p>
          </table:table-cell>
          <table:table-cell office:value-type="float" office:value="52.075987545159599" table:style-name="ce26">
            <text:p><text:s/>52.1<text:s/></text:p>
          </table:table-cell>
          <table:table-cell office:value-type="float" office:value="34.126182229931501" table:style-name="ce26">
            <text:p><text:s/>34.1<text:s/></text:p>
          </table:table-cell>
          <table:table-cell office:value-type="float" office:value="5.8394160583941996" table:style-name="ce30">
            <text:p><text:s/>5.8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9" table:style-name="ce27">
            <text:p>29</text:p>
          </table:table-cell>
          <table:table-cell office:value-type="float" office:value="65.191979138566694" table:style-name="ce26">
            <text:p><text:s/>65.2<text:s/></text:p>
          </table:table-cell>
          <table:table-cell office:value-type="float" office:value="22.869916867606701" table:style-name="ce26">
            <text:p><text:s/>22.9<text:s/></text:p>
          </table:table-cell>
          <table:table-cell office:value-type="float" office:value="8.5043988269795001" table:style-name="ce26">
            <text:p><text:s/>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4" table:style-name="ce27">
            <text:p>44</text:p>
          </table:table-cell>
          <table:table-cell office:value-type="float" office:value="48.580939709949703" table:style-name="ce26">
            <text:p><text:s/>48.6<text:s/></text:p>
          </table:table-cell>
          <table:table-cell office:value-type="float" office:value="19.690486172221298" table:style-name="ce26">
            <text:p><text:s/>19.7<text:s/></text:p>
          </table:table-cell>
          <table:table-cell office:value-type="float" office:value="5.8510638297871997" table:style-name="ce30">
            <text:p><text:s/>5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6228710462286999" table:style-name="ce30">
            <text:p><text:s/>4.6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5" table:style-name="ce27">
            <text:p>25</text:p>
          </table:table-cell>
          <table:table-cell office:value-type="float" office:value="56.199982016005798" table:style-name="ce26">
            <text:p><text:s/>56.2<text:s/></text:p>
          </table:table-cell>
          <table:table-cell office:value-type="float" office:value="19.582323048815201" table:style-name="ce26">
            <text:p><text:s/>19.6<text:s/></text:p>
          </table:table-cell>
          <table:table-cell office:value-type="float" office:value="7.3313782991201997" table:style-name="ce26">
            <text:p><text:s/>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4" table:style-name="ce27">
            <text:p>34</text:p>
          </table:table-cell>
          <table:table-cell office:value-type="float" office:value="37.539817048597499" table:style-name="ce26">
            <text:p><text:s/>37.5<text:s/></text:p>
          </table:table-cell>
          <table:table-cell office:value-type="float" office:value="22.890389630501002" table:style-name="ce26">
            <text:p><text:s/>22.9<text:s/></text:p>
          </table:table-cell>
          <table:table-cell office:value-type="float" office:value="4.5212765957447001" table:style-name="ce30">
            <text:p><text:s/>4.5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6228710462286999" table:style-name="ce30">
            <text:p><text:s/>4.6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3988269794721004" table:style-name="ce26">
            <text:p><text:s/>4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3" table:style-name="ce27">
            <text:p>23</text:p>
          </table:table-cell>
          <table:table-cell office:value-type="float" office:value="25.394582121110101" table:style-name="ce26">
            <text:p><text:s/>25.4<text:s/></text:p>
          </table:table-cell>
          <table:table-cell office:value-type="float" office:value="9.1501316972825997" table:style-name="ce26">
            <text:p><text:s/>9.2<text:s/></text:p>
          </table:table-cell>
          <table:table-cell office:value-type="float" office:value="3.0585106382978999" table:style-name="ce30">
            <text:p><text:s/>3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630170316302002" table:style-name="ce30">
            <text:p><text:s/>3.2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055718475073002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0" table:style-name="ce27">
            <text:p>20</text:p>
          </table:table-cell>
          <table:table-cell office:value-type="float" office:value="22.082245322704399" table:style-name="ce26">
            <text:p><text:s/>22.1<text:s/></text:p>
          </table:table-cell>
          <table:table-cell office:value-type="float" office:value="9.4399116306615003" table:style-name="ce26">
            <text:p><text:s/>9.4<text:s/></text:p>
          </table:table-cell>
          <table:table-cell office:value-type="float" office:value="2.6595744680851001" table:style-name="ce30">
            <text:p><text:s/>2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197080291970998" table:style-name="ce30">
            <text:p><text:s/>2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325513196481001" table:style-name="ce26">
            <text:p><text:s/>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606382978722999" table:style-name="ce30">
            <text:p><text:s/>2.3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897810218978" table:style-name="ce30">
            <text:p><text:s/>2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460410557185001" table:style-name="ce26">
            <text:p><text:s/>2.3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42" table:style-name="ce32">
            <text:p>142</text:p>
          </table:table-cell>
          <table:table-cell office:value-type="float" office:value="156.78394179120099" table:style-name="ce19">
            <text:p><text:s/>156.8<text:s/></text:p>
          </table:table-cell>
          <table:table-cell office:value-type="float" office:value="77.972130375361701" table:style-name="ce19">
            <text:p><text:s/>78.0<text:s/></text:p>
          </table:table-cell>
          <table:table-cell office:value-type="float" office:value="18.8829787234043" table:style-name="ce23">
            <text:p><text:s/>18.9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70" table:style-name="ce32">
            <text:p>70</text:p>
          </table:table-cell>
          <table:table-cell office:value-type="float" office:value="151.88829700671599" table:style-name="ce19">
            <text:p><text:s/>151.9<text:s/></text:p>
          </table:table-cell>
          <table:table-cell office:value-type="float" office:value="81.561139377107395" table:style-name="ce19">
            <text:p><text:s/>81.6<text:s/></text:p>
          </table:table-cell>
          <table:table-cell office:value-type="float" office:value="17.031630170316301" table:style-name="ce23">
            <text:p><text:s/>17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1" table:style-name="ce32">
            <text:p>61</text:p>
          </table:table-cell>
          <table:table-cell office:value-type="float" office:value="137.12795611905401" table:style-name="ce19">
            <text:p><text:s/>137.1<text:s/></text:p>
          </table:table-cell>
          <table:table-cell office:value-type="float" office:value="62.660211281357199" table:style-name="ce19">
            <text:p><text:s/>62.7<text:s/></text:p>
          </table:table-cell>
          <table:table-cell office:value-type="float" office:value="17.888563049853399" table:style-name="ce19">
            <text:p><text:s/>17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606382978722999" table:style-name="ce30">
            <text:p><text:s/>2.3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64720194647001" table:style-name="ce30">
            <text:p><text:s/>1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527859237536998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76595744681002" table:style-name="ce30">
            <text:p><text:s/>2.1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031630170315999" table:style-name="ce30">
            <text:p><text:s/>1.7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30205278592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627659574467999" table:style-name="ce30">
            <text:p><text:s/>1.5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7323600973239999" table:style-name="ce30">
            <text:p><text:s/>1.0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30205278592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9787234042550004" table:style-name="ce30">
            <text:p><text:s/>0.8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7323600973239999" table:style-name="ce30">
            <text:p><text:s/>1.0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7976539589439995" table:style-name="ce26">
            <text:p><text:s/>0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6" table:style-name="ce24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9787234042550004" table:style-name="ce23">
            <text:p><text:s/>0.8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2992700729930005" table:style-name="ce23">
            <text:p><text:s/>0.7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58651026392960004" table:style-name="ce19">
            <text:p><text:s/>0.6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90,571人,男性 46,087人,女性 44,484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清水區.$A$1:清水區.$S$29" table:base-cell-address="清水區.$A$1"/>
        </table:named-expressions>
      </table:table>
      <table:table table:name="沙鹿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沙鹿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08" table:style-name="ce27">
            <text:p>608</text:p>
          </table:table-cell>
          <table:table-cell office:value-type="float" office:value="603.26138184560295" table:style-name="ce26">
            <text:p><text:s/>603.3<text:s/></text:p>
          </table:table-cell>
          <table:table-cell office:value-type="float" office:value="368.08209906362902" table:style-name="ce26">
            <text:p><text:s/>368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45" table:style-name="ce27">
            <text:p>345</text:p>
          </table:table-cell>
          <table:table-cell office:value-type="float" office:value="684.938305919257" table:style-name="ce26">
            <text:p><text:s/>684.9<text:s/></text:p>
          </table:table-cell>
          <table:table-cell office:value-type="float" office:value="481.11270124933799" table:style-name="ce26">
            <text:p><text:s/>481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63" table:style-name="ce27">
            <text:p>263</text:p>
          </table:table-cell>
          <table:table-cell office:value-type="float" office:value="521.65979054268496" table:style-name="ce26">
            <text:p><text:s/>521.7<text:s/></text:p>
          </table:table-cell>
          <table:table-cell office:value-type="float" office:value="273.73859933806301" table:style-name="ce26">
            <text:p><text:s/>273.7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79" table:style-name="ce27">
            <text:p>179</text:p>
          </table:table-cell>
          <table:table-cell office:value-type="float" office:value="177.60491340520201" table:style-name="ce26">
            <text:p><text:s/>177.6<text:s/></text:p>
          </table:table-cell>
          <table:table-cell office:value-type="float" office:value="108.476865062234" table:style-name="ce26">
            <text:p><text:s/>108.5<text:s/></text:p>
          </table:table-cell>
          <table:table-cell office:value-type="float" office:value="29.440789473684202" table:style-name="ce30">
            <text:p><text:s/>29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98" table:style-name="ce27">
            <text:p>98</text:p>
          </table:table-cell>
          <table:table-cell office:value-type="float" office:value="194.56218544952799" table:style-name="ce26">
            <text:p><text:s/>194.6<text:s/></text:p>
          </table:table-cell>
          <table:table-cell office:value-type="float" office:value="132.12870428039199" table:style-name="ce26">
            <text:p><text:s/>132.1<text:s/></text:p>
          </table:table-cell>
          <table:table-cell office:value-type="float" office:value="28.405797101449298" table:style-name="ce30">
            <text:p><text:s/>28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81" table:style-name="ce27">
            <text:p>81</text:p>
          </table:table-cell>
          <table:table-cell office:value-type="float" office:value="160.66328149793699" table:style-name="ce26">
            <text:p><text:s/>160.7<text:s/></text:p>
          </table:table-cell>
          <table:table-cell office:value-type="float" office:value="88.597239764196402" table:style-name="ce26">
            <text:p><text:s/>88.6<text:s/></text:p>
          </table:table-cell>
          <table:table-cell office:value-type="float" office:value="30.798479087452499" table:style-name="ce26">
            <text:p><text:s/>30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7" table:style-name="ce27">
            <text:p>57</text:p>
          </table:table-cell>
          <table:table-cell office:value-type="float" office:value="56.555754548025298" table:style-name="ce26">
            <text:p><text:s/>56.6<text:s/></text:p>
          </table:table-cell>
          <table:table-cell office:value-type="float" office:value="34.436757164501003" table:style-name="ce26">
            <text:p><text:s/>34.4<text:s/></text:p>
          </table:table-cell>
          <table:table-cell office:value-type="float" office:value="9.375" table:style-name="ce30">
            <text:p><text:s/>9.4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8" table:style-name="ce27">
            <text:p>38</text:p>
          </table:table-cell>
          <table:table-cell office:value-type="float" office:value="75.442480072265994" table:style-name="ce26">
            <text:p><text:s/>75.4<text:s/></text:p>
          </table:table-cell>
          <table:table-cell office:value-type="float" office:value="51.462362300335499" table:style-name="ce26">
            <text:p><text:s/>51.5<text:s/></text:p>
          </table:table-cell>
          <table:table-cell office:value-type="float" office:value="11.0144927536232" table:style-name="ce30">
            <text:p><text:s/>11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4" table:style-name="ce27">
            <text:p>24</text:p>
          </table:table-cell>
          <table:table-cell office:value-type="float" office:value="47.603935258648001" table:style-name="ce26">
            <text:p><text:s/>47.6<text:s/></text:p>
          </table:table-cell>
          <table:table-cell office:value-type="float" office:value="25.718358310354802" table:style-name="ce26">
            <text:p><text:s/>25.7<text:s/></text:p>
          </table:table-cell>
          <table:table-cell office:value-type="float" office:value="9.1254752851711007" table:style-name="ce26">
            <text:p><text:s/>9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7" table:style-name="ce27">
            <text:p>57</text:p>
          </table:table-cell>
          <table:table-cell office:value-type="float" office:value="56.555754548025298" table:style-name="ce26">
            <text:p><text:s/>56.6<text:s/></text:p>
          </table:table-cell>
          <table:table-cell office:value-type="float" office:value="31.741663858858502" table:style-name="ce26">
            <text:p><text:s/>31.7<text:s/></text:p>
          </table:table-cell>
          <table:table-cell office:value-type="float" office:value="9.375" table:style-name="ce30">
            <text:p><text:s/>9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3" table:style-name="ce27">
            <text:p>33</text:p>
          </table:table-cell>
          <table:table-cell office:value-type="float" office:value="65.515837957494099" table:style-name="ce26">
            <text:p><text:s/>65.5<text:s/></text:p>
          </table:table-cell>
          <table:table-cell office:value-type="float" office:value="44.522759698508303" table:style-name="ce26">
            <text:p><text:s/>44.5<text:s/></text:p>
          </table:table-cell>
          <table:table-cell office:value-type="float" office:value="9.5652173913042997" table:style-name="ce30">
            <text:p><text:s/>9.6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2243346007604998" table:style-name="ce26">
            <text:p><text:s/>7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8" table:style-name="ce27">
            <text:p>38</text:p>
          </table:table-cell>
          <table:table-cell office:value-type="float" office:value="37.703836365350199" table:style-name="ce26">
            <text:p><text:s/>37.7<text:s/></text:p>
          </table:table-cell>
          <table:table-cell office:value-type="float" office:value="22.159623761522401" table:style-name="ce26">
            <text:p><text:s/>22.2<text:s/></text:p>
          </table:table-cell>
          <table:table-cell office:value-type="float" office:value="6.25" table:style-name="ce30">
            <text:p><text:s/>6.3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4" table:style-name="ce27">
            <text:p>24</text:p>
          </table:table-cell>
          <table:table-cell office:value-type="float" office:value="47.647882150904799" table:style-name="ce26">
            <text:p><text:s/>47.6<text:s/></text:p>
          </table:table-cell>
          <table:table-cell office:value-type="float" office:value="32.304390473363803" table:style-name="ce26">
            <text:p><text:s/>32.3<text:s/></text:p>
          </table:table-cell>
          <table:table-cell office:value-type="float" office:value="6.9565217391304" table:style-name="ce30">
            <text:p><text:s/>7.0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836501901141" table:style-name="ce26">
            <text:p><text:s/>6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6" table:style-name="ce27">
            <text:p>36</text:p>
          </table:table-cell>
          <table:table-cell office:value-type="float" office:value="35.719423925068597" table:style-name="ce26">
            <text:p><text:s/>35.7<text:s/></text:p>
          </table:table-cell>
          <table:table-cell office:value-type="float" office:value="21.576061681099599" table:style-name="ce26">
            <text:p><text:s/>21.6<text:s/></text:p>
          </table:table-cell>
          <table:table-cell office:value-type="float" office:value="5.9210526315788998" table:style-name="ce30">
            <text:p><text:s/>5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2" table:style-name="ce27">
            <text:p>22</text:p>
          </table:table-cell>
          <table:table-cell office:value-type="float" office:value="43.677225304996099" table:style-name="ce26">
            <text:p><text:s/>43.7<text:s/></text:p>
          </table:table-cell>
          <table:table-cell office:value-type="float" office:value="30.6946160382975" table:style-name="ce26">
            <text:p><text:s/>30.7<text:s/></text:p>
          </table:table-cell>
          <table:table-cell office:value-type="float" office:value="6.3768115942029002" table:style-name="ce30">
            <text:p><text:s/>6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836501901141" table:style-name="ce26">
            <text:p><text:s/>6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0" table:style-name="ce27">
            <text:p>30</text:p>
          </table:table-cell>
          <table:table-cell office:value-type="float" office:value="29.766186604223801" table:style-name="ce26">
            <text:p><text:s/>29.8<text:s/></text:p>
          </table:table-cell>
          <table:table-cell office:value-type="float" office:value="17.8328393482211" table:style-name="ce26">
            <text:p><text:s/>17.8<text:s/></text:p>
          </table:table-cell>
          <table:table-cell office:value-type="float" office:value="4.9342105263158" table:style-name="ce30">
            <text:p><text:s/>4.9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579710144928001" table:style-name="ce30">
            <text:p><text:s/>4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627376425856001" table:style-name="ce26">
            <text:p><text:s/>4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1" table:style-name="ce27">
            <text:p>21</text:p>
          </table:table-cell>
          <table:table-cell office:value-type="float" office:value="20.836330622956702" table:style-name="ce26">
            <text:p><text:s/>20.8<text:s/></text:p>
          </table:table-cell>
          <table:table-cell office:value-type="float" office:value="14.268046608407399" table:style-name="ce26">
            <text:p><text:s/>14.3<text:s/></text:p>
          </table:table-cell>
          <table:table-cell office:value-type="float" office:value="3.4539473684211002" table:style-name="ce30">
            <text:p><text:s/>3.5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579710144928001" table:style-name="ce30">
            <text:p><text:s/>4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627376425856001" table:style-name="ce26">
            <text:p><text:s/>4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25" table:style-name="ce30">
            <text:p><text:s/>3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884057971013999" table:style-name="ce30">
            <text:p><text:s/>3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418250950569998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026315789474001" table:style-name="ce30">
            <text:p><text:s/>2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884057971013999" table:style-name="ce30">
            <text:p><text:s/>3.2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615969581749002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381578947367998" table:style-name="ce30">
            <text:p><text:s/>2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985507246376998" table:style-name="ce30">
            <text:p><text:s/>2.9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011406844106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44" table:style-name="ce32">
            <text:p>144</text:p>
          </table:table-cell>
          <table:table-cell office:value-type="float" office:value="142.87769570027399" table:style-name="ce19">
            <text:p><text:s/>142.9<text:s/></text:p>
          </table:table-cell>
          <table:table-cell office:value-type="float" office:value="90.139239206140999" table:style-name="ce19">
            <text:p><text:s/>90.1<text:s/></text:p>
          </table:table-cell>
          <table:table-cell office:value-type="float" office:value="23.684210526315798" table:style-name="ce23">
            <text:p><text:s/>23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70" table:style-name="ce32">
            <text:p>70</text:p>
          </table:table-cell>
          <table:table-cell office:value-type="float" office:value="138.97298960680601" table:style-name="ce19">
            <text:p><text:s/>139.0<text:s/></text:p>
          </table:table-cell>
          <table:table-cell office:value-type="float" office:value="105.55808527653301" table:style-name="ce19">
            <text:p><text:s/>105.6<text:s/></text:p>
          </table:table-cell>
          <table:table-cell office:value-type="float" office:value="20.289855072463801" table:style-name="ce23">
            <text:p><text:s/>20.3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3" table:style-name="ce32">
            <text:p>63</text:p>
          </table:table-cell>
          <table:table-cell office:value-type="float" office:value="124.960330053951" table:style-name="ce19">
            <text:p><text:s/>125.0<text:s/></text:p>
          </table:table-cell>
          <table:table-cell office:value-type="float" office:value="66.016365433473396" table:style-name="ce19">
            <text:p><text:s/>66.0<text:s/></text:p>
          </table:table-cell>
          <table:table-cell office:value-type="float" office:value="23.954372623574098" table:style-name="ce19">
            <text:p><text:s/>2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381578947367998" table:style-name="ce30">
            <text:p><text:s/>2.1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086956521739002" table:style-name="ce30">
            <text:p><text:s/>2.6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09125475284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736842105262999" table:style-name="ce30">
            <text:p><text:s/>2.0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594202898551" table:style-name="ce30">
            <text:p><text:s/>1.2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406844106464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157894736842" table:style-name="ce30">
            <text:p><text:s/>1.3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594202898551" table:style-name="ce30">
            <text:p><text:s/>1.2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6045627376430003" table:style-name="ce26">
            <text:p><text:s/>0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8684210526320004" table:style-name="ce30">
            <text:p><text:s/>1.0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6956521739129999" table:style-name="ce30">
            <text:p><text:s/>0.9<text:s/>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6045627376430003" table:style-name="ce26">
            <text:p><text:s/>0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6" table:style-name="ce24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8684210526320004" table:style-name="ce23">
            <text:p><text:s/>1.0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6956521739129999" table:style-name="ce23">
            <text:p><text:s/>0.9<text:s/></text:p>
          </table:table-cell>
          <table:table-cell office:value-type="string" table:style-name="ce22">
            <text:p>J40-J47</text:p>
          </table:table-cell>
          <table:table-cell office:value-type="string" table:style-name="ce21">
            <text:p>慢性下呼吸道疾病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6045627376430003" table:style-name="ce19">
            <text:p><text:s/>0.8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00,786人,男性 50,370人,女性 50,416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沙鹿區.$A$1:沙鹿區.$S$29" table:base-cell-address="沙鹿區.$A$1"/>
        </table:named-expressions>
      </table:table>
      <table:table table:name="梧棲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梧棲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12" table:style-name="ce27">
            <text:p>412</text:p>
          </table:table-cell>
          <table:table-cell office:value-type="float" office:value="641.81452806380798" table:style-name="ce26">
            <text:p><text:s/>641.8<text:s/></text:p>
          </table:table-cell>
          <table:table-cell office:value-type="float" office:value="388.58649922738903" table:style-name="ce26">
            <text:p><text:s/>388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42" table:style-name="ce27">
            <text:p>242</text:p>
          </table:table-cell>
          <table:table-cell office:value-type="float" office:value="756.98332759861103" table:style-name="ce26">
            <text:p><text:s/>757.0<text:s/></text:p>
          </table:table-cell>
          <table:table-cell office:value-type="float" office:value="511.90495321907798" table:style-name="ce26">
            <text:p><text:s/>511.9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70" table:style-name="ce27">
            <text:p>170</text:p>
          </table:table-cell>
          <table:table-cell office:value-type="float" office:value="527.55710029791499" table:style-name="ce26">
            <text:p><text:s/>527.6<text:s/></text:p>
          </table:table-cell>
          <table:table-cell office:value-type="float" office:value="279.83792185891502" table:style-name="ce26">
            <text:p><text:s/>279.8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28" table:style-name="ce27">
            <text:p>128</text:p>
          </table:table-cell>
          <table:table-cell office:value-type="float" office:value="199.39868833050301" table:style-name="ce26">
            <text:p><text:s/>199.4<text:s/></text:p>
          </table:table-cell>
          <table:table-cell office:value-type="float" office:value="118.94608233400299" table:style-name="ce26">
            <text:p><text:s/>118.9<text:s/></text:p>
          </table:table-cell>
          <table:table-cell office:value-type="float" office:value="31.067961165048501" table:style-name="ce30">
            <text:p><text:s/>31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74" table:style-name="ce27">
            <text:p>74</text:p>
          </table:table-cell>
          <table:table-cell office:value-type="float" office:value="231.47424067065" table:style-name="ce26">
            <text:p><text:s/>231.5<text:s/></text:p>
          </table:table-cell>
          <table:table-cell office:value-type="float" office:value="148.13126353086" table:style-name="ce26">
            <text:p><text:s/>148.1<text:s/></text:p>
          </table:table-cell>
          <table:table-cell office:value-type="float" office:value="30.578512396694201" table:style-name="ce30">
            <text:p><text:s/>30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4" table:style-name="ce27">
            <text:p>54</text:p>
          </table:table-cell>
          <table:table-cell office:value-type="float" office:value="167.57696127110199" table:style-name="ce26">
            <text:p><text:s/>167.6<text:s/></text:p>
          </table:table-cell>
          <table:table-cell office:value-type="float" office:value="92.652874969471796" table:style-name="ce26">
            <text:p><text:s/>92.7<text:s/></text:p>
          </table:table-cell>
          <table:table-cell office:value-type="float" office:value="31.764705882352899" table:style-name="ce26">
            <text:p><text:s/>3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2" table:style-name="ce27">
            <text:p>42</text:p>
          </table:table-cell>
          <table:table-cell office:value-type="float" office:value="65.427694608446402" table:style-name="ce26">
            <text:p><text:s/>65.4<text:s/></text:p>
          </table:table-cell>
          <table:table-cell office:value-type="float" office:value="38.291074872398603" table:style-name="ce26">
            <text:p><text:s/>38.3<text:s/></text:p>
          </table:table-cell>
          <table:table-cell office:value-type="float" office:value="10.194174757281599" table:style-name="ce30">
            <text:p><text:s/>10.2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8" table:style-name="ce27">
            <text:p>28</text:p>
          </table:table-cell>
          <table:table-cell office:value-type="float" office:value="87.584847821326903" table:style-name="ce26">
            <text:p><text:s/>87.6<text:s/></text:p>
          </table:table-cell>
          <table:table-cell office:value-type="float" office:value="58.120924311110301" table:style-name="ce26">
            <text:p><text:s/>58.1<text:s/></text:p>
          </table:table-cell>
          <table:table-cell office:value-type="float" office:value="11.5702479338843" table:style-name="ce30">
            <text:p><text:s/>11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1.176470588235301" table:style-name="ce26">
            <text:p><text:s/>1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7" table:style-name="ce27">
            <text:p>37</text:p>
          </table:table-cell>
          <table:table-cell office:value-type="float" office:value="57.638683345536101" table:style-name="ce26">
            <text:p><text:s/>57.6<text:s/></text:p>
          </table:table-cell>
          <table:table-cell office:value-type="float" office:value="34.807479612852099" table:style-name="ce26">
            <text:p><text:s/>34.8<text:s/></text:p>
          </table:table-cell>
          <table:table-cell office:value-type="float" office:value="8.9805825242717994" table:style-name="ce30">
            <text:p><text:s/>9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1" table:style-name="ce27">
            <text:p>21</text:p>
          </table:table-cell>
          <table:table-cell office:value-type="float" office:value="65.688635865995195" table:style-name="ce26">
            <text:p><text:s/>65.7<text:s/></text:p>
          </table:table-cell>
          <table:table-cell office:value-type="float" office:value="43.5740849626536" table:style-name="ce26">
            <text:p><text:s/>43.6<text:s/></text:p>
          </table:table-cell>
          <table:table-cell office:value-type="float" office:value="8.6776859504131991" table:style-name="ce30">
            <text:p><text:s/>8.7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8235294117646994" table:style-name="ce26">
            <text:p><text:s/>8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7" table:style-name="ce27">
            <text:p>27</text:p>
          </table:table-cell>
          <table:table-cell office:value-type="float" office:value="42.060660819715501" table:style-name="ce26">
            <text:p><text:s/>42.1<text:s/></text:p>
          </table:table-cell>
          <table:table-cell office:value-type="float" office:value="25.856755141143399" table:style-name="ce26">
            <text:p><text:s/>25.9<text:s/></text:p>
          </table:table-cell>
          <table:table-cell office:value-type="float" office:value="6.5533980582523998" table:style-name="ce30">
            <text:p><text:s/>6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4380165289256004" table:style-name="ce30">
            <text:p><text:s/>7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2352941176471006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7" table:style-name="ce27">
            <text:p>27</text:p>
          </table:table-cell>
          <table:table-cell office:value-type="float" office:value="42.060660819715501" table:style-name="ce26">
            <text:p><text:s/>42.1<text:s/></text:p>
          </table:table-cell>
          <table:table-cell office:value-type="float" office:value="23.786528806042899" table:style-name="ce26">
            <text:p><text:s/>23.8<text:s/></text:p>
          </table:table-cell>
          <table:table-cell office:value-type="float" office:value="6.5533980582523998" table:style-name="ce30">
            <text:p><text:s/>6.6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247933884298002" table:style-name="ce30">
            <text:p><text:s/>7.0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588235294118" table:style-name="ce26">
            <text:p><text:s/>7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5" table:style-name="ce27">
            <text:p>25</text:p>
          </table:table-cell>
          <table:table-cell office:value-type="float" office:value="38.945056314551401" table:style-name="ce26">
            <text:p><text:s/>38.9<text:s/></text:p>
          </table:table-cell>
          <table:table-cell office:value-type="float" office:value="22.106095930557199" table:style-name="ce26">
            <text:p><text:s/>22.1<text:s/></text:p>
          </table:table-cell>
          <table:table-cell office:value-type="float" office:value="6.0679611650484997" table:style-name="ce30">
            <text:p><text:s/>6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1983471074379999" table:style-name="ce30">
            <text:p><text:s/>6.2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176470588234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4" table:style-name="ce27">
            <text:p>24</text:p>
          </table:table-cell>
          <table:table-cell office:value-type="float" office:value="37.387254061969401" table:style-name="ce26">
            <text:p><text:s/>37.4<text:s/></text:p>
          </table:table-cell>
          <table:table-cell office:value-type="float" office:value="30.502261204699099" table:style-name="ce26">
            <text:p><text:s/>30.5<text:s/></text:p>
          </table:table-cell>
          <table:table-cell office:value-type="float" office:value="5.8252427184466002" table:style-name="ce30">
            <text:p><text:s/>5.8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322314049587003" table:style-name="ce30">
            <text:p><text:s/>4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176470588234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553398058252" table:style-name="ce30">
            <text:p><text:s/>3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7190082644628002" table:style-name="ce30">
            <text:p><text:s/>3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5294117647059" table:style-name="ce26">
            <text:p><text:s/>3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553398058252" table:style-name="ce30">
            <text:p><text:s/>3.2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93388429752001" table:style-name="ce30">
            <text:p><text:s/>2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529411764705999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17475728155" table:style-name="ce30">
            <text:p><text:s/>1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93388429752001" table:style-name="ce30">
            <text:p><text:s/>2.5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529411764705999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68" table:style-name="ce32">
            <text:p>68</text:p>
          </table:table-cell>
          <table:table-cell office:value-type="float" office:value="105.93055317558" table:style-name="ce19">
            <text:p><text:s/>105.9<text:s/></text:p>
          </table:table-cell>
          <table:table-cell office:value-type="float" office:value="60.8987211717319" table:style-name="ce19">
            <text:p><text:s/>60.9<text:s/></text:p>
          </table:table-cell>
          <table:table-cell office:value-type="float" office:value="16.504854368932001" table:style-name="ce23">
            <text:p><text:s/>16.5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38" table:style-name="ce32">
            <text:p>38</text:p>
          </table:table-cell>
          <table:table-cell office:value-type="float" office:value="118.86515061465801" table:style-name="ce19">
            <text:p><text:s/>118.9<text:s/></text:p>
          </table:table-cell>
          <table:table-cell office:value-type="float" office:value="80.346995491781996" table:style-name="ce19">
            <text:p><text:s/>80.3<text:s/></text:p>
          </table:table-cell>
          <table:table-cell office:value-type="float" office:value="15.702479338843" table:style-name="ce23">
            <text:p><text:s/>15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8" table:style-name="ce32">
            <text:p>28</text:p>
          </table:table-cell>
          <table:table-cell office:value-type="float" office:value="86.891757696127101" table:style-name="ce19">
            <text:p><text:s/>86.9<text:s/></text:p>
          </table:table-cell>
          <table:table-cell office:value-type="float" office:value="45.497146225576302" table:style-name="ce19">
            <text:p><text:s/>45.5<text:s/></text:p>
          </table:table-cell>
          <table:table-cell office:value-type="float" office:value="16.470588235294102" table:style-name="ce19">
            <text:p><text:s/>16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990291262135999" table:style-name="ce30">
            <text:p><text:s/>1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93388429752001" table:style-name="ce30">
            <text:p><text:s/>2.5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64705882352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35922330097" table:style-name="ce30">
            <text:p><text:s/>1.2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2644628099170003" table:style-name="ce30">
            <text:p><text:s/>0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64705882352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7087378640779998" table:style-name="ce30">
            <text:p><text:s/>1.0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2644628099170003" table:style-name="ce30">
            <text:p><text:s/>0.8<text:s/></text:p>
          </table:table-cell>
          <table:table-cell office:value-type="string" table:style-name="ce29">
            <text:p>L00-L99</text:p>
          </table:table-cell>
          <table:table-cell office:value-type="string" table:style-name="ce28">
            <text:p>皮膚與皮下組織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64705882352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7087378640779998" table:style-name="ce30">
            <text:p><text:s/>1.0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2644628099170003" table:style-name="ce30">
            <text:p><text:s/>0.8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64705882352999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3" table:style-name="ce24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2815533980580005" table:style-name="ce23">
            <text:p><text:s/>0.7<text:s/></text:p>
          </table:table-cell>
          <table:table-cell office:value-type="string" table:style-name="ce22">
            <text:p>K80-K82</text:p>
          </table:table-cell>
          <table:table-cell office:value-type="string" table:style-name="ce21">
            <text:p>膽結石及其他膽囊疾患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2644628099170003" table:style-name="ce23">
            <text:p><text:s/>0.8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5882352941176" table:style-name="ce19">
            <text:p><text:s/>0.6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64,193人,男性 31,969人,女性 32,224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梧棲區.$A$1:梧棲區.$S$29" table:base-cell-address="梧棲區.$A$1"/>
        </table:named-expressions>
      </table:table>
      <table:table table:name="后里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后里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95" table:style-name="ce27">
            <text:p>495</text:p>
          </table:table-cell>
          <table:table-cell office:value-type="float" office:value="933.40750308778695" table:style-name="ce26">
            <text:p><text:s/>933.4<text:s/></text:p>
          </table:table-cell>
          <table:table-cell office:value-type="float" office:value="447.51961213259801" table:style-name="ce26">
            <text:p><text:s/>447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89" table:style-name="ce27">
            <text:p>289</text:p>
          </table:table-cell>
          <table:table-cell office:value-type="float" office:value="1086.52743575766" table:style-name="ce26">
            <text:p><text:s/>1,086.5<text:s/></text:p>
          </table:table-cell>
          <table:table-cell office:value-type="float" office:value="586.201982822942" table:style-name="ce26">
            <text:p><text:s/>586.2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06" table:style-name="ce27">
            <text:p>206</text:p>
          </table:table-cell>
          <table:table-cell office:value-type="float" office:value="779.32886921651004" table:style-name="ce26">
            <text:p><text:s/>779.3<text:s/></text:p>
          </table:table-cell>
          <table:table-cell office:value-type="float" office:value="318.85684717512999" table:style-name="ce26">
            <text:p><text:s/>318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49" table:style-name="ce27">
            <text:p>149</text:p>
          </table:table-cell>
          <table:table-cell office:value-type="float" office:value="280.96508678804099" table:style-name="ce26">
            <text:p><text:s/>281.0<text:s/></text:p>
          </table:table-cell>
          <table:table-cell office:value-type="float" office:value="139.93533777199801" table:style-name="ce26">
            <text:p><text:s/>139.9<text:s/></text:p>
          </table:table-cell>
          <table:table-cell office:value-type="float" office:value="30.1010101010101" table:style-name="ce30">
            <text:p><text:s/>30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90" table:style-name="ce27">
            <text:p>90</text:p>
          </table:table-cell>
          <table:table-cell office:value-type="float" office:value="338.36494539165699" table:style-name="ce26">
            <text:p><text:s/>338.4<text:s/></text:p>
          </table:table-cell>
          <table:table-cell office:value-type="float" office:value="180.425816530677" table:style-name="ce26">
            <text:p><text:s/>180.4<text:s/></text:p>
          </table:table-cell>
          <table:table-cell office:value-type="float" office:value="31.141868512110701" table:style-name="ce30">
            <text:p><text:s/>31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9" table:style-name="ce27">
            <text:p>59</text:p>
          </table:table-cell>
          <table:table-cell office:value-type="float" office:value="223.20584118336899" table:style-name="ce26">
            <text:p><text:s/>223.2<text:s/></text:p>
          </table:table-cell>
          <table:table-cell office:value-type="float" office:value="104.039170008537" table:style-name="ce26">
            <text:p><text:s/>104.0<text:s/></text:p>
          </table:table-cell>
          <table:table-cell office:value-type="float" office:value="28.6407766990291" table:style-name="ce26">
            <text:p><text:s/>28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6" table:style-name="ce27">
            <text:p>46</text:p>
          </table:table-cell>
          <table:table-cell office:value-type="float" office:value="86.7408992768449" table:style-name="ce26">
            <text:p><text:s/>86.7<text:s/></text:p>
          </table:table-cell>
          <table:table-cell office:value-type="float" office:value="40.895767923332897" table:style-name="ce26">
            <text:p><text:s/>40.9<text:s/></text:p>
          </table:table-cell>
          <table:table-cell office:value-type="float" office:value="9.2929292929292995" table:style-name="ce30">
            <text:p><text:s/>9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6" table:style-name="ce27">
            <text:p>26</text:p>
          </table:table-cell>
          <table:table-cell office:value-type="float" office:value="97.749873113145497" table:style-name="ce26">
            <text:p><text:s/>97.7<text:s/></text:p>
          </table:table-cell>
          <table:table-cell office:value-type="float" office:value="52.134498193240702" table:style-name="ce26">
            <text:p><text:s/>52.1<text:s/></text:p>
          </table:table-cell>
          <table:table-cell office:value-type="float" office:value="8.9965397923874999" table:style-name="ce30">
            <text:p><text:s/>9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0" table:style-name="ce27">
            <text:p>20</text:p>
          </table:table-cell>
          <table:table-cell office:value-type="float" office:value="75.662997011311603" table:style-name="ce26">
            <text:p><text:s/>75.7<text:s/></text:p>
          </table:table-cell>
          <table:table-cell office:value-type="float" office:value="29.9515435249013" table:style-name="ce26">
            <text:p><text:s/>30.0<text:s/></text:p>
          </table:table-cell>
          <table:table-cell office:value-type="float" office:value="9.7087378640776993" table:style-name="ce26">
            <text:p><text:s/>9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5" table:style-name="ce27">
            <text:p>45</text:p>
          </table:table-cell>
          <table:table-cell office:value-type="float" office:value="84.855227553435199" table:style-name="ce26">
            <text:p><text:s/>84.9<text:s/></text:p>
          </table:table-cell>
          <table:table-cell office:value-type="float" office:value="34.532125479003703" table:style-name="ce26">
            <text:p><text:s/>34.5<text:s/></text:p>
          </table:table-cell>
          <table:table-cell office:value-type="float" office:value="9.0909090909091006" table:style-name="ce30">
            <text:p><text:s/>9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5" table:style-name="ce27">
            <text:p>25</text:p>
          </table:table-cell>
          <table:table-cell office:value-type="float" office:value="93.990262608793699" table:style-name="ce26">
            <text:p><text:s/>94.0<text:s/></text:p>
          </table:table-cell>
          <table:table-cell office:value-type="float" office:value="43.3930607409443" table:style-name="ce26">
            <text:p><text:s/>43.4<text:s/></text:p>
          </table:table-cell>
          <table:table-cell office:value-type="float" office:value="8.6505190311419007" table:style-name="ce30">
            <text:p><text:s/>8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0" table:style-name="ce27">
            <text:p>20</text:p>
          </table:table-cell>
          <table:table-cell office:value-type="float" office:value="75.662997011311603" table:style-name="ce26">
            <text:p><text:s/>75.7<text:s/></text:p>
          </table:table-cell>
          <table:table-cell office:value-type="float" office:value="27.758069780966" table:style-name="ce26">
            <text:p><text:s/>27.8<text:s/></text:p>
          </table:table-cell>
          <table:table-cell office:value-type="float" office:value="9.7087378640776993" table:style-name="ce26">
            <text:p><text:s/>9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2" table:style-name="ce27">
            <text:p>32</text:p>
          </table:table-cell>
          <table:table-cell office:value-type="float" office:value="60.341495149109498" table:style-name="ce26">
            <text:p><text:s/>60.3<text:s/></text:p>
          </table:table-cell>
          <table:table-cell office:value-type="float" office:value="25.294938554574799" table:style-name="ce26">
            <text:p><text:s/>25.3<text:s/></text:p>
          </table:table-cell>
          <table:table-cell office:value-type="float" office:value="6.4646464646465001" table:style-name="ce30">
            <text:p><text:s/>6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8823529411765003" table:style-name="ce30">
            <text:p><text:s/>5.9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2524271844660007" table:style-name="ce26">
            <text:p><text:s/>8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2" table:style-name="ce27">
            <text:p>32</text:p>
          </table:table-cell>
          <table:table-cell office:value-type="float" office:value="60.341495149109498" table:style-name="ce26">
            <text:p><text:s/>60.3<text:s/></text:p>
          </table:table-cell>
          <table:table-cell office:value-type="float" office:value="25.460613665968701" table:style-name="ce26">
            <text:p><text:s/>25.5<text:s/></text:p>
          </table:table-cell>
          <table:table-cell office:value-type="float" office:value="6.4646464646465001" table:style-name="ce30">
            <text:p><text:s/>6.5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1903114186851003" table:style-name="ce30">
            <text:p><text:s/>5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2815533980582998" table:style-name="ce26">
            <text:p><text:s/>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0" table:style-name="ce27">
            <text:p>20</text:p>
          </table:table-cell>
          <table:table-cell office:value-type="float" office:value="37.713434468193398" table:style-name="ce26">
            <text:p><text:s/>37.7<text:s/></text:p>
          </table:table-cell>
          <table:table-cell office:value-type="float" office:value="17.801358405627699" table:style-name="ce26">
            <text:p><text:s/>17.8<text:s/></text:p>
          </table:table-cell>
          <table:table-cell office:value-type="float" office:value="4.0404040404039998" table:style-name="ce30">
            <text:p><text:s/>4.0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442906574393998" table:style-name="ce30">
            <text:p><text:s/>4.8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3689320388350001" table:style-name="ce26">
            <text:p><text:s/>4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8383838383838" table:style-name="ce30">
            <text:p><text:s/>3.8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8062283737024001" table:style-name="ce30">
            <text:p><text:s/>3.8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980582524271998" table:style-name="ce26">
            <text:p><text:s/>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303030303030001" table:style-name="ce30">
            <text:p><text:s/>3.0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8062283737024001" table:style-name="ce30">
            <text:p><text:s/>3.8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271844660194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282828282827999" table:style-name="ce30">
            <text:p><text:s/>2.8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4602076124567001" table:style-name="ce30">
            <text:p><text:s/>3.5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271844660194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262626262626001" table:style-name="ce30">
            <text:p><text:s/>2.6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81660899653999" table:style-name="ce30">
            <text:p><text:s/>2.8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17475728155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10" table:style-name="ce32">
            <text:p>110</text:p>
          </table:table-cell>
          <table:table-cell office:value-type="float" office:value="207.42388957506401" table:style-name="ce19">
            <text:p><text:s/>207.4<text:s/></text:p>
          </table:table-cell>
          <table:table-cell office:value-type="float" office:value="103.92227631703" table:style-name="ce19">
            <text:p><text:s/>103.9<text:s/></text:p>
          </table:table-cell>
          <table:table-cell office:value-type="float" office:value="22.2222222222222" table:style-name="ce23">
            <text:p><text:s/>22.2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2" table:style-name="ce32">
            <text:p>62</text:p>
          </table:table-cell>
          <table:table-cell office:value-type="float" office:value="233.09585126980801" table:style-name="ce19">
            <text:p><text:s/>233.1<text:s/></text:p>
          </table:table-cell>
          <table:table-cell office:value-type="float" office:value="137.071383752824" table:style-name="ce19">
            <text:p><text:s/>137.1<text:s/></text:p>
          </table:table-cell>
          <table:table-cell office:value-type="float" office:value="21.453287197231798" table:style-name="ce23">
            <text:p><text:s/>21.5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45" table:style-name="ce32">
            <text:p>45</text:p>
          </table:table-cell>
          <table:table-cell office:value-type="float" office:value="170.241743275451" table:style-name="ce19">
            <text:p><text:s/>170.2<text:s/></text:p>
          </table:table-cell>
          <table:table-cell office:value-type="float" office:value="67.433861933227902" table:style-name="ce19">
            <text:p><text:s/>67.4<text:s/></text:p>
          </table:table-cell>
          <table:table-cell office:value-type="float" office:value="21.8446601941748" table:style-name="ce19">
            <text:p><text:s/>2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222222222222001" table:style-name="ce30">
            <text:p><text:s/>2.2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81660899653999" table:style-name="ce30">
            <text:p><text:s/>2.8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17475728155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21212121211999" table:style-name="ce30">
            <text:p><text:s/>1.2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840830449827" table:style-name="ce30">
            <text:p><text:s/>1.4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563106796117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21212121211999" table:style-name="ce30">
            <text:p><text:s/>1.2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380622837369999" table:style-name="ce30">
            <text:p><text:s/>1.0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563106796117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21212121211999" table:style-name="ce30">
            <text:p><text:s/>1.2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69204152249130002" table:style-name="ce30">
            <text:p><text:s/>0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563106796117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R54</text:p>
          </table:table-cell>
          <table:table-cell office:value-type="string" table:style-name="ce21">
            <text:p>衰老／老邁／老年</text:p>
          </table:table-cell>
          <table:table-cell office:value-type="float" office:value="6" table:style-name="ce24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121212121211999" table:style-name="ce23">
            <text:p><text:s/>1.2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69204152249130002" table:style-name="ce23">
            <text:p><text:s/>0.7<text:s/></text:p>
          </table:table-cell>
          <table:table-cell office:value-type="string" table:style-name="ce22">
            <text:p>G30</text:p>
          </table:table-cell>
          <table:table-cell office:value-type="string" table:style-name="ce21">
            <text:p>阿茲海默(氏)病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7087378640779998" table:style-name="ce19">
            <text:p><text:s/>1.0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53,032人,男性 26,599人,女性 26,433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后里區.$A$1:后里區.$S$29" table:base-cell-address="后里區.$A$1"/>
        </table:named-expressions>
      </table:table>
      <table:table table:name="神岡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神岡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25" table:style-name="ce27">
            <text:p>525</text:p>
          </table:table-cell>
          <table:table-cell office:value-type="float" office:value="824.96582284448198" table:style-name="ce26">
            <text:p><text:s/>825.0<text:s/></text:p>
          </table:table-cell>
          <table:table-cell office:value-type="float" office:value="418.76221679749898" table:style-name="ce26">
            <text:p><text:s/>418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90" table:style-name="ce27">
            <text:p>290</text:p>
          </table:table-cell>
          <table:table-cell office:value-type="float" office:value="894.48197156164201" table:style-name="ce26">
            <text:p><text:s/>894.5<text:s/></text:p>
          </table:table-cell>
          <table:table-cell office:value-type="float" office:value="514.12824011064004" table:style-name="ce26">
            <text:p><text:s/>514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35" table:style-name="ce27">
            <text:p>235</text:p>
          </table:table-cell>
          <table:table-cell office:value-type="float" office:value="752.77083733743302" table:style-name="ce26">
            <text:p><text:s/>752.8<text:s/></text:p>
          </table:table-cell>
          <table:table-cell office:value-type="float" office:value="330.537654033835" table:style-name="ce26">
            <text:p><text:s/>330.5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44" table:style-name="ce27">
            <text:p>144</text:p>
          </table:table-cell>
          <table:table-cell office:value-type="float" office:value="226.27633998020099" table:style-name="ce26">
            <text:p><text:s/>226.3<text:s/></text:p>
          </table:table-cell>
          <table:table-cell office:value-type="float" office:value="117.566862502988" table:style-name="ce26">
            <text:p><text:s/>117.6<text:s/></text:p>
          </table:table-cell>
          <table:table-cell office:value-type="float" office:value="27.428571428571399" table:style-name="ce30">
            <text:p><text:s/>27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81" table:style-name="ce27">
            <text:p>81</text:p>
          </table:table-cell>
          <table:table-cell office:value-type="float" office:value="249.83806791894099" table:style-name="ce26">
            <text:p><text:s/>249.8<text:s/></text:p>
          </table:table-cell>
          <table:table-cell office:value-type="float" office:value="138.06943116448099" table:style-name="ce26">
            <text:p><text:s/>138.1<text:s/></text:p>
          </table:table-cell>
          <table:table-cell office:value-type="float" office:value="27.931034482758601" table:style-name="ce30">
            <text:p><text:s/>27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63" table:style-name="ce27">
            <text:p>63</text:p>
          </table:table-cell>
          <table:table-cell office:value-type="float" office:value="201.80665000961" table:style-name="ce26">
            <text:p><text:s/>201.8<text:s/></text:p>
          </table:table-cell>
          <table:table-cell office:value-type="float" office:value="100.78230757964801" table:style-name="ce26">
            <text:p><text:s/>100.8<text:s/></text:p>
          </table:table-cell>
          <table:table-cell office:value-type="float" office:value="26.8085106382979" table:style-name="ce26">
            <text:p><text:s/>26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9" table:style-name="ce27">
            <text:p>49</text:p>
          </table:table-cell>
          <table:table-cell office:value-type="float" office:value="76.996810132151694" table:style-name="ce26">
            <text:p><text:s/>77.0<text:s/></text:p>
          </table:table-cell>
          <table:table-cell office:value-type="float" office:value="32.8442206858955" table:style-name="ce26">
            <text:p><text:s/>32.8<text:s/></text:p>
          </table:table-cell>
          <table:table-cell office:value-type="float" office:value="9.3333333333333002" table:style-name="ce30">
            <text:p><text:s/>9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9" table:style-name="ce27">
            <text:p>29</text:p>
          </table:table-cell>
          <table:table-cell office:value-type="float" office:value="89.448197156164198" table:style-name="ce26">
            <text:p><text:s/>89.4<text:s/></text:p>
          </table:table-cell>
          <table:table-cell office:value-type="float" office:value="50.384099709020802" table:style-name="ce26">
            <text:p><text:s/>50.4<text:s/></text:p>
          </table:table-cell>
          <table:table-cell office:value-type="float" office:value="10" table:style-name="ce30">
            <text:p><text:s/>10.0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0" table:style-name="ce27">
            <text:p>20</text:p>
          </table:table-cell>
          <table:table-cell office:value-type="float" office:value="64.065603177653898" table:style-name="ce26">
            <text:p><text:s/>64.1<text:s/></text:p>
          </table:table-cell>
          <table:table-cell office:value-type="float" office:value="22.331157572339901" table:style-name="ce26">
            <text:p><text:s/>22.3<text:s/></text:p>
          </table:table-cell>
          <table:table-cell office:value-type="float" office:value="8.5106382978722994" table:style-name="ce26">
            <text:p><text:s/>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3" table:style-name="ce27">
            <text:p>43</text:p>
          </table:table-cell>
          <table:table-cell office:value-type="float" office:value="67.568629299643305" table:style-name="ce26">
            <text:p><text:s/>67.6<text:s/></text:p>
          </table:table-cell>
          <table:table-cell office:value-type="float" office:value="33.186873031096603" table:style-name="ce26">
            <text:p><text:s/>33.2<text:s/></text:p>
          </table:table-cell>
          <table:table-cell office:value-type="float" office:value="8.1904761904762005" table:style-name="ce30">
            <text:p><text:s/>8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9" table:style-name="ce27">
            <text:p>29</text:p>
          </table:table-cell>
          <table:table-cell office:value-type="float" office:value="89.448197156164198" table:style-name="ce26">
            <text:p><text:s/>89.4<text:s/></text:p>
          </table:table-cell>
          <table:table-cell office:value-type="float" office:value="45.100985993430903" table:style-name="ce26">
            <text:p><text:s/>45.1<text:s/></text:p>
          </table:table-cell>
          <table:table-cell office:value-type="float" office:value="10" table:style-name="ce30">
            <text:p><text:s/>10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0" table:style-name="ce27">
            <text:p>20</text:p>
          </table:table-cell>
          <table:table-cell office:value-type="float" office:value="64.065603177653898" table:style-name="ce26">
            <text:p><text:s/>64.1<text:s/></text:p>
          </table:table-cell>
          <table:table-cell office:value-type="float" office:value="23.071886808051701" table:style-name="ce26">
            <text:p><text:s/>23.1<text:s/></text:p>
          </table:table-cell>
          <table:table-cell office:value-type="float" office:value="8.5106382978722994" table:style-name="ce26">
            <text:p><text:s/>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9" table:style-name="ce27">
            <text:p>39</text:p>
          </table:table-cell>
          <table:table-cell office:value-type="float" office:value="61.283175411304398" table:style-name="ce26">
            <text:p><text:s/>61.3<text:s/></text:p>
          </table:table-cell>
          <table:table-cell office:value-type="float" office:value="27.718167389807501" table:style-name="ce26">
            <text:p><text:s/>27.7<text:s/></text:p>
          </table:table-cell>
          <table:table-cell office:value-type="float" office:value="7.4285714285714004" table:style-name="ce30">
            <text:p><text:s/>7.4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5517241379310001" table:style-name="ce30">
            <text:p><text:s/>6.6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9574468085105998" table:style-name="ce26">
            <text:p><text:s/>6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8" table:style-name="ce27">
            <text:p>28</text:p>
          </table:table-cell>
          <table:table-cell office:value-type="float" office:value="43.998177218372398" table:style-name="ce26">
            <text:p><text:s/>44.0<text:s/></text:p>
          </table:table-cell>
          <table:table-cell office:value-type="float" office:value="19.954899889992401" table:style-name="ce26">
            <text:p><text:s/>20.0<text:s/></text:p>
          </table:table-cell>
          <table:table-cell office:value-type="float" office:value="5.3333333333333002" table:style-name="ce30">
            <text:p><text:s/>5.3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2068965517240997" table:style-name="ce30">
            <text:p><text:s/>6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5319148936170004" table:style-name="ce26">
            <text:p><text:s/>5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6" table:style-name="ce27">
            <text:p>26</text:p>
          </table:table-cell>
          <table:table-cell office:value-type="float" office:value="40.855450274202902" table:style-name="ce26">
            <text:p><text:s/>40.9<text:s/></text:p>
          </table:table-cell>
          <table:table-cell office:value-type="float" office:value="19.772252522310001" table:style-name="ce26">
            <text:p><text:s/>19.8<text:s/></text:p>
          </table:table-cell>
          <table:table-cell office:value-type="float" office:value="4.9523809523809996" table:style-name="ce30">
            <text:p><text:s/>5.0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827586206897001" table:style-name="ce30">
            <text:p><text:s/>4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2553191489362003" table:style-name="ce26">
            <text:p><text:s/>4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190476190476" table:style-name="ce30">
            <text:p><text:s/>3.6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827586206897001" table:style-name="ce30">
            <text:p><text:s/>4.5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2553191489362003" table:style-name="ce26">
            <text:p><text:s/>4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4285714285714" table:style-name="ce30">
            <text:p><text:s/>3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379310344827998" table:style-name="ce30">
            <text:p><text:s/>4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787234042552999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476190476189999" table:style-name="ce30">
            <text:p><text:s/>3.0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137931034482998" table:style-name="ce30">
            <text:p><text:s/>2.4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531914893617" table:style-name="ce26">
            <text:p><text:s/>2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857142857142998" table:style-name="ce30">
            <text:p><text:s/>2.3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689655172413999" table:style-name="ce30">
            <text:p><text:s/>2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531914893617" table:style-name="ce26">
            <text:p><text:s/>2.6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31" table:style-name="ce32">
            <text:p>131</text:p>
          </table:table-cell>
          <table:table-cell office:value-type="float" office:value="205.848614843099" table:style-name="ce19">
            <text:p><text:s/>205.8<text:s/></text:p>
          </table:table-cell>
          <table:table-cell office:value-type="float" office:value="117.092110956515" table:style-name="ce19">
            <text:p><text:s/>117.1<text:s/></text:p>
          </table:table-cell>
          <table:table-cell office:value-type="float" office:value="24.952380952380999" table:style-name="ce23">
            <text:p><text:s/>25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3" table:style-name="ce32">
            <text:p>63</text:p>
          </table:table-cell>
          <table:table-cell office:value-type="float" office:value="194.31849727028799" table:style-name="ce19">
            <text:p><text:s/>194.3<text:s/></text:p>
          </table:table-cell>
          <table:table-cell office:value-type="float" office:value="131.07919346153" table:style-name="ce19">
            <text:p><text:s/>131.1<text:s/></text:p>
          </table:table-cell>
          <table:table-cell office:value-type="float" office:value="21.724137931034502" table:style-name="ce23">
            <text:p><text:s/>21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6" table:style-name="ce32">
            <text:p>66</text:p>
          </table:table-cell>
          <table:table-cell office:value-type="float" office:value="211.416490486258" table:style-name="ce19">
            <text:p><text:s/>211.4<text:s/></text:p>
          </table:table-cell>
          <table:table-cell office:value-type="float" office:value="103.89579805894699" table:style-name="ce19">
            <text:p><text:s/>103.9<text:s/></text:p>
          </table:table-cell>
          <table:table-cell office:value-type="float" office:value="28.085106382978701" table:style-name="ce19">
            <text:p><text:s/>28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047619047619" table:style-name="ce30">
            <text:p><text:s/>1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793103448276001" table:style-name="ce30">
            <text:p><text:s/>1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531914893617" table:style-name="ce26">
            <text:p><text:s/>2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142857142857" table:style-name="ce30">
            <text:p><text:s/>1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793103448276001" table:style-name="ce30">
            <text:p><text:s/>1.4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76595744681002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142857142857" table:style-name="ce30">
            <text:p><text:s/>1.7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344827586206999" table:style-name="ce30">
            <text:p><text:s/>1.0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76595744681002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38095238095" table:style-name="ce30">
            <text:p><text:s/>1.5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344827586206999" table:style-name="ce30">
            <text:p><text:s/>1.0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76595744681002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7" table:style-name="ce24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3333333333333" table:style-name="ce23">
            <text:p><text:s/>1.3<text:s/></text:p>
          </table:table-cell>
          <table:table-cell office:value-type="string" table:style-name="ce22">
            <text:p>J10-J11</text:p>
          </table:table-cell>
          <table:table-cell office:value-type="string" table:style-name="ce21">
            <text:p>流行性感冒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344827586206999" table:style-name="ce23">
            <text:p><text:s/>1.0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7021276595745001" table:style-name="ce19">
            <text:p><text:s/>1.7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63,639人,男性 32,421人,女性 31,218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神岡區.$A$1:神岡區.$S$29" table:base-cell-address="神岡區.$A$1"/>
        </table:named-expressions>
      </table:table>
      <table:table table:name="潭子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潭子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753" table:style-name="ce27">
            <text:p>753</text:p>
          </table:table-cell>
          <table:table-cell office:value-type="float" office:value="688.52324108828702" table:style-name="ce26">
            <text:p><text:s/>688.5<text:s/></text:p>
          </table:table-cell>
          <table:table-cell office:value-type="float" office:value="397.65980212384102" table:style-name="ce26">
            <text:p><text:s/>397.7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15" table:style-name="ce27">
            <text:p>415</text:p>
          </table:table-cell>
          <table:table-cell office:value-type="float" office:value="772.07865900169304" table:style-name="ce26">
            <text:p><text:s/>772.1<text:s/></text:p>
          </table:table-cell>
          <table:table-cell office:value-type="float" office:value="505.622250960489" table:style-name="ce26">
            <text:p><text:s/>505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38" table:style-name="ce27">
            <text:p>338</text:p>
          </table:table-cell>
          <table:table-cell office:value-type="float" office:value="607.76609995774402" table:style-name="ce26">
            <text:p><text:s/>607.8<text:s/></text:p>
          </table:table-cell>
          <table:table-cell office:value-type="float" office:value="310.42147513682698" table:style-name="ce26">
            <text:p><text:s/>310.4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21" table:style-name="ce27">
            <text:p>221</text:p>
          </table:table-cell>
          <table:table-cell office:value-type="float" office:value="202.07654220519501" table:style-name="ce26">
            <text:p><text:s/>202.1<text:s/></text:p>
          </table:table-cell>
          <table:table-cell office:value-type="float" office:value="114.41075323171199" table:style-name="ce26">
            <text:p><text:s/>114.4<text:s/></text:p>
          </table:table-cell>
          <table:table-cell office:value-type="float" office:value="29.349269588313401" table:style-name="ce30">
            <text:p><text:s/>29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31" table:style-name="ce27">
            <text:p>131</text:p>
          </table:table-cell>
          <table:table-cell office:value-type="float" office:value="243.71639597402799" table:style-name="ce26">
            <text:p><text:s/>243.7<text:s/></text:p>
          </table:table-cell>
          <table:table-cell office:value-type="float" office:value="154.69808108227599" table:style-name="ce26">
            <text:p><text:s/>154.7<text:s/></text:p>
          </table:table-cell>
          <table:table-cell office:value-type="float" office:value="31.566265060241001" table:style-name="ce30">
            <text:p><text:s/>31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90" table:style-name="ce27">
            <text:p>90</text:p>
          </table:table-cell>
          <table:table-cell office:value-type="float" office:value="161.83121004792" table:style-name="ce26">
            <text:p><text:s/>161.8<text:s/></text:p>
          </table:table-cell>
          <table:table-cell office:value-type="float" office:value="81.661724657432501" table:style-name="ce26">
            <text:p><text:s/>81.7<text:s/></text:p>
          </table:table-cell>
          <table:table-cell office:value-type="float" office:value="26.627218934911198" table:style-name="ce26">
            <text:p><text:s/>26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62" table:style-name="ce27">
            <text:p>62</text:p>
          </table:table-cell>
          <table:table-cell office:value-type="float" office:value="56.691156636751401" table:style-name="ce26">
            <text:p><text:s/>56.7<text:s/></text:p>
          </table:table-cell>
          <table:table-cell office:value-type="float" office:value="31.993603005189598" table:style-name="ce26">
            <text:p><text:s/>32.0<text:s/></text:p>
          </table:table-cell>
          <table:table-cell office:value-type="float" office:value="8.2337317397077996" table:style-name="ce30">
            <text:p><text:s/>8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6" table:style-name="ce27">
            <text:p>36</text:p>
          </table:table-cell>
          <table:table-cell office:value-type="float" office:value="66.975498130267297" table:style-name="ce26">
            <text:p><text:s/>67.0<text:s/></text:p>
          </table:table-cell>
          <table:table-cell office:value-type="float" office:value="43.882114444504303" table:style-name="ce26">
            <text:p><text:s/>43.9<text:s/></text:p>
          </table:table-cell>
          <table:table-cell office:value-type="float" office:value="8.6746987951806993" table:style-name="ce30">
            <text:p><text:s/>8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3" table:style-name="ce27">
            <text:p>33</text:p>
          </table:table-cell>
          <table:table-cell office:value-type="float" office:value="59.338110350904003" table:style-name="ce26">
            <text:p><text:s/>59.3<text:s/></text:p>
          </table:table-cell>
          <table:table-cell office:value-type="float" office:value="28.206768865745101" table:style-name="ce26">
            <text:p><text:s/>28.2<text:s/></text:p>
          </table:table-cell>
          <table:table-cell office:value-type="float" office:value="9.7633136094675006" table:style-name="ce26">
            <text:p><text:s/>9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9" table:style-name="ce27">
            <text:p>59</text:p>
          </table:table-cell>
          <table:table-cell office:value-type="float" office:value="53.948036154328001" table:style-name="ce26">
            <text:p><text:s/>53.9<text:s/></text:p>
          </table:table-cell>
          <table:table-cell office:value-type="float" office:value="29.8582042726092" table:style-name="ce26">
            <text:p><text:s/>29.9<text:s/></text:p>
          </table:table-cell>
          <table:table-cell office:value-type="float" office:value="7.8353253652057999" table:style-name="ce30">
            <text:p><text:s/>7.8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0" table:style-name="ce27">
            <text:p>30</text:p>
          </table:table-cell>
          <table:table-cell office:value-type="float" office:value="55.812915108556098" table:style-name="ce26">
            <text:p><text:s/>55.8<text:s/></text:p>
          </table:table-cell>
          <table:table-cell office:value-type="float" office:value="36.2047880189754" table:style-name="ce26">
            <text:p><text:s/>36.2<text:s/></text:p>
          </table:table-cell>
          <table:table-cell office:value-type="float" office:value="7.2289156626505999" table:style-name="ce30">
            <text:p><text:s/>7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6" table:style-name="ce27">
            <text:p>26</text:p>
          </table:table-cell>
          <table:table-cell office:value-type="float" office:value="46.751238458288" table:style-name="ce26">
            <text:p><text:s/>46.8<text:s/></text:p>
          </table:table-cell>
          <table:table-cell office:value-type="float" office:value="22.683914405780399" table:style-name="ce26">
            <text:p><text:s/>22.7<text:s/></text:p>
          </table:table-cell>
          <table:table-cell office:value-type="float" office:value="7.6923076923076996" table:style-name="ce26">
            <text:p><text:s/>7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4" table:style-name="ce27">
            <text:p>54</text:p>
          </table:table-cell>
          <table:table-cell office:value-type="float" office:value="49.376168683622197" table:style-name="ce26">
            <text:p><text:s/>49.4<text:s/></text:p>
          </table:table-cell>
          <table:table-cell office:value-type="float" office:value="27.810236374987898" table:style-name="ce26">
            <text:p><text:s/>27.8<text:s/></text:p>
          </table:table-cell>
          <table:table-cell office:value-type="float" office:value="7.1713147410358999" table:style-name="ce30">
            <text:p><text:s/>7.2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9" table:style-name="ce27">
            <text:p>29</text:p>
          </table:table-cell>
          <table:table-cell office:value-type="float" office:value="53.952484604937602" table:style-name="ce26">
            <text:p><text:s/>54.0<text:s/></text:p>
          </table:table-cell>
          <table:table-cell office:value-type="float" office:value="35.604769681307097" table:style-name="ce26">
            <text:p><text:s/>35.6<text:s/></text:p>
          </table:table-cell>
          <table:table-cell office:value-type="float" office:value="6.9879518072289004" table:style-name="ce30">
            <text:p><text:s/>7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3" table:style-name="ce27">
            <text:p>23</text:p>
          </table:table-cell>
          <table:table-cell office:value-type="float" office:value="41.356864790023998" table:style-name="ce26">
            <text:p><text:s/>41.4<text:s/></text:p>
          </table:table-cell>
          <table:table-cell office:value-type="float" office:value="19.8025593542074" table:style-name="ce26">
            <text:p><text:s/>19.8<text:s/></text:p>
          </table:table-cell>
          <table:table-cell office:value-type="float" office:value="6.8047337278107003" table:style-name="ce26">
            <text:p><text:s/>6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8" table:style-name="ce27">
            <text:p>48</text:p>
          </table:table-cell>
          <table:table-cell office:value-type="float" office:value="43.889927718775297" table:style-name="ce26">
            <text:p><text:s/>43.9<text:s/></text:p>
          </table:table-cell>
          <table:table-cell office:value-type="float" office:value="24.918352460265801" table:style-name="ce26">
            <text:p><text:s/>24.9<text:s/></text:p>
          </table:table-cell>
          <table:table-cell office:value-type="float" office:value="6.3745019920318997" table:style-name="ce30">
            <text:p><text:s/>6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8" table:style-name="ce27">
            <text:p>28</text:p>
          </table:table-cell>
          <table:table-cell office:value-type="float" office:value="52.092054101319" table:style-name="ce26">
            <text:p><text:s/>52.1<text:s/></text:p>
          </table:table-cell>
          <table:table-cell office:value-type="float" office:value="34.171212875256401" table:style-name="ce26">
            <text:p><text:s/>34.2<text:s/></text:p>
          </table:table-cell>
          <table:table-cell office:value-type="float" office:value="6.7469879518072" table:style-name="ce30">
            <text:p><text:s/>6.7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2" table:style-name="ce27">
            <text:p>22</text:p>
          </table:table-cell>
          <table:table-cell office:value-type="float" office:value="39.558740233936" table:style-name="ce26">
            <text:p><text:s/>39.6<text:s/></text:p>
          </table:table-cell>
          <table:table-cell office:value-type="float" office:value="19.2614423433231" table:style-name="ce26">
            <text:p><text:s/>19.3<text:s/></text:p>
          </table:table-cell>
          <table:table-cell office:value-type="float" office:value="6.5088757396450001" table:style-name="ce26">
            <text:p><text:s/>6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4" table:style-name="ce27">
            <text:p>34</text:p>
          </table:table-cell>
          <table:table-cell office:value-type="float" office:value="31.0886988007992" table:style-name="ce26">
            <text:p><text:s/>31.1<text:s/></text:p>
          </table:table-cell>
          <table:table-cell office:value-type="float" office:value="17.341023475214701" table:style-name="ce26">
            <text:p><text:s/>17.3<text:s/></text:p>
          </table:table-cell>
          <table:table-cell office:value-type="float" office:value="4.5152722443559004" table:style-name="ce30">
            <text:p><text:s/>4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963855421686999" table:style-name="ce30">
            <text:p><text:s/>4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3254437869822002" table:style-name="ce26">
            <text:p><text:s/>5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1" table:style-name="ce27">
            <text:p>31</text:p>
          </table:table-cell>
          <table:table-cell office:value-type="float" office:value="28.345578318375701" table:style-name="ce26">
            <text:p><text:s/>28.3<text:s/></text:p>
          </table:table-cell>
          <table:table-cell office:value-type="float" office:value="15.5287929240728" table:style-name="ce26">
            <text:p><text:s/>15.5<text:s/></text:p>
          </table:table-cell>
          <table:table-cell office:value-type="float" office:value="4.1168658698538998" table:style-name="ce30">
            <text:p><text:s/>4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325301204819" table:style-name="ce30">
            <text:p><text:s/>3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0295857988166004" table:style-name="ce26">
            <text:p><text:s/>5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0" table:style-name="ce27">
            <text:p>20</text:p>
          </table:table-cell>
          <table:table-cell office:value-type="float" office:value="18.287469882823" table:style-name="ce26">
            <text:p><text:s/>18.3<text:s/></text:p>
          </table:table-cell>
          <table:table-cell office:value-type="float" office:value="10.3219016745097" table:style-name="ce26">
            <text:p><text:s/>10.3<text:s/></text:p>
          </table:table-cell>
          <table:table-cell office:value-type="float" office:value="2.6560424966799001" table:style-name="ce30">
            <text:p><text:s/>2.7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915662650602001" table:style-name="ce30">
            <text:p><text:s/>2.9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627218934911001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576361221779999" table:style-name="ce30">
            <text:p><text:s/>2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506024096386001" table:style-name="ce30">
            <text:p><text:s/>2.7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668639053253999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4833997344" table:style-name="ce30">
            <text:p><text:s/>2.1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096385542169001" table:style-name="ce30">
            <text:p><text:s/>2.4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668639053253999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91" table:style-name="ce32">
            <text:p>191</text:p>
          </table:table-cell>
          <table:table-cell office:value-type="float" office:value="174.64533738096" table:style-name="ce19">
            <text:p><text:s/>174.6<text:s/></text:p>
          </table:table-cell>
          <table:table-cell office:value-type="float" office:value="109.224021764504" table:style-name="ce19">
            <text:p><text:s/>109.2<text:s/></text:p>
          </table:table-cell>
          <table:table-cell office:value-type="float" office:value="25.365205843293499" table:style-name="ce23">
            <text:p><text:s/>25.4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98" table:style-name="ce32">
            <text:p>98</text:p>
          </table:table-cell>
          <table:table-cell office:value-type="float" office:value="182.322189354617" table:style-name="ce19">
            <text:p><text:s/>182.3<text:s/></text:p>
          </table:table-cell>
          <table:table-cell office:value-type="float" office:value="123.153455053879" table:style-name="ce19">
            <text:p><text:s/>123.2<text:s/></text:p>
          </table:table-cell>
          <table:table-cell office:value-type="float" office:value="23.6144578313253" table:style-name="ce23">
            <text:p><text:s/>23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84" table:style-name="ce32">
            <text:p>84</text:p>
          </table:table-cell>
          <table:table-cell office:value-type="float" office:value="151.04246271139201" table:style-name="ce19">
            <text:p><text:s/>151.0<text:s/></text:p>
          </table:table-cell>
          <table:table-cell office:value-type="float" office:value="82.095308750506305" table:style-name="ce19">
            <text:p><text:s/>82.1<text:s/></text:p>
          </table:table-cell>
          <table:table-cell office:value-type="float" office:value="24.8520710059172" table:style-name="ce19">
            <text:p><text:s/>24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4833997344" table:style-name="ce30">
            <text:p><text:s/>2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686746987952001" table:style-name="ce30">
            <text:p><text:s/>2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710059171598001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920318725099999" table:style-name="ce30">
            <text:p><text:s/>2.0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867469879518" table:style-name="ce30">
            <text:p><text:s/>1.7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710059171598001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59229747676" table:style-name="ce30">
            <text:p><text:s/>1.9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867469879518" table:style-name="ce30">
            <text:p><text:s/>1.7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751479289940999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608233731739999" table:style-name="ce30">
            <text:p><text:s/>1.5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457831325301" table:style-name="ce30">
            <text:p><text:s/>1.4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834319526627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10" table:style-name="ce24">
            <text:p>10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32802124834" table:style-name="ce23">
            <text:p><text:s/>1.3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5" table:style-name="ce20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048192771084001" table:style-name="ce23">
            <text:p><text:s/>1.2<text:s/></text:p>
          </table:table-cell>
          <table:table-cell office:value-type="string" table:style-name="ce22">
            <text:p>J40-J47</text:p>
          </table:table-cell>
          <table:table-cell office:value-type="string" table:style-name="ce21">
            <text:p>慢性下呼吸道疾病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1834319526627" table:style-name="ce19">
            <text:p><text:s/>1.2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09,365人,男性 53,751人,女性 55,614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潭子區.$A$1:潭子區.$S$29" table:base-cell-address="潭子區.$A$1"/>
        </table:named-expressions>
      </table:table>
      <table:table table:name="大雅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大雅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01" table:style-name="ce27">
            <text:p>601</text:p>
          </table:table-cell>
          <table:table-cell office:value-type="float" office:value="632.73148391851396" table:style-name="ce26">
            <text:p><text:s/>632.7<text:s/></text:p>
          </table:table-cell>
          <table:table-cell office:value-type="float" office:value="405.77254517311502" table:style-name="ce26">
            <text:p><text:s/>405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59" table:style-name="ce27">
            <text:p>359</text:p>
          </table:table-cell>
          <table:table-cell office:value-type="float" office:value="762.22425104567003" table:style-name="ce26">
            <text:p><text:s/>762.2<text:s/></text:p>
          </table:table-cell>
          <table:table-cell office:value-type="float" office:value="534.95409496453999" table:style-name="ce26">
            <text:p><text:s/>535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42" table:style-name="ce27">
            <text:p>242</text:p>
          </table:table-cell>
          <table:table-cell office:value-type="float" office:value="505.36691308524399" table:style-name="ce26">
            <text:p><text:s/>505.4<text:s/></text:p>
          </table:table-cell>
          <table:table-cell office:value-type="float" office:value="297.91122203984099" table:style-name="ce26">
            <text:p><text:s/>297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84" table:style-name="ce27">
            <text:p>184</text:p>
          </table:table-cell>
          <table:table-cell office:value-type="float" office:value="193.714797073222" table:style-name="ce26">
            <text:p><text:s/>193.7<text:s/></text:p>
          </table:table-cell>
          <table:table-cell office:value-type="float" office:value="118.11471260073399" table:style-name="ce26">
            <text:p><text:s/>118.1<text:s/></text:p>
          </table:table-cell>
          <table:table-cell office:value-type="float" office:value="30.615640599001701" table:style-name="ce30">
            <text:p><text:s/>30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18" table:style-name="ce27">
            <text:p>118</text:p>
          </table:table-cell>
          <table:table-cell office:value-type="float" office:value="250.536104800527" table:style-name="ce26">
            <text:p><text:s/>250.5<text:s/></text:p>
          </table:table-cell>
          <table:table-cell office:value-type="float" office:value="165.234713128229" table:style-name="ce26">
            <text:p><text:s/>165.2<text:s/></text:p>
          </table:table-cell>
          <table:table-cell office:value-type="float" office:value="32.869080779944298" table:style-name="ce30">
            <text:p><text:s/>32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66" table:style-name="ce27">
            <text:p>66</text:p>
          </table:table-cell>
          <table:table-cell office:value-type="float" office:value="137.82733993233899" table:style-name="ce26">
            <text:p><text:s/>137.8<text:s/></text:p>
          </table:table-cell>
          <table:table-cell office:value-type="float" office:value="79.769899226706599" table:style-name="ce26">
            <text:p><text:s/>79.8<text:s/></text:p>
          </table:table-cell>
          <table:table-cell office:value-type="float" office:value="27.272727272727298" table:style-name="ce26">
            <text:p><text:s/>2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73" table:style-name="ce27">
            <text:p>73</text:p>
          </table:table-cell>
          <table:table-cell office:value-type="float" office:value="76.854240143180505" table:style-name="ce26">
            <text:p><text:s/>76.9<text:s/></text:p>
          </table:table-cell>
          <table:table-cell office:value-type="float" office:value="47.2007524346716" table:style-name="ce26">
            <text:p><text:s/>47.2<text:s/></text:p>
          </table:table-cell>
          <table:table-cell office:value-type="float" office:value="12.146422628951701" table:style-name="ce30">
            <text:p><text:s/>12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0" table:style-name="ce27">
            <text:p>40</text:p>
          </table:table-cell>
          <table:table-cell office:value-type="float" office:value="84.927493152720899" table:style-name="ce26">
            <text:p><text:s/>84.9<text:s/></text:p>
          </table:table-cell>
          <table:table-cell office:value-type="float" office:value="60.380503342262401" table:style-name="ce26">
            <text:p><text:s/>60.4<text:s/></text:p>
          </table:table-cell>
          <table:table-cell office:value-type="float" office:value="11.142061281337" table:style-name="ce30">
            <text:p><text:s/>11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3" table:style-name="ce27">
            <text:p>33</text:p>
          </table:table-cell>
          <table:table-cell office:value-type="float" office:value="68.913669966169707" table:style-name="ce26">
            <text:p><text:s/>68.9<text:s/></text:p>
          </table:table-cell>
          <table:table-cell office:value-type="float" office:value="37.219799655307398" table:style-name="ce26">
            <text:p><text:s/>37.2<text:s/></text:p>
          </table:table-cell>
          <table:table-cell office:value-type="float" office:value="13.636363636363599" table:style-name="ce26">
            <text:p><text:s/>13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0" table:style-name="ce27">
            <text:p>40</text:p>
          </table:table-cell>
          <table:table-cell office:value-type="float" office:value="42.111912407222199" table:style-name="ce26">
            <text:p><text:s/>42.1<text:s/></text:p>
          </table:table-cell>
          <table:table-cell office:value-type="float" office:value="25.505811955503798" table:style-name="ce26">
            <text:p><text:s/>25.5<text:s/></text:p>
          </table:table-cell>
          <table:table-cell office:value-type="float" office:value="6.6555740432611996" table:style-name="ce30">
            <text:p><text:s/>6.7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5" table:style-name="ce27">
            <text:p>25</text:p>
          </table:table-cell>
          <table:table-cell office:value-type="float" office:value="53.079683220450498" table:style-name="ce26">
            <text:p><text:s/>53.1<text:s/></text:p>
          </table:table-cell>
          <table:table-cell office:value-type="float" office:value="35.609220927905298" table:style-name="ce26">
            <text:p><text:s/>35.6<text:s/></text:p>
          </table:table-cell>
          <table:table-cell office:value-type="float" office:value="6.9637883008357004" table:style-name="ce30">
            <text:p><text:s/>7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247933884298002" table:style-name="ce26">
            <text:p><text:s/>7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7" table:style-name="ce27">
            <text:p>37</text:p>
          </table:table-cell>
          <table:table-cell office:value-type="float" office:value="38.953518976680499" table:style-name="ce26">
            <text:p><text:s/>39.0<text:s/></text:p>
          </table:table-cell>
          <table:table-cell office:value-type="float" office:value="24.306119258669199" table:style-name="ce26">
            <text:p><text:s/>24.3<text:s/></text:p>
          </table:table-cell>
          <table:table-cell office:value-type="float" office:value="6.1564059900165997" table:style-name="ce30">
            <text:p><text:s/>6.2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3" table:style-name="ce27">
            <text:p>23</text:p>
          </table:table-cell>
          <table:table-cell office:value-type="float" office:value="48.833308562814501" table:style-name="ce26">
            <text:p><text:s/>48.8<text:s/></text:p>
          </table:table-cell>
          <table:table-cell office:value-type="float" office:value="32.017476316852701" table:style-name="ce26">
            <text:p><text:s/>32.0<text:s/></text:p>
          </table:table-cell>
          <table:table-cell office:value-type="float" office:value="6.4066852367687996" table:style-name="ce30">
            <text:p><text:s/>6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247933884298002" table:style-name="ce26">
            <text:p><text:s/>7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0" table:style-name="ce27">
            <text:p>30</text:p>
          </table:table-cell>
          <table:table-cell office:value-type="float" office:value="31.583934305416602" table:style-name="ce26">
            <text:p><text:s/>31.6<text:s/></text:p>
          </table:table-cell>
          <table:table-cell office:value-type="float" office:value="19.320349430613401" table:style-name="ce26">
            <text:p><text:s/>19.3<text:s/></text:p>
          </table:table-cell>
          <table:table-cell office:value-type="float" office:value="4.9916805324459004" table:style-name="ce30">
            <text:p><text:s/>5.0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568245125347996" table:style-name="ce30">
            <text:p><text:s/>4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7851239669421002" table:style-name="ce26">
            <text:p><text:s/>5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8" table:style-name="ce27">
            <text:p>28</text:p>
          </table:table-cell>
          <table:table-cell office:value-type="float" office:value="29.478338685055501" table:style-name="ce26">
            <text:p><text:s/>29.5<text:s/></text:p>
          </table:table-cell>
          <table:table-cell office:value-type="float" office:value="17.634340096463301" table:style-name="ce26">
            <text:p><text:s/>17.6<text:s/></text:p>
          </table:table-cell>
          <table:table-cell office:value-type="float" office:value="4.6589018302829004" table:style-name="ce30">
            <text:p><text:s/>4.7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782729805013998" table:style-name="ce30">
            <text:p><text:s/>4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7851239669421002" table:style-name="ce26">
            <text:p><text:s/>5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4" table:style-name="ce27">
            <text:p>24</text:p>
          </table:table-cell>
          <table:table-cell office:value-type="float" office:value="25.2671474443333" table:style-name="ce26">
            <text:p><text:s/>25.3<text:s/></text:p>
          </table:table-cell>
          <table:table-cell office:value-type="float" office:value="16.133028872023502" table:style-name="ce26">
            <text:p><text:s/>16.1<text:s/></text:p>
          </table:table-cell>
          <table:table-cell office:value-type="float" office:value="3.9933444259567001" table:style-name="ce30">
            <text:p><text:s/>4.0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8997214484680001" table:style-name="ce30">
            <text:p><text:s/>3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9586776859504003" table:style-name="ce26">
            <text:p><text:s/>5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1" table:style-name="ce27">
            <text:p>21</text:p>
          </table:table-cell>
          <table:table-cell office:value-type="float" office:value="22.1087540137917" table:style-name="ce26">
            <text:p><text:s/>22.1<text:s/></text:p>
          </table:table-cell>
          <table:table-cell office:value-type="float" office:value="16.1712191688618" table:style-name="ce26">
            <text:p><text:s/>16.2<text:s/></text:p>
          </table:table-cell>
          <table:table-cell office:value-type="float" office:value="3.4941763727120998" table:style-name="ce30">
            <text:p><text:s/>3.5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426183844011002" table:style-name="ce30">
            <text:p><text:s/>3.3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925619834710998" table:style-name="ce26">
            <text:p><text:s/>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613976705490998" table:style-name="ce30">
            <text:p><text:s/>3.2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640668523676999" table:style-name="ce30">
            <text:p><text:s/>3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93388429752001" table:style-name="ce26">
            <text:p><text:s/>2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958402662229999" table:style-name="ce30">
            <text:p><text:s/>2.5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640668523676999" table:style-name="ce30">
            <text:p><text:s/>3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793388429752001" table:style-name="ce26">
            <text:p><text:s/>2.5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30" table:style-name="ce32">
            <text:p>130</text:p>
          </table:table-cell>
          <table:table-cell office:value-type="float" office:value="136.86371532347201" table:style-name="ce19">
            <text:p><text:s/>136.9<text:s/></text:p>
          </table:table-cell>
          <table:table-cell office:value-type="float" office:value="99.226582729171" table:style-name="ce19">
            <text:p><text:s/>99.2<text:s/></text:p>
          </table:table-cell>
          <table:table-cell office:value-type="float" office:value="21.630615640599" table:style-name="ce23">
            <text:p><text:s/>21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74" table:style-name="ce32">
            <text:p>74</text:p>
          </table:table-cell>
          <table:table-cell office:value-type="float" office:value="157.11586233253399" table:style-name="ce19">
            <text:p><text:s/>157.1<text:s/></text:p>
          </table:table-cell>
          <table:table-cell office:value-type="float" office:value="118.196911470545" table:style-name="ce19">
            <text:p><text:s/>118.2<text:s/></text:p>
          </table:table-cell>
          <table:table-cell office:value-type="float" office:value="20.6128133704735" table:style-name="ce23">
            <text:p><text:s/>20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50" table:style-name="ce32">
            <text:p>50</text:p>
          </table:table-cell>
          <table:table-cell office:value-type="float" office:value="104.41465146389299" table:style-name="ce19">
            <text:p><text:s/>104.4<text:s/></text:p>
          </table:table-cell>
          <table:table-cell office:value-type="float" office:value="78.091160049601299" table:style-name="ce19">
            <text:p><text:s/>78.1<text:s/></text:p>
          </table:table-cell>
          <table:table-cell office:value-type="float" office:value="20.6611570247934" table:style-name="ce19">
            <text:p><text:s/>20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958402662229999" table:style-name="ce30">
            <text:p><text:s/>2.5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9860724234" table:style-name="ce30">
            <text:p><text:s/>1.9<text:s/>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528925619835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638935108152999" table:style-name="ce30">
            <text:p><text:s/>1.7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9860724234" table:style-name="ce30">
            <text:p><text:s/>1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528925619835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975041597337999" table:style-name="ce30">
            <text:p><text:s/>1.5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142061281336999" table:style-name="ce30">
            <text:p><text:s/>1.1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528925619835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3194675540770002" table:style-name="ce30">
            <text:p><text:s/>0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142061281336999" table:style-name="ce30">
            <text:p><text:s/>1.1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2644628099170003" table:style-name="ce26">
            <text:p><text:s/>0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4" table:style-name="ce24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6655574043261" table:style-name="ce23">
            <text:p><text:s/>0.7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3565459610030002" table:style-name="ce23">
            <text:p><text:s/>0.8<text:s/></text:p>
          </table:table-cell>
          <table:table-cell office:value-type="string" table:style-name="ce22">
            <text:p>K70, K73-K74</text:p>
          </table:table-cell>
          <table:table-cell office:value-type="string" table:style-name="ce21">
            <text:p>慢性肝病及肝硬化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2644628099170003" table:style-name="ce19">
            <text:p><text:s/>0.8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94,985人,男性 47,099人,女性 47,886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雅區.$A$1:大雅區.$S$29" table:base-cell-address="大雅區.$A$1"/>
        </table:named-expressions>
      </table:table>
      <table:table table:name="新社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新社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97" table:style-name="ce27">
            <text:p>297</text:p>
          </table:table-cell>
          <table:table-cell office:value-type="float" office:value="1307.56361715242" table:style-name="ce26">
            <text:p><text:s/>1,307.6<text:s/></text:p>
          </table:table-cell>
          <table:table-cell office:value-type="float" office:value="507.15750991060497" table:style-name="ce26">
            <text:p><text:s/>507.2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87" table:style-name="ce27">
            <text:p>187</text:p>
          </table:table-cell>
          <table:table-cell office:value-type="float" office:value="1595.42701134715" table:style-name="ce26">
            <text:p><text:s/>1,595.4<text:s/></text:p>
          </table:table-cell>
          <table:table-cell office:value-type="float" office:value="716.62414972664396" table:style-name="ce26">
            <text:p><text:s/>716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10" table:style-name="ce27">
            <text:p>110</text:p>
          </table:table-cell>
          <table:table-cell office:value-type="float" office:value="1000.63676885291" table:style-name="ce26">
            <text:p><text:s/>1,000.6<text:s/></text:p>
          </table:table-cell>
          <table:table-cell office:value-type="float" office:value="303.152865192462" table:style-name="ce26">
            <text:p><text:s/>303.2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8" table:style-name="ce27">
            <text:p>58</text:p>
          </table:table-cell>
          <table:table-cell office:value-type="float" office:value="255.34912388835099" table:style-name="ce26">
            <text:p><text:s/>255.3<text:s/></text:p>
          </table:table-cell>
          <table:table-cell office:value-type="float" office:value="98.257150446579701" table:style-name="ce26">
            <text:p><text:s/>98.3<text:s/></text:p>
          </table:table-cell>
          <table:table-cell office:value-type="float" office:value="19.528619528619501" table:style-name="ce30">
            <text:p><text:s/>19.5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3" table:style-name="ce27">
            <text:p>33</text:p>
          </table:table-cell>
          <table:table-cell office:value-type="float" office:value="281.54594317891002" table:style-name="ce26">
            <text:p><text:s/>281.5<text:s/></text:p>
          </table:table-cell>
          <table:table-cell office:value-type="float" office:value="124.018069970491" table:style-name="ce26">
            <text:p><text:s/>124.0<text:s/></text:p>
          </table:table-cell>
          <table:table-cell office:value-type="float" office:value="17.647058823529399" table:style-name="ce30">
            <text:p><text:s/>17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5" table:style-name="ce27">
            <text:p>25</text:p>
          </table:table-cell>
          <table:table-cell office:value-type="float" office:value="227.41744746657" table:style-name="ce26">
            <text:p><text:s/>227.4<text:s/></text:p>
          </table:table-cell>
          <table:table-cell office:value-type="float" office:value="73.626963158544996" table:style-name="ce26">
            <text:p><text:s/>73.6<text:s/></text:p>
          </table:table-cell>
          <table:table-cell office:value-type="float" office:value="22.727272727272702" table:style-name="ce26">
            <text:p><text:s/>2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9" table:style-name="ce27">
            <text:p>29</text:p>
          </table:table-cell>
          <table:table-cell office:value-type="float" office:value="127.674561944175" table:style-name="ce26">
            <text:p><text:s/>127.7<text:s/></text:p>
          </table:table-cell>
          <table:table-cell office:value-type="float" office:value="36.8532552139581" table:style-name="ce26">
            <text:p><text:s/>36.9<text:s/></text:p>
          </table:table-cell>
          <table:table-cell office:value-type="float" office:value="9.7643097643098002" table:style-name="ce30">
            <text:p><text:s/>9.8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1" table:style-name="ce27">
            <text:p>21</text:p>
          </table:table-cell>
          <table:table-cell office:value-type="float" office:value="179.16560020476101" table:style-name="ce26">
            <text:p><text:s/>179.2<text:s/></text:p>
          </table:table-cell>
          <table:table-cell office:value-type="float" office:value="59.831571323722002" table:style-name="ce26">
            <text:p><text:s/>59.8<text:s/></text:p>
          </table:table-cell>
          <table:table-cell office:value-type="float" office:value="11.2299465240642" table:style-name="ce30">
            <text:p><text:s/>11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0909090909091006" table:style-name="ce26">
            <text:p><text:s/>9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3" table:style-name="ce27">
            <text:p>23</text:p>
          </table:table-cell>
          <table:table-cell office:value-type="float" office:value="101.25913533503601" table:style-name="ce26">
            <text:p><text:s/>101.3<text:s/></text:p>
          </table:table-cell>
          <table:table-cell office:value-type="float" office:value="37.353116602248797" table:style-name="ce26">
            <text:p><text:s/>37.4<text:s/></text:p>
          </table:table-cell>
          <table:table-cell office:value-type="float" office:value="7.7441077441077004" table:style-name="ce30">
            <text:p><text:s/>7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0213903743316006" table:style-name="ce30">
            <text:p><text:s/>8.0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1818181818181994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2" table:style-name="ce27">
            <text:p>22</text:p>
          </table:table-cell>
          <table:table-cell office:value-type="float" office:value="96.856564233512401" table:style-name="ce26">
            <text:p><text:s/>96.9<text:s/></text:p>
          </table:table-cell>
          <table:table-cell office:value-type="float" office:value="39.095933043862402" table:style-name="ce26">
            <text:p><text:s/>39.1<text:s/></text:p>
          </table:table-cell>
          <table:table-cell office:value-type="float" office:value="7.4074074074074003" table:style-name="ce30">
            <text:p><text:s/>7.4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4866310160428" table:style-name="ce30">
            <text:p><text:s/>7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2727272727273" table:style-name="ce26">
            <text:p><text:s/>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2" table:style-name="ce27">
            <text:p>22</text:p>
          </table:table-cell>
          <table:table-cell office:value-type="float" office:value="96.856564233512401" table:style-name="ce26">
            <text:p><text:s/>96.9<text:s/></text:p>
          </table:table-cell>
          <table:table-cell office:value-type="float" office:value="33.041121678002803" table:style-name="ce26">
            <text:p><text:s/>33.0<text:s/></text:p>
          </table:table-cell>
          <table:table-cell office:value-type="float" office:value="7.4074074074074003" table:style-name="ce30">
            <text:p><text:s/>7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9518716577540003" table:style-name="ce30">
            <text:p><text:s/>7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2727272727273" table:style-name="ce26">
            <text:p><text:s/>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973063973063997" table:style-name="ce30">
            <text:p><text:s/>6.4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3475935828876997" table:style-name="ce30">
            <text:p><text:s/>5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636363636363997" table:style-name="ce26">
            <text:p><text:s/>6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0505050505050004" table:style-name="ce30">
            <text:p><text:s/>5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3475935828876997" table:style-name="ce30">
            <text:p><text:s/>5.3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454545454544997" table:style-name="ce26">
            <text:p><text:s/>4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7037037037037002" table:style-name="ce30">
            <text:p><text:s/>3.7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128342245989" table:style-name="ce30">
            <text:p><text:s/>4.8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454545454544997" table:style-name="ce26">
            <text:p><text:s/>4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7037037037037002" table:style-name="ce30">
            <text:p><text:s/>3.7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085561497325998" table:style-name="ce30">
            <text:p><text:s/>3.2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272727272727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303030303030001" table:style-name="ce30">
            <text:p><text:s/>3.0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085561497325998" table:style-name="ce30">
            <text:p><text:s/>3.2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272727272727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78" table:style-name="ce32">
            <text:p>78</text:p>
          </table:table-cell>
          <table:table-cell office:value-type="float" office:value="343.40054591881699" table:style-name="ce19">
            <text:p><text:s/>343.4<text:s/></text:p>
          </table:table-cell>
          <table:table-cell office:value-type="float" office:value="141.801694787858" table:style-name="ce19">
            <text:p><text:s/>141.8<text:s/></text:p>
          </table:table-cell>
          <table:table-cell office:value-type="float" office:value="26.262626262626299" table:style-name="ce23">
            <text:p><text:s/>26.3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50" table:style-name="ce32">
            <text:p>50</text:p>
          </table:table-cell>
          <table:table-cell office:value-type="float" office:value="426.58476239228702" table:style-name="ce19">
            <text:p><text:s/>426.6<text:s/></text:p>
          </table:table-cell>
          <table:table-cell office:value-type="float" office:value="221.078454768244" table:style-name="ce19">
            <text:p><text:s/>221.1<text:s/></text:p>
          </table:table-cell>
          <table:table-cell office:value-type="float" office:value="26.737967914438499" table:style-name="ce23">
            <text:p><text:s/>26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7" table:style-name="ce32">
            <text:p>27</text:p>
          </table:table-cell>
          <table:table-cell office:value-type="float" office:value="245.61084326389499" table:style-name="ce19">
            <text:p><text:s/>245.6<text:s/></text:p>
          </table:table-cell>
          <table:table-cell office:value-type="float" office:value="76.965081413342105" table:style-name="ce19">
            <text:p><text:s/>77.0<text:s/></text:p>
          </table:table-cell>
          <table:table-cell office:value-type="float" office:value="24.545454545454501" table:style-name="ce19">
            <text:p><text:s/>24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202020202019999" table:style-name="ce30">
            <text:p><text:s/>2.0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737967914439" table:style-name="ce30">
            <text:p><text:s/>2.7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272727272727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202020202019999" table:style-name="ce30">
            <text:p><text:s/>2.0<text:s/></text:p>
          </table:table-cell>
          <table:table-cell office:value-type="string" table:style-name="ce29">
            <text:p>D50-D64</text:p>
          </table:table-cell>
          <table:table-cell office:value-type="string" table:style-name="ce28">
            <text:p>貧血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42780748662999" table:style-name="ce30">
            <text:p><text:s/>1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272727272727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835016835017" table:style-name="ce30">
            <text:p><text:s/>1.7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42780748662999" table:style-name="ce30">
            <text:p><text:s/>1.6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272727272727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835016835017" table:style-name="ce30">
            <text:p><text:s/>1.7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42780748662999" table:style-name="ce30">
            <text:p><text:s/>1.6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181818181817999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J10-J11</text:p>
          </table:table-cell>
          <table:table-cell office:value-type="string" table:style-name="ce21">
            <text:p>流行性感冒</text:p>
          </table:table-cell>
          <table:table-cell office:value-type="float" office:value="5" table:style-name="ce24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6835016835017" table:style-name="ce23">
            <text:p><text:s/>1.7<text:s/></text:p>
          </table:table-cell>
          <table:table-cell office:value-type="string" table:style-name="ce22">
            <text:p>R54</text:p>
          </table:table-cell>
          <table:table-cell office:value-type="string" table:style-name="ce21">
            <text:p>衰老／老邁／老年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6042780748662999" table:style-name="ce23">
            <text:p><text:s/>1.6<text:s/></text:p>
          </table:table-cell>
          <table:table-cell office:value-type="string" table:style-name="ce22">
            <text:p>J40-J47</text:p>
          </table:table-cell>
          <table:table-cell office:value-type="string" table:style-name="ce21">
            <text:p>慢性下呼吸道疾病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8181818181817999" table:style-name="ce19">
            <text:p><text:s/>1.8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22,714人,男性 11,721人,女性 10,993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新社區.$A$1:新社區.$S$29" table:base-cell-address="新社區.$A$1"/>
        </table:named-expressions>
      </table:table>
      <table:table table:name="石岡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石岡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58" table:style-name="ce27">
            <text:p>158</text:p>
          </table:table-cell>
          <table:table-cell office:value-type="float" office:value="1147.21365039027" table:style-name="ce26">
            <text:p><text:s/>1,147.2<text:s/></text:p>
          </table:table-cell>
          <table:table-cell office:value-type="float" office:value="420.591214892256" table:style-name="ce26">
            <text:p><text:s/>420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95" table:style-name="ce27">
            <text:p>95</text:p>
          </table:table-cell>
          <table:table-cell office:value-type="float" office:value="1343.23082361258" table:style-name="ce26">
            <text:p><text:s/>1,343.2<text:s/></text:p>
          </table:table-cell>
          <table:table-cell office:value-type="float" office:value="564.42571280749996" table:style-name="ce26">
            <text:p><text:s/>564.4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3" table:style-name="ce27">
            <text:p>63</text:p>
          </table:table-cell>
          <table:table-cell office:value-type="float" office:value="940.29850746268698" table:style-name="ce26">
            <text:p><text:s/>940.3<text:s/></text:p>
          </table:table-cell>
          <table:table-cell office:value-type="float" office:value="280.950999693651" table:style-name="ce26">
            <text:p><text:s/>281.0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41" table:style-name="ce27">
            <text:p>41</text:p>
          </table:table-cell>
          <table:table-cell office:value-type="float" office:value="297.69468143038699" table:style-name="ce26">
            <text:p><text:s/>297.7<text:s/></text:p>
          </table:table-cell>
          <table:table-cell office:value-type="float" office:value="122.94092233727" table:style-name="ce26">
            <text:p><text:s/>122.9<text:s/></text:p>
          </table:table-cell>
          <table:table-cell office:value-type="float" office:value="25.949367088607602" table:style-name="ce30">
            <text:p><text:s/>25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2" table:style-name="ce27">
            <text:p>22</text:p>
          </table:table-cell>
          <table:table-cell office:value-type="float" office:value="311.06398020501899" table:style-name="ce26">
            <text:p><text:s/>311.1<text:s/></text:p>
          </table:table-cell>
          <table:table-cell office:value-type="float" office:value="150.085949304129" table:style-name="ce26">
            <text:p><text:s/>150.1<text:s/></text:p>
          </table:table-cell>
          <table:table-cell office:value-type="float" office:value="23.157894736842099" table:style-name="ce30">
            <text:p><text:s/>23.2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0.158730158730201" table:style-name="ce26">
            <text:p><text:s/>30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493670886076" table:style-name="ce30">
            <text:p><text:s/>9.5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4736842105263008" table:style-name="ce30">
            <text:p><text:s/>9.5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5238095238095006" table:style-name="ce26">
            <text:p><text:s/>9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5949367088608" table:style-name="ce30">
            <text:p><text:s/>7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4210526315789007" table:style-name="ce30">
            <text:p><text:s/>8.4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9365079365079003" table:style-name="ce26">
            <text:p><text:s/>7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291139240506" table:style-name="ce30">
            <text:p><text:s/>6.3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3684210526316001" table:style-name="ce30">
            <text:p><text:s/>7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492063492063" table:style-name="ce26">
            <text:p><text:s/>6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291139240506" table:style-name="ce30">
            <text:p><text:s/>6.3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3684210526316001" table:style-name="ce30">
            <text:p><text:s/>7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492063492063" table:style-name="ce26">
            <text:p><text:s/>6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6962025316456" table:style-name="ce30">
            <text:p><text:s/>5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2631578947367998" table:style-name="ce30">
            <text:p><text:s/>5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7619047619048001" table:style-name="ce26">
            <text:p><text:s/>4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0632911392404996" table:style-name="ce30">
            <text:p><text:s/>5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2631578947367998" table:style-name="ce30">
            <text:p><text:s/>5.3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7619047619048001" table:style-name="ce26">
            <text:p><text:s/>4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645569620253" table:style-name="ce30">
            <text:p><text:s/>3.2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578947368421" table:style-name="ce30">
            <text:p><text:s/>3.2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746031746032002" table:style-name="ce26">
            <text:p><text:s/>3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987341772152" table:style-name="ce30">
            <text:p><text:s/>1.9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052631578946999" table:style-name="ce30">
            <text:p><text:s/>2.1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746031746032002" table:style-name="ce26">
            <text:p><text:s/>3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987341772152" table:style-name="ce30">
            <text:p><text:s/>1.9<text:s/>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052631578946999" table:style-name="ce30">
            <text:p><text:s/>2.1<text:s/></text:p>
          </table:table-cell>
          <table:table-cell office:value-type="string" table:style-name="ce29">
            <text:p>B15-B19</text:p>
          </table:table-cell>
          <table:table-cell office:value-type="string" table:style-name="ce28">
            <text:p>病毒性肝炎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87301587301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42" table:style-name="ce32">
            <text:p>42</text:p>
          </table:table-cell>
          <table:table-cell office:value-type="float" office:value="304.95552731893298" table:style-name="ce19">
            <text:p><text:s/>305.0<text:s/></text:p>
          </table:table-cell>
          <table:table-cell office:value-type="float" office:value="125.961928042328" table:style-name="ce19">
            <text:p><text:s/>126.0<text:s/></text:p>
          </table:table-cell>
          <table:table-cell office:value-type="float" office:value="26.5822784810127" table:style-name="ce23">
            <text:p><text:s/>26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5" table:style-name="ce32">
            <text:p>25</text:p>
          </table:table-cell>
          <table:table-cell office:value-type="float" office:value="353.48179568752198" table:style-name="ce19">
            <text:p><text:s/>353.5<text:s/></text:p>
          </table:table-cell>
          <table:table-cell office:value-type="float" office:value="158.08966103670301" table:style-name="ce19">
            <text:p><text:s/>158.1<text:s/></text:p>
          </table:table-cell>
          <table:table-cell office:value-type="float" office:value="26.315789473684202" table:style-name="ce23">
            <text:p><text:s/>26.3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4" table:style-name="ce32">
            <text:p>1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22.2222222222222" table:style-name="ce19">
            <text:p><text:s/>2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987341772152" table:style-name="ce30">
            <text:p><text:s/>1.9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052631578946999" table:style-name="ce30">
            <text:p><text:s/>2.1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87301587301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U07.1</text:p>
          </table:table-cell>
          <table:table-cell office:value-type="string" table:style-name="ce28">
            <text:p>嚴重特殊傳染性肺炎（COVID-19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987341772152" table:style-name="ce30">
            <text:p><text:s/>1.9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052631578946999" table:style-name="ce30">
            <text:p><text:s/>2.1<text:s/></text:p>
          </table:table-cell>
          <table:table-cell office:value-type="string" table:style-name="ce29">
            <text:p>D50-D64</text:p>
          </table:table-cell>
          <table:table-cell office:value-type="string" table:style-name="ce28">
            <text:p>貧血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87301587301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987341772152" table:style-name="ce30">
            <text:p><text:s/>1.9<text:s/></text:p>
          </table:table-cell>
          <table:table-cell office:value-type="string" table:style-name="ce29">
            <text:p>U07.1</text:p>
          </table:table-cell>
          <table:table-cell office:value-type="string" table:style-name="ce28">
            <text:p>嚴重特殊傳染性肺炎（COVID-19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052631578946999" table:style-name="ce30">
            <text:p><text:s/>2.1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87301587301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658227848101" table:style-name="ce30">
            <text:p><text:s/>1.3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052631578946999" table:style-name="ce30">
            <text:p><text:s/>2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873015873016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J10-J11</text:p>
          </table:table-cell>
          <table:table-cell office:value-type="string" table:style-name="ce21">
            <text:p>流行性感冒</text:p>
          </table:table-cell>
          <table:table-cell office:value-type="float" office:value="2" table:style-name="ce24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658227848101" table:style-name="ce23">
            <text:p><text:s/>1.3<text:s/></text:p>
          </table:table-cell>
          <table:table-cell office:value-type="string" table:style-name="ce22">
            <text:p>J10-J11</text:p>
          </table:table-cell>
          <table:table-cell office:value-type="string" table:style-name="ce21">
            <text:p>流行性感冒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526315789473999" table:style-name="ce23">
            <text:p><text:s/>1.1<text:s/></text:p>
          </table:table-cell>
          <table:table-cell office:value-type="string" table:style-name="ce22">
            <text:p>K25-K28</text:p>
          </table:table-cell>
          <table:table-cell office:value-type="string" table:style-name="ce21">
            <text:p>胃及十二指腸潰瘍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5873015873016001" table:style-name="ce19">
            <text:p><text:s/>1.6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3,773人,男性 7,073人,女性 6,70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石岡區.$A$1:石岡區.$S$29" table:base-cell-address="石岡區.$A$1"/>
        </table:named-expressions>
      </table:table>
      <table:table table:name="外埔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外埔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89" table:style-name="ce27">
            <text:p>289</text:p>
          </table:table-cell>
          <table:table-cell office:value-type="float" office:value="936.41150263264501" table:style-name="ce26">
            <text:p><text:s/>936.4<text:s/></text:p>
          </table:table-cell>
          <table:table-cell office:value-type="float" office:value="470.19906531192902" table:style-name="ce26">
            <text:p><text:s/>470.2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64" table:style-name="ce27">
            <text:p>164</text:p>
          </table:table-cell>
          <table:table-cell office:value-type="float" office:value="1043.3565543786001" table:style-name="ce26">
            <text:p><text:s/>1,043.4<text:s/></text:p>
          </table:table-cell>
          <table:table-cell office:value-type="float" office:value="588.50071328346201" table:style-name="ce26">
            <text:p><text:s/>588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25" table:style-name="ce27">
            <text:p>125</text:p>
          </table:table-cell>
          <table:table-cell office:value-type="float" office:value="825.40940306391997" table:style-name="ce26">
            <text:p><text:s/>825.4<text:s/></text:p>
          </table:table-cell>
          <table:table-cell office:value-type="float" office:value="359.94363584948201" table:style-name="ce26">
            <text:p><text:s/>359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75" table:style-name="ce27">
            <text:p>75</text:p>
          </table:table-cell>
          <table:table-cell office:value-type="float" office:value="243.013365735115" table:style-name="ce26">
            <text:p><text:s/>243.0<text:s/></text:p>
          </table:table-cell>
          <table:table-cell office:value-type="float" office:value="120.767099953762" table:style-name="ce26">
            <text:p><text:s/>120.8<text:s/></text:p>
          </table:table-cell>
          <table:table-cell office:value-type="float" office:value="25.951557093425599" table:style-name="ce30">
            <text:p><text:s/>26.0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45" table:style-name="ce27">
            <text:p>45</text:p>
          </table:table-cell>
          <table:table-cell office:value-type="float" office:value="286.28685943315202" table:style-name="ce26">
            <text:p><text:s/>286.3<text:s/></text:p>
          </table:table-cell>
          <table:table-cell office:value-type="float" office:value="153.20444161071001" table:style-name="ce26">
            <text:p><text:s/>153.2<text:s/></text:p>
          </table:table-cell>
          <table:table-cell office:value-type="float" office:value="27.439024390243901" table:style-name="ce30">
            <text:p><text:s/>27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0" table:style-name="ce27">
            <text:p>30</text:p>
          </table:table-cell>
          <table:table-cell office:value-type="float" office:value="198.09825673534101" table:style-name="ce26">
            <text:p><text:s/>198.1<text:s/></text:p>
          </table:table-cell>
          <table:table-cell office:value-type="float" office:value="91.563516788812507" table:style-name="ce26">
            <text:p><text:s/>91.6<text:s/></text:p>
          </table:table-cell>
          <table:table-cell office:value-type="float" office:value="24" table:style-name="ce26">
            <text:p><text:s/>2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5" table:style-name="ce27">
            <text:p>25</text:p>
          </table:table-cell>
          <table:table-cell office:value-type="float" office:value="81.0044552450385" table:style-name="ce26">
            <text:p><text:s/>81.0<text:s/></text:p>
          </table:table-cell>
          <table:table-cell office:value-type="float" office:value="35.301856542975898" table:style-name="ce26">
            <text:p><text:s/>35.3<text:s/></text:p>
          </table:table-cell>
          <table:table-cell office:value-type="float" office:value="8.6505190311419007" table:style-name="ce30">
            <text:p><text:s/>8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0.365853658536601" table:style-name="ce30">
            <text:p><text:s/>10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1.2" table:style-name="ce26">
            <text:p><text:s/>1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4" table:style-name="ce27">
            <text:p>24</text:p>
          </table:table-cell>
          <table:table-cell office:value-type="float" office:value="77.764277035236901" table:style-name="ce26">
            <text:p><text:s/>77.8<text:s/></text:p>
          </table:table-cell>
          <table:table-cell office:value-type="float" office:value="33.016086080238701" table:style-name="ce26">
            <text:p><text:s/>33.0<text:s/></text:p>
          </table:table-cell>
          <table:table-cell office:value-type="float" office:value="8.3044982698962002" table:style-name="ce30">
            <text:p><text:s/>8.3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7073170731707004" table:style-name="ce30">
            <text:p><text:s/>6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1.2" table:style-name="ce26">
            <text:p><text:s/>1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4" table:style-name="ce27">
            <text:p>24</text:p>
          </table:table-cell>
          <table:table-cell office:value-type="float" office:value="77.764277035236901" table:style-name="ce26">
            <text:p><text:s/>77.8<text:s/></text:p>
          </table:table-cell>
          <table:table-cell office:value-type="float" office:value="39.560731521075802" table:style-name="ce26">
            <text:p><text:s/>39.6<text:s/></text:p>
          </table:table-cell>
          <table:table-cell office:value-type="float" office:value="8.3044982698962002" table:style-name="ce30">
            <text:p><text:s/>8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7073170731707004" table:style-name="ce30">
            <text:p><text:s/>6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6" table:style-name="ce26">
            <text:p><text:s/>5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442906574393998" table:style-name="ce30">
            <text:p><text:s/>4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975609756097997" table:style-name="ce30">
            <text:p><text:s/>6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" table:style-name="ce26">
            <text:p><text:s/>4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522491349481001" table:style-name="ce30">
            <text:p><text:s/>4.2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975609756097997" table:style-name="ce30">
            <text:p><text:s/>6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522491349481001" table:style-name="ce30">
            <text:p><text:s/>4.2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780487804878003" table:style-name="ce30">
            <text:p><text:s/>4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8062283737024001" table:style-name="ce30">
            <text:p><text:s/>3.8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585365853659" table:style-name="ce30">
            <text:p><text:s/>3.7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" table:style-name="ce26">
            <text:p><text:s/>3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4602076124567001" table:style-name="ce30">
            <text:p><text:s/>3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585365853659" table:style-name="ce30">
            <text:p><text:s/>3.7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" table:style-name="ce26">
            <text:p><text:s/>3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81660899653999" table:style-name="ce30">
            <text:p><text:s/>2.8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390243902439002" table:style-name="ce30">
            <text:p><text:s/>2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" table:style-name="ce26">
            <text:p><text:s/>3.2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74" table:style-name="ce32">
            <text:p>74</text:p>
          </table:table-cell>
          <table:table-cell office:value-type="float" office:value="239.773187525314" table:style-name="ce19">
            <text:p><text:s/>239.8<text:s/></text:p>
          </table:table-cell>
          <table:table-cell office:value-type="float" office:value="135.97763537699299" table:style-name="ce19">
            <text:p><text:s/>136.0<text:s/></text:p>
          </table:table-cell>
          <table:table-cell office:value-type="float" office:value="25.605536332179899" table:style-name="ce23">
            <text:p><text:s/>25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36" table:style-name="ce32">
            <text:p>36</text:p>
          </table:table-cell>
          <table:table-cell office:value-type="float" office:value="229.02948754652201" table:style-name="ce19">
            <text:p><text:s/>229.0<text:s/></text:p>
          </table:table-cell>
          <table:table-cell office:value-type="float" office:value="149.5813351619" table:style-name="ce19">
            <text:p><text:s/>149.6<text:s/></text:p>
          </table:table-cell>
          <table:table-cell office:value-type="float" office:value="21.951219512195099" table:style-name="ce23">
            <text:p><text:s/>22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32" table:style-name="ce32">
            <text:p>32</text:p>
          </table:table-cell>
          <table:table-cell office:value-type="float" office:value="211.304807184363" table:style-name="ce19">
            <text:p><text:s/>211.3<text:s/></text:p>
          </table:table-cell>
          <table:table-cell office:value-type="float" office:value="110.725798080337" table:style-name="ce19">
            <text:p><text:s/>110.7<text:s/></text:p>
          </table:table-cell>
          <table:table-cell office:value-type="float" office:value="25.6" table:style-name="ce19">
            <text:p><text:s/>25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81660899653999" table:style-name="ce30">
            <text:p><text:s/>2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292682926829" table:style-name="ce30">
            <text:p><text:s/>1.8<text:s/>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301038062284" table:style-name="ce30">
            <text:p><text:s/>1.7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292682926829" table:style-name="ce30">
            <text:p><text:s/>1.8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380622837369999" table:style-name="ce30">
            <text:p><text:s/>1.0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30">
            <text:p><text:s/>1.2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380622837369999" table:style-name="ce30">
            <text:p><text:s/>1.0<text:s/></text:p>
          </table:table-cell>
          <table:table-cell office:value-type="string" table:style-name="ce29">
            <text:p>J66, J68-J69</text:p>
          </table:table-cell>
          <table:table-cell office:value-type="string" table:style-name="ce28">
            <text:p>肇因於吸入外物之肺部病況（塵肺症及肺炎除外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30">
            <text:p><text:s/>1.2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" table:style-name="ce26">
            <text:p><text:s/>0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G30</text:p>
          </table:table-cell>
          <table:table-cell office:value-type="string" table:style-name="ce21">
            <text:p>阿茲海默(氏)病</text:p>
          </table:table-cell>
          <table:table-cell office:value-type="float" office:value="3" table:style-name="ce24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380622837369999" table:style-name="ce23">
            <text:p><text:s/>1.0<text:s/></text:p>
          </table:table-cell>
          <table:table-cell office:value-type="string" table:style-name="ce22">
            <text:p>L00-L99</text:p>
          </table:table-cell>
          <table:table-cell office:value-type="string" table:style-name="ce21">
            <text:p>皮膚與皮下組織疾病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19512195122" table:style-name="ce23">
            <text:p><text:s/>1.2<text:s/></text:p>
          </table:table-cell>
          <table:table-cell office:value-type="string" table:style-name="ce22">
            <text:p>D50-D64</text:p>
          </table:table-cell>
          <table:table-cell office:value-type="string" table:style-name="ce21">
            <text:p>貧血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" table:style-name="ce19">
            <text:p><text:s/>0.8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30,863人,男性 15,719人,女性 15,144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外埔區.$A$1:外埔區.$S$29" table:base-cell-address="外埔區.$A$1"/>
        </table:named-expressions>
      </table:table>
      <table:table table:name="大安區" table:style-name="ta3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大安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99" table:style-name="ce27">
            <text:p>199</text:p>
          </table:table-cell>
          <table:table-cell office:value-type="float" office:value="1128.1179138322" table:style-name="ce26">
            <text:p><text:s/>1,128.1<text:s/></text:p>
          </table:table-cell>
          <table:table-cell office:value-type="float" office:value="460.694068382436" table:style-name="ce26">
            <text:p><text:s/>460.7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25" table:style-name="ce27">
            <text:p>125</text:p>
          </table:table-cell>
          <table:table-cell office:value-type="float" office:value="1348.43581445523" table:style-name="ce26">
            <text:p><text:s/>1,348.4<text:s/></text:p>
          </table:table-cell>
          <table:table-cell office:value-type="float" office:value="619.73693412247997" table:style-name="ce26">
            <text:p><text:s/>619.7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74" table:style-name="ce27">
            <text:p>74</text:p>
          </table:table-cell>
          <table:table-cell office:value-type="float" office:value="884.10991636798099" table:style-name="ce26">
            <text:p><text:s/>884.1<text:s/></text:p>
          </table:table-cell>
          <table:table-cell office:value-type="float" office:value="296.136054289426" table:style-name="ce26">
            <text:p><text:s/>296.1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6" table:style-name="ce27">
            <text:p>56</text:p>
          </table:table-cell>
          <table:table-cell office:value-type="float" office:value="317.46031746031701" table:style-name="ce26">
            <text:p><text:s/>317.5<text:s/></text:p>
          </table:table-cell>
          <table:table-cell office:value-type="float" office:value="141.68597376909199" table:style-name="ce26">
            <text:p><text:s/>141.7<text:s/></text:p>
          </table:table-cell>
          <table:table-cell office:value-type="float" office:value="28.140703517587902" table:style-name="ce30">
            <text:p><text:s/>28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7" table:style-name="ce27">
            <text:p>37</text:p>
          </table:table-cell>
          <table:table-cell office:value-type="float" office:value="399.13700107874899" table:style-name="ce26">
            <text:p><text:s/>399.1<text:s/></text:p>
          </table:table-cell>
          <table:table-cell office:value-type="float" office:value="183.24753142246001" table:style-name="ce26">
            <text:p><text:s/>183.2<text:s/></text:p>
          </table:table-cell>
          <table:table-cell office:value-type="float" office:value="29.6" table:style-name="ce30">
            <text:p><text:s/>29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5.675675675675699" table:style-name="ce26">
            <text:p><text:s/>25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1" table:style-name="ce27">
            <text:p>21</text:p>
          </table:table-cell>
          <table:table-cell office:value-type="float" office:value="119.04761904761899" table:style-name="ce26">
            <text:p><text:s/>119.0<text:s/></text:p>
          </table:table-cell>
          <table:table-cell office:value-type="float" office:value="38.203727180390999" table:style-name="ce26">
            <text:p><text:s/>38.2<text:s/></text:p>
          </table:table-cell>
          <table:table-cell office:value-type="float" office:value="10.5527638190955" table:style-name="ce30">
            <text:p><text:s/>10.6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6" table:style-name="ce30">
            <text:p><text:s/>9.6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2.1621621621622" table:style-name="ce26">
            <text:p><text:s/>1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5376884422110999" table:style-name="ce30">
            <text:p><text:s/>7.5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8000000000000007" table:style-name="ce30">
            <text:p><text:s/>8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4594594594595005" table:style-name="ce26">
            <text:p><text:s/>9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5376884422110999" table:style-name="ce30">
            <text:p><text:s/>7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2" table:style-name="ce30">
            <text:p><text:s/>7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1081081081080999" table:style-name="ce26">
            <text:p><text:s/>8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351758793970003" table:style-name="ce30">
            <text:p><text:s/>7.0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4" table:style-name="ce30">
            <text:p><text:s/>6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7567567567567997" table:style-name="ce26">
            <text:p><text:s/>6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301507537688002" table:style-name="ce30">
            <text:p><text:s/>6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6" table:style-name="ce30">
            <text:p><text:s/>5.6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540540540540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201005025125998" table:style-name="ce30">
            <text:p><text:s/>4.0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6" table:style-name="ce30">
            <text:p><text:s/>5.6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540540540540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201005025125998" table:style-name="ce30">
            <text:p><text:s/>4.0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" table:style-name="ce30">
            <text:p><text:s/>4.8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540540540540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5175879396985001" table:style-name="ce30">
            <text:p><text:s/>3.5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" table:style-name="ce30">
            <text:p><text:s/>4.0<text:s/></text:p>
          </table:table-cell>
          <table:table-cell office:value-type="string" table:style-name="ce29">
            <text:p>U07.1</text:p>
          </table:table-cell>
          <table:table-cell office:value-type="string" table:style-name="ce28">
            <text:p>嚴重特殊傳染性肺炎（COVID-19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027027027027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125628140703999" table:style-name="ce30">
            <text:p><text:s/>2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" table:style-name="ce30">
            <text:p><text:s/>1.6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513513513513999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38" table:style-name="ce32">
            <text:p>38</text:p>
          </table:table-cell>
          <table:table-cell office:value-type="float" office:value="215.41950113378701" table:style-name="ce19">
            <text:p><text:s/>215.4<text:s/></text:p>
          </table:table-cell>
          <table:table-cell office:value-type="float" office:value="83.381952107359496" table:style-name="ce19">
            <text:p><text:s/>83.4<text:s/></text:p>
          </table:table-cell>
          <table:table-cell office:value-type="float" office:value="19.0954773869347" table:style-name="ce23">
            <text:p><text:s/>19.1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1" table:style-name="ce32">
            <text:p>21</text:p>
          </table:table-cell>
          <table:table-cell office:value-type="float" office:value="226.53721682847899" table:style-name="ce19">
            <text:p><text:s/>226.5<text:s/></text:p>
          </table:table-cell>
          <table:table-cell office:value-type="float" office:value="98.358092072815396" table:style-name="ce19">
            <text:p><text:s/>98.4<text:s/></text:p>
          </table:table-cell>
          <table:table-cell office:value-type="float" office:value="16.8" table:style-name="ce23">
            <text:p><text:s/>16.8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6" table:style-name="ce32">
            <text:p>1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21.6216216216216" table:style-name="ce19">
            <text:p><text:s/>2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075376884422" table:style-name="ce30">
            <text:p><text:s/>1.5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" table:style-name="ce30">
            <text:p><text:s/>1.6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513513513513999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075376884422" table:style-name="ce30">
            <text:p><text:s/>1.5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" table:style-name="ce30">
            <text:p><text:s/>1.6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513513513513999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050251256281" table:style-name="ce30">
            <text:p><text:s/>1.0<text:s/></text:p>
          </table:table-cell>
          <table:table-cell office:value-type="string" table:style-name="ce29">
            <text:p>B15-B19</text:p>
          </table:table-cell>
          <table:table-cell office:value-type="string" table:style-name="ce28">
            <text:p>病毒性肝炎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" table:style-name="ce30">
            <text:p><text:s/>0.8<text:s/>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513513513513999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050251256281" table:style-name="ce30">
            <text:p><text:s/>1.0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" table:style-name="ce30">
            <text:p><text:s/>0.8<text:s/>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513513513513999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U07.1</text:p>
          </table:table-cell>
          <table:table-cell office:value-type="string" table:style-name="ce21">
            <text:p>嚴重特殊傳染性肺炎（COVID-19）</text:p>
          </table:table-cell>
          <table:table-cell office:value-type="float" office:value="2" table:style-name="ce24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050251256281" table:style-name="ce23">
            <text:p><text:s/>1.0<text:s/></text:p>
          </table:table-cell>
          <table:table-cell office:value-type="string" table:style-name="ce22">
            <text:p>I71</text:p>
          </table:table-cell>
          <table:table-cell office:value-type="string" table:style-name="ce21">
            <text:p>主動脈瘤及剝離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" table:style-name="ce23">
            <text:p><text:s/>0.8<text:s/></text:p>
          </table:table-cell>
          <table:table-cell office:value-type="string" table:style-name="ce22">
            <text:p>J10-J11</text:p>
          </table:table-cell>
          <table:table-cell office:value-type="string" table:style-name="ce21">
            <text:p>流行性感冒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3513513513513999" table:style-name="ce19">
            <text:p><text:s/>1.4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7,640人,男性 9,270人,女性 8,37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安區.$A$1:大安區.$S$29" table:base-cell-address="大安區.$A$1"/>
        </table:named-expressions>
      </table:table>
      <table:table table:name="烏日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烏日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42" table:style-name="ce27">
            <text:p>542</text:p>
          </table:table-cell>
          <table:table-cell office:value-type="float" office:value="662.86720641831596" table:style-name="ce26">
            <text:p><text:s/>662.9<text:s/></text:p>
          </table:table-cell>
          <table:table-cell office:value-type="float" office:value="380.40827481162" table:style-name="ce26">
            <text:p><text:s/>380.4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25" table:style-name="ce27">
            <text:p>325</text:p>
          </table:table-cell>
          <table:table-cell office:value-type="float" office:value="803.31211765432897" table:style-name="ce26">
            <text:p><text:s/>803.3<text:s/></text:p>
          </table:table-cell>
          <table:table-cell office:value-type="float" office:value="501.89934030572601" table:style-name="ce26">
            <text:p><text:s/>501.9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17" table:style-name="ce27">
            <text:p>217</text:p>
          </table:table-cell>
          <table:table-cell office:value-type="float" office:value="525.31561300942894" table:style-name="ce26">
            <text:p><text:s/>525.3<text:s/></text:p>
          </table:table-cell>
          <table:table-cell office:value-type="float" office:value="277.49705771418098" table:style-name="ce26">
            <text:p><text:s/>277.5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43" table:style-name="ce27">
            <text:p>143</text:p>
          </table:table-cell>
          <table:table-cell office:value-type="float" office:value="174.889318298559" table:style-name="ce26">
            <text:p><text:s/>174.9<text:s/></text:p>
          </table:table-cell>
          <table:table-cell office:value-type="float" office:value="101.931260408673" table:style-name="ce26">
            <text:p><text:s/>101.9<text:s/></text:p>
          </table:table-cell>
          <table:table-cell office:value-type="float" office:value="26.383763837638401" table:style-name="ce30">
            <text:p><text:s/>26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89" table:style-name="ce27">
            <text:p>89</text:p>
          </table:table-cell>
          <table:table-cell office:value-type="float" office:value="219.98393375764701" table:style-name="ce26">
            <text:p><text:s/>220.0<text:s/></text:p>
          </table:table-cell>
          <table:table-cell office:value-type="float" office:value="131.65744171909199" table:style-name="ce26">
            <text:p><text:s/>131.7<text:s/></text:p>
          </table:table-cell>
          <table:table-cell office:value-type="float" office:value="27.384615384615401" table:style-name="ce30">
            <text:p><text:s/>27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4" table:style-name="ce27">
            <text:p>54</text:p>
          </table:table-cell>
          <table:table-cell office:value-type="float" office:value="130.72370093322201" table:style-name="ce26">
            <text:p><text:s/>130.7<text:s/></text:p>
          </table:table-cell>
          <table:table-cell office:value-type="float" office:value="76.452532584835595" table:style-name="ce26">
            <text:p><text:s/>76.5<text:s/></text:p>
          </table:table-cell>
          <table:table-cell office:value-type="float" office:value="24.8847926267281" table:style-name="ce26">
            <text:p><text:s/>24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8" table:style-name="ce27">
            <text:p>58</text:p>
          </table:table-cell>
          <table:table-cell office:value-type="float" office:value="70.934129100115001" table:style-name="ce26">
            <text:p><text:s/>70.9<text:s/></text:p>
          </table:table-cell>
          <table:table-cell office:value-type="float" office:value="36.500849802679198" table:style-name="ce26">
            <text:p><text:s/>36.5<text:s/></text:p>
          </table:table-cell>
          <table:table-cell office:value-type="float" office:value="10.7011070110701" table:style-name="ce30">
            <text:p><text:s/>10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8" table:style-name="ce27">
            <text:p>38</text:p>
          </table:table-cell>
          <table:table-cell office:value-type="float" office:value="93.925724525736896" table:style-name="ce26">
            <text:p><text:s/>93.9<text:s/></text:p>
          </table:table-cell>
          <table:table-cell office:value-type="float" office:value="58.619366991410899" table:style-name="ce26">
            <text:p><text:s/>58.6<text:s/></text:p>
          </table:table-cell>
          <table:table-cell office:value-type="float" office:value="11.692307692307701" table:style-name="ce30">
            <text:p><text:s/>11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5" table:style-name="ce27">
            <text:p>25</text:p>
          </table:table-cell>
          <table:table-cell office:value-type="float" office:value="60.520231913528697" table:style-name="ce26">
            <text:p><text:s/>60.5<text:s/></text:p>
          </table:table-cell>
          <table:table-cell office:value-type="float" office:value="26.982476570858999" table:style-name="ce26">
            <text:p><text:s/>27.0<text:s/></text:p>
          </table:table-cell>
          <table:table-cell office:value-type="float" office:value="11.5207373271889" table:style-name="ce26">
            <text:p><text:s/>1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7" table:style-name="ce27">
            <text:p>57</text:p>
          </table:table-cell>
          <table:table-cell office:value-type="float" office:value="69.711126874250894" table:style-name="ce26">
            <text:p><text:s/>69.7<text:s/></text:p>
          </table:table-cell>
          <table:table-cell office:value-type="float" office:value="41.163370260770797" table:style-name="ce26">
            <text:p><text:s/>41.2<text:s/></text:p>
          </table:table-cell>
          <table:table-cell office:value-type="float" office:value="10.516605166051701" table:style-name="ce30">
            <text:p><text:s/>10.5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3" table:style-name="ce27">
            <text:p>33</text:p>
          </table:table-cell>
          <table:table-cell office:value-type="float" office:value="81.567076561824095" table:style-name="ce26">
            <text:p><text:s/>81.6<text:s/></text:p>
          </table:table-cell>
          <table:table-cell office:value-type="float" office:value="47.570548408840601" table:style-name="ce26">
            <text:p><text:s/>47.6<text:s/></text:p>
          </table:table-cell>
          <table:table-cell office:value-type="float" office:value="10.153846153846199" table:style-name="ce30">
            <text:p><text:s/>10.2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7557603686635996" table:style-name="ce26">
            <text:p><text:s/>8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2" table:style-name="ce27">
            <text:p>32</text:p>
          </table:table-cell>
          <table:table-cell office:value-type="float" office:value="39.136071227649602" table:style-name="ce26">
            <text:p><text:s/>39.1<text:s/></text:p>
          </table:table-cell>
          <table:table-cell office:value-type="float" office:value="22.361308280028801" table:style-name="ce26">
            <text:p><text:s/>22.4<text:s/></text:p>
          </table:table-cell>
          <table:table-cell office:value-type="float" office:value="5.9040590405903997" table:style-name="ce30">
            <text:p><text:s/>5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4" table:style-name="ce27">
            <text:p>24</text:p>
          </table:table-cell>
          <table:table-cell office:value-type="float" office:value="59.3215102267812" table:style-name="ce26">
            <text:p><text:s/>59.3<text:s/></text:p>
          </table:table-cell>
          <table:table-cell office:value-type="float" office:value="36.076669964022201" table:style-name="ce26">
            <text:p><text:s/>36.1<text:s/></text:p>
          </table:table-cell>
          <table:table-cell office:value-type="float" office:value="7.3846153846154001" table:style-name="ce30">
            <text:p><text:s/>7.4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8341013824885" table:style-name="ce26">
            <text:p><text:s/>7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9" table:style-name="ce27">
            <text:p>29</text:p>
          </table:table-cell>
          <table:table-cell office:value-type="float" office:value="35.467064550057501" table:style-name="ce26">
            <text:p><text:s/>35.5<text:s/></text:p>
          </table:table-cell>
          <table:table-cell office:value-type="float" office:value="19.541218934743799" table:style-name="ce26">
            <text:p><text:s/>19.5<text:s/></text:p>
          </table:table-cell>
          <table:table-cell office:value-type="float" office:value="5.3505535055350997" table:style-name="ce30">
            <text:p><text:s/>5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" table:style-name="ce30">
            <text:p><text:s/>4.0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3732718894009004" table:style-name="ce26">
            <text:p><text:s/>7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8" table:style-name="ce27">
            <text:p>28</text:p>
          </table:table-cell>
          <table:table-cell office:value-type="float" office:value="34.244062324193401" table:style-name="ce26">
            <text:p><text:s/>34.2<text:s/></text:p>
          </table:table-cell>
          <table:table-cell office:value-type="float" office:value="18.804434506153701" table:style-name="ce26">
            <text:p><text:s/>18.8<text:s/></text:p>
          </table:table-cell>
          <table:table-cell office:value-type="float" office:value="5.1660516605166" table:style-name="ce30">
            <text:p><text:s/>5.2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" table:style-name="ce30">
            <text:p><text:s/>4.0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0691244239630997" table:style-name="ce26">
            <text:p><text:s/>5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2" table:style-name="ce27">
            <text:p>22</text:p>
          </table:table-cell>
          <table:table-cell office:value-type="float" office:value="26.906048969009099" table:style-name="ce26">
            <text:p><text:s/>26.9<text:s/></text:p>
          </table:table-cell>
          <table:table-cell office:value-type="float" office:value="12.7816171357447" table:style-name="ce26">
            <text:p><text:s/>12.8<text:s/></text:p>
          </table:table-cell>
          <table:table-cell office:value-type="float" office:value="4.0590405904058997" table:style-name="ce30">
            <text:p><text:s/>4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846153846154001" table:style-name="ce30">
            <text:p><text:s/>3.4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866359447004999" table:style-name="ce26">
            <text:p><text:s/>3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5055350553506002" table:style-name="ce30">
            <text:p><text:s/>3.5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846153846154001" table:style-name="ce30">
            <text:p><text:s/>3.4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49769585252999" table:style-name="ce26">
            <text:p><text:s/>2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365313653136999" table:style-name="ce30">
            <text:p><text:s/>3.1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846153846154001" table:style-name="ce30">
            <text:p><text:s/>3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49769585252999" table:style-name="ce26">
            <text:p><text:s/>2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450184501844999" table:style-name="ce30">
            <text:p><text:s/>1.8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461538461538001" table:style-name="ce30">
            <text:p><text:s/>1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041474654377998" table:style-name="ce26">
            <text:p><text:s/>2.3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27" table:style-name="ce32">
            <text:p>127</text:p>
          </table:table-cell>
          <table:table-cell office:value-type="float" office:value="155.321282684734" table:style-name="ce19">
            <text:p><text:s/>155.3<text:s/></text:p>
          </table:table-cell>
          <table:table-cell office:value-type="float" office:value="95.153935290099895" table:style-name="ce19">
            <text:p><text:s/>95.2<text:s/></text:p>
          </table:table-cell>
          <table:table-cell office:value-type="float" office:value="23.431734317343199" table:style-name="ce23">
            <text:p><text:s/>23.4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76" table:style-name="ce32">
            <text:p>76</text:p>
          </table:table-cell>
          <table:table-cell office:value-type="float" office:value="187.85144905147399" table:style-name="ce19">
            <text:p><text:s/>187.9<text:s/></text:p>
          </table:table-cell>
          <table:table-cell office:value-type="float" office:value="129.11128405865699" table:style-name="ce19">
            <text:p><text:s/>129.1<text:s/></text:p>
          </table:table-cell>
          <table:table-cell office:value-type="float" office:value="23.384615384615401" table:style-name="ce23">
            <text:p><text:s/>23.4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50" table:style-name="ce32">
            <text:p>50</text:p>
          </table:table-cell>
          <table:table-cell office:value-type="float" office:value="121.040463827057" table:style-name="ce19">
            <text:p><text:s/>121.0<text:s/></text:p>
          </table:table-cell>
          <table:table-cell office:value-type="float" office:value="66.762504166434795" table:style-name="ce19">
            <text:p><text:s/>66.8<text:s/></text:p>
          </table:table-cell>
          <table:table-cell office:value-type="float" office:value="23.0414746543779" table:style-name="ce19">
            <text:p><text:s/>2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450184501844999" table:style-name="ce30">
            <text:p><text:s/>1.8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384615384614999" table:style-name="ce30">
            <text:p><text:s/>1.5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041474654377998" table:style-name="ce26">
            <text:p><text:s/>2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605166051661" table:style-name="ce30">
            <text:p><text:s/>1.7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384615384614999" table:style-name="ce30">
            <text:p><text:s/>1.5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433179723502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915129151292" table:style-name="ce30">
            <text:p><text:s/>1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307692307692" table:style-name="ce30">
            <text:p><text:s/>1.2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433179723502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070110701107001" table:style-name="ce30">
            <text:p><text:s/>1.1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307692307692" table:style-name="ce30">
            <text:p><text:s/>1.2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824884792626999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5" table:style-name="ce24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2250922509230004" table:style-name="ce23">
            <text:p><text:s/>0.9<text:s/></text:p>
          </table:table-cell>
          <table:table-cell office:value-type="string" table:style-name="ce22">
            <text:p>X60-X84, Y87.0</text:p>
          </table:table-cell>
          <table:table-cell office:value-type="string" table:style-name="ce21">
            <text:p>蓄意自我傷害（自殺）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307692307692" table:style-name="ce23">
            <text:p><text:s/>1.2<text:s/></text:p>
          </table:table-cell>
          <table:table-cell office:value-type="string" table:style-name="ce22">
            <text:p>X60-X84, Y87.0</text:p>
          </table:table-cell>
          <table:table-cell office:value-type="string" table:style-name="ce21">
            <text:p>蓄意自我傷害（自殺）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3824884792626999" table:style-name="ce19">
            <text:p><text:s/>1.4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81,766人,男性 40,458人,女性 41,309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烏日區.$A$1:烏日區.$S$29" table:base-cell-address="烏日區.$A$1"/>
        </table:named-expressions>
      </table:table>
      <table:table table:name="大肚區" table:style-name="ta3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大肚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28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26" table:style-name="ce27">
            <text:p>426</text:p>
          </table:table-cell>
          <table:table-cell office:value-type="float" office:value="767.82350873714699" table:style-name="ce26">
            <text:p><text:s/>767.8<text:s/></text:p>
          </table:table-cell>
          <table:table-cell office:value-type="float" office:value="380.16967700365001" table:style-name="ce26">
            <text:p><text:s/>380.2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53" table:style-name="ce27">
            <text:p>253</text:p>
          </table:table-cell>
          <table:table-cell office:value-type="float" office:value="898.70877217910197" table:style-name="ce26">
            <text:p><text:s/>898.7<text:s/></text:p>
          </table:table-cell>
          <table:table-cell office:value-type="float" office:value="499.82974808468299" table:style-name="ce26">
            <text:p><text:s/>499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73" table:style-name="ce27">
            <text:p>173</text:p>
          </table:table-cell>
          <table:table-cell office:value-type="float" office:value="633.00402488108296" table:style-name="ce26">
            <text:p><text:s/>633.0<text:s/></text:p>
          </table:table-cell>
          <table:table-cell office:value-type="float" office:value="277.24360169001397" table:style-name="ce26">
            <text:p><text:s/>277.2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25" table:style-name="ce27">
            <text:p>125</text:p>
          </table:table-cell>
          <table:table-cell office:value-type="float" office:value="225.30032533367" table:style-name="ce26">
            <text:p><text:s/>225.3<text:s/></text:p>
          </table:table-cell>
          <table:table-cell office:value-type="float" office:value="118.974566598469" table:style-name="ce26">
            <text:p><text:s/>119.0<text:s/></text:p>
          </table:table-cell>
          <table:table-cell office:value-type="float" office:value="29.3427230046948" table:style-name="ce30">
            <text:p><text:s/>29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73" table:style-name="ce27">
            <text:p>73</text:p>
          </table:table-cell>
          <table:table-cell office:value-type="float" office:value="259.311226755235" table:style-name="ce26">
            <text:p><text:s/>259.3<text:s/></text:p>
          </table:table-cell>
          <table:table-cell office:value-type="float" office:value="148.68651201798201" table:style-name="ce26">
            <text:p><text:s/>148.7<text:s/></text:p>
          </table:table-cell>
          <table:table-cell office:value-type="float" office:value="28.8537549407115" table:style-name="ce30">
            <text:p><text:s/>28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2" table:style-name="ce27">
            <text:p>52</text:p>
          </table:table-cell>
          <table:table-cell office:value-type="float" office:value="190.26710574460299" table:style-name="ce26">
            <text:p><text:s/>190.3<text:s/></text:p>
          </table:table-cell>
          <table:table-cell office:value-type="float" office:value="92.480359239989795" table:style-name="ce26">
            <text:p><text:s/>92.5<text:s/></text:p>
          </table:table-cell>
          <table:table-cell office:value-type="float" office:value="30.0578034682081" table:style-name="ce26">
            <text:p><text:s/>30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5" table:style-name="ce27">
            <text:p>55</text:p>
          </table:table-cell>
          <table:table-cell office:value-type="float" office:value="99.132143146814698" table:style-name="ce26">
            <text:p><text:s/>99.1<text:s/></text:p>
          </table:table-cell>
          <table:table-cell office:value-type="float" office:value="46.781624496182403" table:style-name="ce26">
            <text:p><text:s/>46.8<text:s/></text:p>
          </table:table-cell>
          <table:table-cell office:value-type="float" office:value="12.9107981220657" table:style-name="ce30">
            <text:p><text:s/>12.9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4" table:style-name="ce27">
            <text:p>34</text:p>
          </table:table-cell>
          <table:table-cell office:value-type="float" office:value="120.77509191339701" table:style-name="ce26">
            <text:p><text:s/>120.8<text:s/></text:p>
          </table:table-cell>
          <table:table-cell office:value-type="float" office:value="63.756306453909701" table:style-name="ce26">
            <text:p><text:s/>63.8<text:s/></text:p>
          </table:table-cell>
          <table:table-cell office:value-type="float" office:value="13.438735177865601" table:style-name="ce30">
            <text:p><text:s/>13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1" table:style-name="ce27">
            <text:p>21</text:p>
          </table:table-cell>
          <table:table-cell office:value-type="float" office:value="76.838638858397402" table:style-name="ce26">
            <text:p><text:s/>76.8<text:s/></text:p>
          </table:table-cell>
          <table:table-cell office:value-type="float" office:value="31.895941174704099" table:style-name="ce26">
            <text:p><text:s/>31.9<text:s/></text:p>
          </table:table-cell>
          <table:table-cell office:value-type="float" office:value="12.1387283236994" table:style-name="ce26">
            <text:p><text:s/>1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8" table:style-name="ce27">
            <text:p>38</text:p>
          </table:table-cell>
          <table:table-cell office:value-type="float" office:value="68.491298901435599" table:style-name="ce26">
            <text:p><text:s/>68.5<text:s/></text:p>
          </table:table-cell>
          <table:table-cell office:value-type="float" office:value="29.4902686569046" table:style-name="ce26">
            <text:p><text:s/>29.5<text:s/></text:p>
          </table:table-cell>
          <table:table-cell office:value-type="float" office:value="8.9201877934271998" table:style-name="ce30">
            <text:p><text:s/>8.9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5" table:style-name="ce27">
            <text:p>25</text:p>
          </table:table-cell>
          <table:table-cell office:value-type="float" office:value="88.805214642203794" table:style-name="ce26">
            <text:p><text:s/>88.8<text:s/></text:p>
          </table:table-cell>
          <table:table-cell office:value-type="float" office:value="44.886850087748499" table:style-name="ce26">
            <text:p><text:s/>44.9<text:s/></text:p>
          </table:table-cell>
          <table:table-cell office:value-type="float" office:value="9.8814229249011998" table:style-name="ce30">
            <text:p><text:s/>9.9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514450867052" table:style-name="ce26">
            <text:p><text:s/>7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6" table:style-name="ce27">
            <text:p>26</text:p>
          </table:table-cell>
          <table:table-cell office:value-type="float" office:value="46.862467669403301" table:style-name="ce26">
            <text:p><text:s/>46.9<text:s/></text:p>
          </table:table-cell>
          <table:table-cell office:value-type="float" office:value="17.366126084738301" table:style-name="ce26">
            <text:p><text:s/>17.4<text:s/></text:p>
          </table:table-cell>
          <table:table-cell office:value-type="float" office:value="6.1032863849765002" table:style-name="ce30">
            <text:p><text:s/>6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1146245059288997" table:style-name="ce30">
            <text:p><text:s/>7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9364161849711001" table:style-name="ce26">
            <text:p><text:s/>6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5" table:style-name="ce27">
            <text:p>25</text:p>
          </table:table-cell>
          <table:table-cell office:value-type="float" office:value="45.060065066733998" table:style-name="ce26">
            <text:p><text:s/>45.1<text:s/></text:p>
          </table:table-cell>
          <table:table-cell office:value-type="float" office:value="21.579522606312999" table:style-name="ce26">
            <text:p><text:s/>21.6<text:s/></text:p>
          </table:table-cell>
          <table:table-cell office:value-type="float" office:value="5.8685446009389999" table:style-name="ce30">
            <text:p><text:s/>5.9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9288537549407003" table:style-name="ce30">
            <text:p><text:s/>5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583815028902002" table:style-name="ce26">
            <text:p><text:s/>6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4" table:style-name="ce27">
            <text:p>24</text:p>
          </table:table-cell>
          <table:table-cell office:value-type="float" office:value="43.257662464064602" table:style-name="ce26">
            <text:p><text:s/>43.3<text:s/></text:p>
          </table:table-cell>
          <table:table-cell office:value-type="float" office:value="19.009733025422101" table:style-name="ce26">
            <text:p><text:s/>19.0<text:s/></text:p>
          </table:table-cell>
          <table:table-cell office:value-type="float" office:value="5.6338028169014001" table:style-name="ce30">
            <text:p><text:s/>5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1383399209486003" table:style-name="ce30">
            <text:p><text:s/>5.1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3583815028902002" table:style-name="ce26">
            <text:p><text:s/>6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2" table:style-name="ce27">
            <text:p>22</text:p>
          </table:table-cell>
          <table:table-cell office:value-type="float" office:value="39.652857258725902" table:style-name="ce26">
            <text:p><text:s/>39.7<text:s/></text:p>
          </table:table-cell>
          <table:table-cell office:value-type="float" office:value="18.687449383424202" table:style-name="ce26">
            <text:p><text:s/>18.7<text:s/></text:p>
          </table:table-cell>
          <table:table-cell office:value-type="float" office:value="5.1643192488262999" table:style-name="ce30">
            <text:p><text:s/>5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7430830039526004" table:style-name="ce30">
            <text:p><text:s/>4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2023121387283" table:style-name="ce26">
            <text:p><text:s/>5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600938967135999" table:style-name="ce30">
            <text:p><text:s/>4.5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9525691699604999" table:style-name="ce30">
            <text:p><text:s/>4.0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462427745665002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863849765258002" table:style-name="ce30">
            <text:p><text:s/>3.3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620553359683998" table:style-name="ce30">
            <text:p><text:s/>3.2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121387283237" table:style-name="ce26">
            <text:p><text:s/>2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12676056338" table:style-name="ce30">
            <text:p><text:s/>2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620553359683998" table:style-name="ce30">
            <text:p><text:s/>3.2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341040462427999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69" table:style-name="ce32">
            <text:p>69</text:p>
          </table:table-cell>
          <table:table-cell office:value-type="float" office:value="124.365779584186" table:style-name="ce19">
            <text:p><text:s/>124.4<text:s/></text:p>
          </table:table-cell>
          <table:table-cell office:value-type="float" office:value="63.973835795853397" table:style-name="ce19">
            <text:p><text:s/>64.0<text:s/></text:p>
          </table:table-cell>
          <table:table-cell office:value-type="float" office:value="16.197183098591498" table:style-name="ce23">
            <text:p><text:s/>16.2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37" table:style-name="ce32">
            <text:p>37</text:p>
          </table:table-cell>
          <table:table-cell office:value-type="float" office:value="131.43171767046201" table:style-name="ce19">
            <text:p><text:s/>131.4<text:s/></text:p>
          </table:table-cell>
          <table:table-cell office:value-type="float" office:value="74.808054170399799" table:style-name="ce19">
            <text:p><text:s/>74.8<text:s/></text:p>
          </table:table-cell>
          <table:table-cell office:value-type="float" office:value="14.6245059288538" table:style-name="ce23">
            <text:p><text:s/>14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30" table:style-name="ce32">
            <text:p>30</text:p>
          </table:table-cell>
          <table:table-cell office:value-type="float" office:value="109.769484083425" table:style-name="ce19">
            <text:p><text:s/>109.8<text:s/></text:p>
          </table:table-cell>
          <table:table-cell office:value-type="float" office:value="51.5211184193154" table:style-name="ce19">
            <text:p><text:s/>51.5<text:s/></text:p>
          </table:table-cell>
          <table:table-cell office:value-type="float" office:value="17.341040462427699" table:style-name="ce19">
            <text:p><text:s/>1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431924882629001" table:style-name="ce30">
            <text:p><text:s/>1.6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715415019763002" table:style-name="ce30">
            <text:p><text:s/>2.4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341040462427999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389671361502" table:style-name="ce30">
            <text:p><text:s/>0.9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9051383399209996" table:style-name="ce30">
            <text:p><text:s/>0.8<text:s/></text:p>
          </table:table-cell>
          <table:table-cell office:value-type="string" table:style-name="ce29">
            <text:p>D50-D64</text:p>
          </table:table-cell>
          <table:table-cell office:value-type="string" table:style-name="ce28">
            <text:p>貧血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560693641618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0422535211269999" table:style-name="ce30">
            <text:p><text:s/>0.7<text:s/></text:p>
          </table:table-cell>
          <table:table-cell office:value-type="string" table:style-name="ce29">
            <text:p>D50-D64</text:p>
          </table:table-cell>
          <table:table-cell office:value-type="string" table:style-name="ce28">
            <text:p>貧血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39525691699600002" table:style-name="ce30">
            <text:p><text:s/>0.4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560693641618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0422535211269999" table:style-name="ce30">
            <text:p><text:s/>0.7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39525691699600002" table:style-name="ce30">
            <text:p><text:s/>0.4<text:s/></text:p>
          </table:table-cell>
          <table:table-cell office:value-type="string" table:style-name="ce29">
            <text:p>K80-K82</text:p>
          </table:table-cell>
          <table:table-cell office:value-type="string" table:style-name="ce28">
            <text:p>膽結石及其他膽囊疾患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560693641618001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50-D64</text:p>
          </table:table-cell>
          <table:table-cell office:value-type="string" table:style-name="ce21">
            <text:p>貧血</text:p>
          </table:table-cell>
          <table:table-cell office:value-type="float" office:value="3" table:style-name="ce24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0422535211269999" table:style-name="ce23">
            <text:p><text:s/>0.7<text:s/>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39525691699600002" table:style-name="ce23">
            <text:p><text:s/>0.4<text:s/></text:p>
          </table:table-cell>
          <table:table-cell office:value-type="string" table:style-name="ce22">
            <text:p>X60-X84, Y87.0</text:p>
          </table:table-cell>
          <table:table-cell office:value-type="string" table:style-name="ce21">
            <text:p>蓄意自我傷害（自殺）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1560693641618001" table:style-name="ce19">
            <text:p><text:s/>1.2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82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55,482人,男性 28,152人,女性 27,330人。</text:p>
          </table:table-cell>
          <table:table-cell table:style-name="ce13"/>
          <table:table-cell table:style-name="ce17"/>
          <table:table-cell table:number-columns-repeated="15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81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3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肚區.$A$1:大肚區.$S$29" table:base-cell-address="大肚區.$A$1"/>
        </table:named-expressions>
      </table:table>
      <table:table table:name="龍井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龍井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64" table:style-name="ce27">
            <text:p>564</text:p>
          </table:table-cell>
          <table:table-cell office:value-type="float" office:value="712.70163201091805" table:style-name="ce26">
            <text:p><text:s/>712.7<text:s/></text:p>
          </table:table-cell>
          <table:table-cell office:value-type="float" office:value="407.46032373528499" table:style-name="ce26">
            <text:p><text:s/>407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18" table:style-name="ce27">
            <text:p>318</text:p>
          </table:table-cell>
          <table:table-cell office:value-type="float" office:value="802.90865020451497" table:style-name="ce26">
            <text:p><text:s/>802.9<text:s/></text:p>
          </table:table-cell>
          <table:table-cell office:value-type="float" office:value="515.65611991372202" table:style-name="ce26">
            <text:p><text:s/>515.7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46" table:style-name="ce27">
            <text:p>246</text:p>
          </table:table-cell>
          <table:table-cell office:value-type="float" office:value="622.32003946419798" table:style-name="ce26">
            <text:p><text:s/>622.3<text:s/></text:p>
          </table:table-cell>
          <table:table-cell office:value-type="float" office:value="314.57192809532802" table:style-name="ce26">
            <text:p><text:s/>314.6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64" table:style-name="ce27">
            <text:p>164</text:p>
          </table:table-cell>
          <table:table-cell office:value-type="float" office:value="207.239481648565" table:style-name="ce26">
            <text:p><text:s/>207.2<text:s/></text:p>
          </table:table-cell>
          <table:table-cell office:value-type="float" office:value="118.442378216298" table:style-name="ce26">
            <text:p><text:s/>118.4<text:s/></text:p>
          </table:table-cell>
          <table:table-cell office:value-type="float" office:value="29.078014184397201" table:style-name="ce30">
            <text:p><text:s/>29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89" table:style-name="ce27">
            <text:p>89</text:p>
          </table:table-cell>
          <table:table-cell office:value-type="float" office:value="224.71342725849601" table:style-name="ce26">
            <text:p><text:s/>224.7<text:s/></text:p>
          </table:table-cell>
          <table:table-cell office:value-type="float" office:value="136.60763203031601" table:style-name="ce26">
            <text:p><text:s/>136.6<text:s/></text:p>
          </table:table-cell>
          <table:table-cell office:value-type="float" office:value="27.987421383647799" table:style-name="ce30">
            <text:p><text:s/>28.0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75" table:style-name="ce27">
            <text:p>75</text:p>
          </table:table-cell>
          <table:table-cell office:value-type="float" office:value="189.73171934884101" table:style-name="ce26">
            <text:p><text:s/>189.7<text:s/></text:p>
          </table:table-cell>
          <table:table-cell office:value-type="float" office:value="102.22895266419199" table:style-name="ce26">
            <text:p><text:s/>102.2<text:s/></text:p>
          </table:table-cell>
          <table:table-cell office:value-type="float" office:value="30.487804878048799" table:style-name="ce26">
            <text:p><text:s/>30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2" table:style-name="ce27">
            <text:p>62</text:p>
          </table:table-cell>
          <table:table-cell office:value-type="float" office:value="78.346633306164705" table:style-name="ce26">
            <text:p><text:s/>78.3<text:s/></text:p>
          </table:table-cell>
          <table:table-cell office:value-type="float" office:value="40.729556428977098" table:style-name="ce26">
            <text:p><text:s/>40.7<text:s/></text:p>
          </table:table-cell>
          <table:table-cell office:value-type="float" office:value="10.992907801418401" table:style-name="ce30">
            <text:p><text:s/>11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2" table:style-name="ce27">
            <text:p>32</text:p>
          </table:table-cell>
          <table:table-cell office:value-type="float" office:value="80.795839014290806" table:style-name="ce26">
            <text:p><text:s/>80.8<text:s/></text:p>
          </table:table-cell>
          <table:table-cell office:value-type="float" office:value="54.408372592145199" table:style-name="ce26">
            <text:p><text:s/>54.4<text:s/></text:p>
          </table:table-cell>
          <table:table-cell office:value-type="float" office:value="10.062893081761001" table:style-name="ce30">
            <text:p><text:s/>10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3" table:style-name="ce27">
            <text:p>33</text:p>
          </table:table-cell>
          <table:table-cell office:value-type="float" office:value="83.481956513489905" table:style-name="ce26">
            <text:p><text:s/>83.5<text:s/></text:p>
          </table:table-cell>
          <table:table-cell office:value-type="float" office:value="35.196457307600802" table:style-name="ce26">
            <text:p><text:s/>35.2<text:s/></text:p>
          </table:table-cell>
          <table:table-cell office:value-type="float" office:value="13.4146341463415" table:style-name="ce26">
            <text:p><text:s/>1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5" table:style-name="ce27">
            <text:p>55</text:p>
          </table:table-cell>
          <table:table-cell office:value-type="float" office:value="69.501045674823601" table:style-name="ce26">
            <text:p><text:s/>69.5<text:s/></text:p>
          </table:table-cell>
          <table:table-cell office:value-type="float" office:value="40.559484714111498" table:style-name="ce26">
            <text:p><text:s/>40.6<text:s/></text:p>
          </table:table-cell>
          <table:table-cell office:value-type="float" office:value="9.7517730496454007" table:style-name="ce30">
            <text:p><text:s/>9.8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9" table:style-name="ce27">
            <text:p>29</text:p>
          </table:table-cell>
          <table:table-cell office:value-type="float" office:value="73.221229106701003" table:style-name="ce26">
            <text:p><text:s/>73.2<text:s/></text:p>
          </table:table-cell>
          <table:table-cell office:value-type="float" office:value="46.715881152463403" table:style-name="ce26">
            <text:p><text:s/>46.7<text:s/></text:p>
          </table:table-cell>
          <table:table-cell office:value-type="float" office:value="9.1194968553459006" table:style-name="ce30">
            <text:p><text:s/>9.1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3" table:style-name="ce27">
            <text:p>23</text:p>
          </table:table-cell>
          <table:table-cell office:value-type="float" office:value="58.1843939336445" table:style-name="ce26">
            <text:p><text:s/>58.2<text:s/></text:p>
          </table:table-cell>
          <table:table-cell office:value-type="float" office:value="28.824352260987801" table:style-name="ce26">
            <text:p><text:s/>28.8<text:s/></text:p>
          </table:table-cell>
          <table:table-cell office:value-type="float" office:value="9.3495934959350002" table:style-name="ce26">
            <text:p><text:s/>9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6" table:style-name="ce27">
            <text:p>46</text:p>
          </table:table-cell>
          <table:table-cell office:value-type="float" office:value="58.128147291670601" table:style-name="ce26">
            <text:p><text:s/>58.1<text:s/></text:p>
          </table:table-cell>
          <table:table-cell office:value-type="float" office:value="34.353826130332102" table:style-name="ce26">
            <text:p><text:s/>34.4<text:s/></text:p>
          </table:table-cell>
          <table:table-cell office:value-type="float" office:value="8.1560283687942992" table:style-name="ce30">
            <text:p><text:s/>8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8" table:style-name="ce27">
            <text:p>28</text:p>
          </table:table-cell>
          <table:table-cell office:value-type="float" office:value="70.696359137504402" table:style-name="ce26">
            <text:p><text:s/>70.7<text:s/></text:p>
          </table:table-cell>
          <table:table-cell office:value-type="float" office:value="48.014690832645499" table:style-name="ce26">
            <text:p><text:s/>48.0<text:s/></text:p>
          </table:table-cell>
          <table:table-cell office:value-type="float" office:value="8.8050314465408999" table:style-name="ce30">
            <text:p><text:s/>8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3170731707316996" table:style-name="ce26">
            <text:p><text:s/>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6" table:style-name="ce27">
            <text:p>26</text:p>
          </table:table-cell>
          <table:table-cell office:value-type="float" office:value="32.855039773553003" table:style-name="ce26">
            <text:p><text:s/>32.9<text:s/></text:p>
          </table:table-cell>
          <table:table-cell office:value-type="float" office:value="14.483217982307" table:style-name="ce26">
            <text:p><text:s/>14.5<text:s/></text:p>
          </table:table-cell>
          <table:table-cell office:value-type="float" office:value="4.6099290780141997" table:style-name="ce30">
            <text:p><text:s/>4.6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9748427672956002" table:style-name="ce30">
            <text:p><text:s/>6.0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5040650406504001" table:style-name="ce26">
            <text:p><text:s/>6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4" table:style-name="ce27">
            <text:p>24</text:p>
          </table:table-cell>
          <table:table-cell office:value-type="float" office:value="30.327729021741199" table:style-name="ce26">
            <text:p><text:s/>30.3<text:s/></text:p>
          </table:table-cell>
          <table:table-cell office:value-type="float" office:value="16.2977757602808" table:style-name="ce26">
            <text:p><text:s/>16.3<text:s/></text:p>
          </table:table-cell>
          <table:table-cell office:value-type="float" office:value="4.2553191489362003" table:style-name="ce30">
            <text:p><text:s/>4.3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7169811320755004" table:style-name="ce30">
            <text:p><text:s/>4.7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585365853659" table:style-name="ce26">
            <text:p><text:s/>3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4" table:style-name="ce27">
            <text:p>24</text:p>
          </table:table-cell>
          <table:table-cell office:value-type="float" office:value="30.327729021741199" table:style-name="ce26">
            <text:p><text:s/>30.3<text:s/></text:p>
          </table:table-cell>
          <table:table-cell office:value-type="float" office:value="18.513042615251202" table:style-name="ce26">
            <text:p><text:s/>18.5<text:s/></text:p>
          </table:table-cell>
          <table:table-cell office:value-type="float" office:value="4.2553191489362003" table:style-name="ce30">
            <text:p><text:s/>4.3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4591194968552998" table:style-name="ce30">
            <text:p><text:s/>3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520325203252001" table:style-name="ce26">
            <text:p><text:s/>3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914893617021001" table:style-name="ce30">
            <text:p><text:s/>3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446540880503" table:style-name="ce30">
            <text:p><text:s/>3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520325203252001" table:style-name="ce26">
            <text:p><text:s/>3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141843971630999" table:style-name="ce30">
            <text:p><text:s/>3.0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446540880503" table:style-name="ce30">
            <text:p><text:s/>3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325203252033002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276595744681002" table:style-name="ce30">
            <text:p><text:s/>2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301886792453002" table:style-name="ce30">
            <text:p><text:s/>2.8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260162601626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16" table:style-name="ce32">
            <text:p>116</text:p>
          </table:table-cell>
          <table:table-cell office:value-type="float" office:value="146.584023605082" table:style-name="ce19">
            <text:p><text:s/>146.6<text:s/></text:p>
          </table:table-cell>
          <table:table-cell office:value-type="float" office:value="90.666531787772996" table:style-name="ce19">
            <text:p><text:s/>90.7<text:s/></text:p>
          </table:table-cell>
          <table:table-cell office:value-type="float" office:value="20.5673758865248" table:style-name="ce23">
            <text:p><text:s/>20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6" table:style-name="ce32">
            <text:p>66</text:p>
          </table:table-cell>
          <table:table-cell office:value-type="float" office:value="166.64141796697501" table:style-name="ce19">
            <text:p><text:s/>166.6<text:s/></text:p>
          </table:table-cell>
          <table:table-cell office:value-type="float" office:value="107.029815490315" table:style-name="ce19">
            <text:p><text:s/>107.0<text:s/></text:p>
          </table:table-cell>
          <table:table-cell office:value-type="float" office:value="20.754716981132098" table:style-name="ce23">
            <text:p><text:s/>20.8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47" table:style-name="ce32">
            <text:p>47</text:p>
          </table:table-cell>
          <table:table-cell office:value-type="float" office:value="118.898544125274" table:style-name="ce19">
            <text:p><text:s/>118.9<text:s/></text:p>
          </table:table-cell>
          <table:table-cell office:value-type="float" office:value="75.990647239134006" table:style-name="ce19">
            <text:p><text:s/>76.0<text:s/></text:p>
          </table:table-cell>
          <table:table-cell office:value-type="float" office:value="19.105691056910601" table:style-name="ce19">
            <text:p><text:s/>19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184397163121001" table:style-name="ce30">
            <text:p><text:s/>1.4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723270440252" table:style-name="ce30">
            <text:p><text:s/>1.6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260162601626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184397163121001" table:style-name="ce30">
            <text:p><text:s/>1.4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723270440252" table:style-name="ce30">
            <text:p><text:s/>1.6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184397163121001" table:style-name="ce30">
            <text:p><text:s/>1.4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723270440252" table:style-name="ce30">
            <text:p><text:s/>1.6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41134751773" table:style-name="ce30">
            <text:p><text:s/>1.2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578616352201" table:style-name="ce30">
            <text:p><text:s/>1.3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7" table:style-name="ce24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41134751773" table:style-name="ce23">
            <text:p><text:s/>1.2<text:s/>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578616352201" table:style-name="ce23">
            <text:p><text:s/>1.3<text:s/></text:p>
          </table:table-cell>
          <table:table-cell office:value-type="string" table:style-name="ce22">
            <text:p>K40-K46, K56</text:p>
          </table:table-cell>
          <table:table-cell office:value-type="string" table:style-name="ce21">
            <text:p>疝氣及腸阻塞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1300813008130002" table:style-name="ce19">
            <text:p><text:s/>0.8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79,136人,男性 39,606人,女性 39,53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龍井區.$A$1:龍井區.$S$29" table:base-cell-address="龍井區.$A$1"/>
        </table:named-expressions>
      </table:table>
      <table:table table:name="霧峰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霧峰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96" table:style-name="ce27">
            <text:p>596</text:p>
          </table:table-cell>
          <table:table-cell office:value-type="float" office:value="946.26455715295003" table:style-name="ce26">
            <text:p><text:s/>946.3<text:s/></text:p>
          </table:table-cell>
          <table:table-cell office:value-type="float" office:value="435.04752421125897" table:style-name="ce26">
            <text:p><text:s/>435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29" table:style-name="ce27">
            <text:p>329</text:p>
          </table:table-cell>
          <table:table-cell office:value-type="float" office:value="1030.8309311943899" table:style-name="ce26">
            <text:p><text:s/>1,030.8<text:s/></text:p>
          </table:table-cell>
          <table:table-cell office:value-type="float" office:value="546.72792553646298" table:style-name="ce26">
            <text:p><text:s/>546.7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67" table:style-name="ce27">
            <text:p>267</text:p>
          </table:table-cell>
          <table:table-cell office:value-type="float" office:value="859.391344931361" table:style-name="ce26">
            <text:p><text:s/>859.4<text:s/></text:p>
          </table:table-cell>
          <table:table-cell office:value-type="float" office:value="329.77597849014501" table:style-name="ce26">
            <text:p><text:s/>329.8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70" table:style-name="ce27">
            <text:p>170</text:p>
          </table:table-cell>
          <table:table-cell office:value-type="float" office:value="269.90767569798902" table:style-name="ce26">
            <text:p><text:s/>269.9<text:s/></text:p>
          </table:table-cell>
          <table:table-cell office:value-type="float" office:value="125.98188299924" table:style-name="ce26">
            <text:p><text:s/>126.0<text:s/></text:p>
          </table:table-cell>
          <table:table-cell office:value-type="float" office:value="28.523489932885902" table:style-name="ce30">
            <text:p><text:s/>28.5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95" table:style-name="ce27">
            <text:p>95</text:p>
          </table:table-cell>
          <table:table-cell office:value-type="float" office:value="297.65634791327199" table:style-name="ce26">
            <text:p><text:s/>297.7<text:s/></text:p>
          </table:table-cell>
          <table:table-cell office:value-type="float" office:value="153.54009610677099" table:style-name="ce26">
            <text:p><text:s/>153.5<text:s/></text:p>
          </table:table-cell>
          <table:table-cell office:value-type="float" office:value="28.875379939209701" table:style-name="ce30">
            <text:p><text:s/>28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75" table:style-name="ce27">
            <text:p>75</text:p>
          </table:table-cell>
          <table:table-cell office:value-type="float" office:value="241.402063182967" table:style-name="ce26">
            <text:p><text:s/>241.4<text:s/></text:p>
          </table:table-cell>
          <table:table-cell office:value-type="float" office:value="101.44360455319401" table:style-name="ce26">
            <text:p><text:s/>101.4<text:s/></text:p>
          </table:table-cell>
          <table:table-cell office:value-type="float" office:value="28.089887640449401" table:style-name="ce26">
            <text:p><text:s/>28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8" table:style-name="ce27">
            <text:p>58</text:p>
          </table:table-cell>
          <table:table-cell office:value-type="float" office:value="92.086148179313994" table:style-name="ce26">
            <text:p><text:s/>92.1<text:s/></text:p>
          </table:table-cell>
          <table:table-cell office:value-type="float" office:value="35.240422496887199" table:style-name="ce26">
            <text:p><text:s/>35.2<text:s/></text:p>
          </table:table-cell>
          <table:table-cell office:value-type="float" office:value="9.7315436241611" table:style-name="ce30">
            <text:p><text:s/>9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2" table:style-name="ce27">
            <text:p>32</text:p>
          </table:table-cell>
          <table:table-cell office:value-type="float" office:value="100.26319087605" table:style-name="ce26">
            <text:p><text:s/>100.3<text:s/></text:p>
          </table:table-cell>
          <table:table-cell office:value-type="float" office:value="47.990223537221503" table:style-name="ce26">
            <text:p><text:s/>48.0<text:s/></text:p>
          </table:table-cell>
          <table:table-cell office:value-type="float" office:value="9.7264437689969991" table:style-name="ce30">
            <text:p><text:s/>9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1" table:style-name="ce27">
            <text:p>31</text:p>
          </table:table-cell>
          <table:table-cell office:value-type="float" office:value="99.779519448959505" table:style-name="ce26">
            <text:p><text:s/>99.8<text:s/></text:p>
          </table:table-cell>
          <table:table-cell office:value-type="float" office:value="32.311910492844099" table:style-name="ce26">
            <text:p><text:s/>32.3<text:s/></text:p>
          </table:table-cell>
          <table:table-cell office:value-type="float" office:value="11.610486891385801" table:style-name="ce26">
            <text:p><text:s/>1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2" table:style-name="ce27">
            <text:p>52</text:p>
          </table:table-cell>
          <table:table-cell office:value-type="float" office:value="82.559994919384906" table:style-name="ce26">
            <text:p><text:s/>82.6<text:s/></text:p>
          </table:table-cell>
          <table:table-cell office:value-type="float" office:value="33.068165994190899" table:style-name="ce26">
            <text:p><text:s/>33.1<text:s/></text:p>
          </table:table-cell>
          <table:table-cell office:value-type="float" office:value="8.7248322147650992" table:style-name="ce30">
            <text:p><text:s/>8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7" table:style-name="ce27">
            <text:p>27</text:p>
          </table:table-cell>
          <table:table-cell office:value-type="float" office:value="84.597067301666897" table:style-name="ce26">
            <text:p><text:s/>84.6<text:s/></text:p>
          </table:table-cell>
          <table:table-cell office:value-type="float" office:value="39.149645580498003" table:style-name="ce26">
            <text:p><text:s/>39.1<text:s/></text:p>
          </table:table-cell>
          <table:table-cell office:value-type="float" office:value="8.2066869300912" table:style-name="ce30">
            <text:p><text:s/>8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4" table:style-name="ce27">
            <text:p>24</text:p>
          </table:table-cell>
          <table:table-cell office:value-type="float" office:value="77.248660218549304" table:style-name="ce26">
            <text:p><text:s/>77.2<text:s/></text:p>
          </table:table-cell>
          <table:table-cell office:value-type="float" office:value="24.5055956195195" table:style-name="ce26">
            <text:p><text:s/>24.5<text:s/></text:p>
          </table:table-cell>
          <table:table-cell office:value-type="float" office:value="8.9887640449437995" table:style-name="ce26">
            <text:p><text:s/>9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2" table:style-name="ce27">
            <text:p>42</text:p>
          </table:table-cell>
          <table:table-cell office:value-type="float" office:value="66.683072819503195" table:style-name="ce26">
            <text:p><text:s/>66.7<text:s/></text:p>
          </table:table-cell>
          <table:table-cell office:value-type="float" office:value="25.4426136239756" table:style-name="ce26">
            <text:p><text:s/>25.4<text:s/></text:p>
          </table:table-cell>
          <table:table-cell office:value-type="float" office:value="7.0469798657718004" table:style-name="ce30">
            <text:p><text:s/>7.0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1" table:style-name="ce27">
            <text:p>21</text:p>
          </table:table-cell>
          <table:table-cell office:value-type="float" office:value="65.797719012407597" table:style-name="ce26">
            <text:p><text:s/>65.8<text:s/></text:p>
          </table:table-cell>
          <table:table-cell office:value-type="float" office:value="32.074811250404103" table:style-name="ce26">
            <text:p><text:s/>32.1<text:s/></text:p>
          </table:table-cell>
          <table:table-cell office:value-type="float" office:value="6.3829787234042996" table:style-name="ce30">
            <text:p><text:s/>6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0" table:style-name="ce27">
            <text:p>20</text:p>
          </table:table-cell>
          <table:table-cell office:value-type="float" office:value="64.373883515457806" table:style-name="ce26">
            <text:p><text:s/>64.4<text:s/></text:p>
          </table:table-cell>
          <table:table-cell office:value-type="float" office:value="18.3454650922992" table:style-name="ce26">
            <text:p><text:s/>18.3<text:s/></text:p>
          </table:table-cell>
          <table:table-cell office:value-type="float" office:value="7.4906367041198001" table:style-name="ce26">
            <text:p><text:s/>7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6" table:style-name="ce27">
            <text:p>36</text:p>
          </table:table-cell>
          <table:table-cell office:value-type="float" office:value="57.156919559574199" table:style-name="ce26">
            <text:p><text:s/>57.2<text:s/></text:p>
          </table:table-cell>
          <table:table-cell office:value-type="float" office:value="25.329775325049599" table:style-name="ce26">
            <text:p><text:s/>25.3<text:s/></text:p>
          </table:table-cell>
          <table:table-cell office:value-type="float" office:value="6.0402684563757996" table:style-name="ce30">
            <text:p><text:s/>6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4711246200607997" table:style-name="ce30">
            <text:p><text:s/>5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1161048689138999" table:style-name="ce26">
            <text:p><text:s/>7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4" table:style-name="ce27">
            <text:p>34</text:p>
          </table:table-cell>
          <table:table-cell office:value-type="float" office:value="53.981535139597803" table:style-name="ce26">
            <text:p><text:s/>54.0<text:s/></text:p>
          </table:table-cell>
          <table:table-cell office:value-type="float" office:value="22.088554587129899" table:style-name="ce26">
            <text:p><text:s/>22.1<text:s/></text:p>
          </table:table-cell>
          <table:table-cell office:value-type="float" office:value="5.7046979865771998" table:style-name="ce30">
            <text:p><text:s/>5.7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1671732522795999" table:style-name="ce30">
            <text:p><text:s/>5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689138576779003" table:style-name="ce26">
            <text:p><text:s/>4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2" table:style-name="ce27">
            <text:p>22</text:p>
          </table:table-cell>
          <table:table-cell office:value-type="float" office:value="34.929228619739803" table:style-name="ce26">
            <text:p><text:s/>34.9<text:s/></text:p>
          </table:table-cell>
          <table:table-cell office:value-type="float" office:value="16.367233841963898" table:style-name="ce26">
            <text:p><text:s/>16.4<text:s/></text:p>
          </table:table-cell>
          <table:table-cell office:value-type="float" office:value="3.6912751677852" table:style-name="ce30">
            <text:p><text:s/>3.7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2553191489362003" table:style-name="ce30">
            <text:p><text:s/>4.3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689138576779003" table:style-name="ce26">
            <text:p><text:s/>4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523489932885999" table:style-name="ce30">
            <text:p><text:s/>2.9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474164133739002" table:style-name="ce30">
            <text:p><text:s/>3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198501872659001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523489932885999" table:style-name="ce30">
            <text:p><text:s/>2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434650455927" table:style-name="ce30">
            <text:p><text:s/>3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7265917603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845637583893001" table:style-name="ce30">
            <text:p><text:s/>2.7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355623100303998" table:style-name="ce30">
            <text:p><text:s/>2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7265917603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32" table:style-name="ce32">
            <text:p>132</text:p>
          </table:table-cell>
          <table:table-cell office:value-type="float" office:value="209.57537171843899" table:style-name="ce19">
            <text:p><text:s/>209.6<text:s/></text:p>
          </table:table-cell>
          <table:table-cell office:value-type="float" office:value="96.946763756865494" table:style-name="ce19">
            <text:p><text:s/>96.9<text:s/></text:p>
          </table:table-cell>
          <table:table-cell office:value-type="float" office:value="22.147651006711399" table:style-name="ce23">
            <text:p><text:s/>22.1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73" table:style-name="ce32">
            <text:p>73</text:p>
          </table:table-cell>
          <table:table-cell office:value-type="float" office:value="228.725404185988" table:style-name="ce19">
            <text:p><text:s/>228.7<text:s/></text:p>
          </table:table-cell>
          <table:table-cell office:value-type="float" office:value="116.41904408930699" table:style-name="ce19">
            <text:p><text:s/>116.4<text:s/></text:p>
          </table:table-cell>
          <table:table-cell office:value-type="float" office:value="22.188449848024302" table:style-name="ce23">
            <text:p><text:s/>22.2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51" table:style-name="ce32">
            <text:p>51</text:p>
          </table:table-cell>
          <table:table-cell office:value-type="float" office:value="164.15340296441701" table:style-name="ce19">
            <text:p><text:s/>164.2<text:s/></text:p>
          </table:table-cell>
          <table:table-cell office:value-type="float" office:value="74.132314096886901" table:style-name="ce19">
            <text:p><text:s/>74.1<text:s/></text:p>
          </table:table-cell>
          <table:table-cell office:value-type="float" office:value="19.101123595505602" table:style-name="ce19">
            <text:p><text:s/>19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812080536913001" table:style-name="ce30">
            <text:p><text:s/>2.2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316109422492" table:style-name="ce30">
            <text:p><text:s/>2.4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981273408239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134228187918999" table:style-name="ce30">
            <text:p><text:s/>2.0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197568389058" table:style-name="ce30">
            <text:p><text:s/>1.5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981273408239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778523489932999" table:style-name="ce30">
            <text:p><text:s/>1.7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197568389058" table:style-name="ce30">
            <text:p><text:s/>1.5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23595505618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44966442953" table:style-name="ce30">
            <text:p><text:s/>1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197568389058" table:style-name="ce30">
            <text:p><text:s/>1.5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23595505618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7" table:style-name="ce24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1744966442953" table:style-name="ce23">
            <text:p><text:s/>1.2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158054711246" table:style-name="ce23">
            <text:p><text:s/>1.2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4906367041199995" table:style-name="ce19">
            <text:p><text:s/>0.7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62,985人,男性 31,916人,女性 31,069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霧峰區.$A$1:霧峰區.$S$29" table:base-cell-address="霧峰區.$A$1"/>
        </table:named-expressions>
      </table:table>
      <table:table table:name="太平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太平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487" table:style-name="ce27">
            <text:p>1,487</text:p>
          </table:table-cell>
          <table:table-cell office:value-type="float" office:value="740.642969744212" table:style-name="ce26">
            <text:p><text:s/>740.6<text:s/></text:p>
          </table:table-cell>
          <table:table-cell office:value-type="float" office:value="438.76712119081998" table:style-name="ce26">
            <text:p><text:s/>438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900" table:style-name="ce27">
            <text:p>900</text:p>
          </table:table-cell>
          <table:table-cell office:value-type="float" office:value="913.23737576166502" table:style-name="ce26">
            <text:p><text:s/>913.2<text:s/></text:p>
          </table:table-cell>
          <table:table-cell office:value-type="float" office:value="613.83577803440596" table:style-name="ce26">
            <text:p><text:s/>613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87" table:style-name="ce27">
            <text:p>587</text:p>
          </table:table-cell>
          <table:table-cell office:value-type="float" office:value="574.24599641952204" table:style-name="ce26">
            <text:p><text:s/>574.2<text:s/></text:p>
          </table:table-cell>
          <table:table-cell office:value-type="float" office:value="298.11832815072302" table:style-name="ce26">
            <text:p><text:s/>298.1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447" table:style-name="ce27">
            <text:p>447</text:p>
          </table:table-cell>
          <table:table-cell office:value-type="float" office:value="222.64116171866999" table:style-name="ce26">
            <text:p><text:s/>222.6<text:s/></text:p>
          </table:table-cell>
          <table:table-cell office:value-type="float" office:value="127.70710813372" table:style-name="ce26">
            <text:p><text:s/>127.7<text:s/></text:p>
          </table:table-cell>
          <table:table-cell office:value-type="float" office:value="30.060524546065899" table:style-name="ce30">
            <text:p><text:s/>30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70" table:style-name="ce27">
            <text:p>270</text:p>
          </table:table-cell>
          <table:table-cell office:value-type="float" office:value="273.97121272850001" table:style-name="ce26">
            <text:p><text:s/>274.0<text:s/></text:p>
          </table:table-cell>
          <table:table-cell office:value-type="float" office:value="172.136527839206" table:style-name="ce26">
            <text:p><text:s/>172.1<text:s/></text:p>
          </table:table-cell>
          <table:table-cell office:value-type="float" office:value="30" table:style-name="ce30">
            <text:p><text:s/>30.0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77" table:style-name="ce27">
            <text:p>177</text:p>
          </table:table-cell>
          <table:table-cell office:value-type="float" office:value="173.15424423552901" table:style-name="ce26">
            <text:p><text:s/>173.2<text:s/></text:p>
          </table:table-cell>
          <table:table-cell office:value-type="float" office:value="92.931241784101005" table:style-name="ce26">
            <text:p><text:s/>92.9<text:s/></text:p>
          </table:table-cell>
          <table:table-cell office:value-type="float" office:value="30.153321976149901" table:style-name="ce26">
            <text:p><text:s/>30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31" table:style-name="ce27">
            <text:p>131</text:p>
          </table:table-cell>
          <table:table-cell office:value-type="float" office:value="65.248304664755693" table:style-name="ce26">
            <text:p><text:s/>65.2<text:s/></text:p>
          </table:table-cell>
          <table:table-cell office:value-type="float" office:value="38.522999244731302" table:style-name="ce26">
            <text:p><text:s/>38.5<text:s/></text:p>
          </table:table-cell>
          <table:table-cell office:value-type="float" office:value="8.8096839273705001" table:style-name="ce30">
            <text:p><text:s/>8.8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81" table:style-name="ce27">
            <text:p>81</text:p>
          </table:table-cell>
          <table:table-cell office:value-type="float" office:value="82.191363818549902" table:style-name="ce26">
            <text:p><text:s/>82.2<text:s/></text:p>
          </table:table-cell>
          <table:table-cell office:value-type="float" office:value="56.425081529525301" table:style-name="ce26">
            <text:p><text:s/>56.4<text:s/></text:p>
          </table:table-cell>
          <table:table-cell office:value-type="float" office:value="9" table:style-name="ce30">
            <text:p><text:s/>9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0" table:style-name="ce27">
            <text:p>50</text:p>
          </table:table-cell>
          <table:table-cell office:value-type="float" office:value="48.913628315121201" table:style-name="ce26">
            <text:p><text:s/>48.9<text:s/></text:p>
          </table:table-cell>
          <table:table-cell office:value-type="float" office:value="22.9250027062686" table:style-name="ce26">
            <text:p><text:s/>22.9<text:s/></text:p>
          </table:table-cell>
          <table:table-cell office:value-type="float" office:value="8.5178875638841998" table:style-name="ce26">
            <text:p><text:s/>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98" table:style-name="ce27">
            <text:p>98</text:p>
          </table:table-cell>
          <table:table-cell office:value-type="float" office:value="48.811708833175999" table:style-name="ce26">
            <text:p><text:s/>48.8<text:s/></text:p>
          </table:table-cell>
          <table:table-cell office:value-type="float" office:value="27.9558433479862" table:style-name="ce26">
            <text:p><text:s/>28.0<text:s/></text:p>
          </table:table-cell>
          <table:table-cell office:value-type="float" office:value="6.5904505716206998" table:style-name="ce30">
            <text:p><text:s/>6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4" table:style-name="ce27">
            <text:p>54</text:p>
          </table:table-cell>
          <table:table-cell office:value-type="float" office:value="54.794242545699902" table:style-name="ce26">
            <text:p><text:s/>54.8<text:s/></text:p>
          </table:table-cell>
          <table:table-cell office:value-type="float" office:value="34.864276978830297" table:style-name="ce26">
            <text:p><text:s/>34.9<text:s/></text:p>
          </table:table-cell>
          <table:table-cell office:value-type="float" office:value="6" table:style-name="ce30">
            <text:p><text:s/>6.0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4" table:style-name="ce27">
            <text:p>44</text:p>
          </table:table-cell>
          <table:table-cell office:value-type="float" office:value="43.043992917306603" table:style-name="ce26">
            <text:p><text:s/>43.0<text:s/></text:p>
          </table:table-cell>
          <table:table-cell office:value-type="float" office:value="21.7949662109842" table:style-name="ce26">
            <text:p><text:s/>21.8<text:s/></text:p>
          </table:table-cell>
          <table:table-cell office:value-type="float" office:value="7.4957410562181002" table:style-name="ce26">
            <text:p><text:s/>7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85" table:style-name="ce27">
            <text:p>85</text:p>
          </table:table-cell>
          <table:table-cell office:value-type="float" office:value="42.336686232856799" table:style-name="ce26">
            <text:p><text:s/>42.3<text:s/></text:p>
          </table:table-cell>
          <table:table-cell office:value-type="float" office:value="24.481956863722701" table:style-name="ce26">
            <text:p><text:s/>24.5<text:s/></text:p>
          </table:table-cell>
          <table:table-cell office:value-type="float" office:value="5.7162071284465004" table:style-name="ce30">
            <text:p><text:s/>5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3" table:style-name="ce27">
            <text:p>53</text:p>
          </table:table-cell>
          <table:table-cell office:value-type="float" office:value="53.7795343504092" table:style-name="ce26">
            <text:p><text:s/>53.8<text:s/></text:p>
          </table:table-cell>
          <table:table-cell office:value-type="float" office:value="37.002027827156198" table:style-name="ce26">
            <text:p><text:s/>37.0<text:s/></text:p>
          </table:table-cell>
          <table:table-cell office:value-type="float" office:value="5.8888888888888999" table:style-name="ce30">
            <text:p><text:s/>5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9" table:style-name="ce27">
            <text:p>39</text:p>
          </table:table-cell>
          <table:table-cell office:value-type="float" office:value="38.152630085794499" table:style-name="ce26">
            <text:p><text:s/>38.2<text:s/></text:p>
          </table:table-cell>
          <table:table-cell office:value-type="float" office:value="19.8182166585438" table:style-name="ce26">
            <text:p><text:s/>19.8<text:s/></text:p>
          </table:table-cell>
          <table:table-cell office:value-type="float" office:value="6.6439522998295999" table:style-name="ce26">
            <text:p><text:s/>6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82" table:style-name="ce27">
            <text:p>82</text:p>
          </table:table-cell>
          <table:table-cell office:value-type="float" office:value="40.842450248167701" table:style-name="ce26">
            <text:p><text:s/>40.8<text:s/></text:p>
          </table:table-cell>
          <table:table-cell office:value-type="float" office:value="23.7251696451264" table:style-name="ce26">
            <text:p><text:s/>23.7<text:s/></text:p>
          </table:table-cell>
          <table:table-cell office:value-type="float" office:value="5.5144586415601999" table:style-name="ce30">
            <text:p><text:s/>5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8" table:style-name="ce27">
            <text:p>48</text:p>
          </table:table-cell>
          <table:table-cell office:value-type="float" office:value="48.705993373955501" table:style-name="ce26">
            <text:p><text:s/>48.7<text:s/></text:p>
          </table:table-cell>
          <table:table-cell office:value-type="float" office:value="33.015605172993503" table:style-name="ce26">
            <text:p><text:s/>33.0<text:s/></text:p>
          </table:table-cell>
          <table:table-cell office:value-type="float" office:value="5.3333333333333002" table:style-name="ce30">
            <text:p><text:s/>5.3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1" table:style-name="ce27">
            <text:p>31</text:p>
          </table:table-cell>
          <table:table-cell office:value-type="float" office:value="30.326449555375099" table:style-name="ce26">
            <text:p><text:s/>30.3<text:s/></text:p>
          </table:table-cell>
          <table:table-cell office:value-type="float" office:value="15.437164803745" table:style-name="ce26">
            <text:p><text:s/>15.4<text:s/></text:p>
          </table:table-cell>
          <table:table-cell office:value-type="float" office:value="5.2810902896082004" table:style-name="ce26">
            <text:p><text:s/>5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63" table:style-name="ce27">
            <text:p>63</text:p>
          </table:table-cell>
          <table:table-cell office:value-type="float" office:value="31.378955678470302" table:style-name="ce26">
            <text:p><text:s/>31.4<text:s/></text:p>
          </table:table-cell>
          <table:table-cell office:value-type="float" office:value="18.5328630432087" table:style-name="ce26">
            <text:p><text:s/>18.5<text:s/></text:p>
          </table:table-cell>
          <table:table-cell office:value-type="float" office:value="4.2367182246133002" table:style-name="ce30">
            <text:p><text:s/>4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6" table:style-name="ce27">
            <text:p>46</text:p>
          </table:table-cell>
          <table:table-cell office:value-type="float" office:value="46.676576983373998" table:style-name="ce26">
            <text:p><text:s/>46.7<text:s/></text:p>
          </table:table-cell>
          <table:table-cell office:value-type="float" office:value="30.2862802385416" table:style-name="ce26">
            <text:p><text:s/>30.3<text:s/></text:p>
          </table:table-cell>
          <table:table-cell office:value-type="float" office:value="5.1111111111111001" table:style-name="ce30">
            <text:p><text:s/>5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9" table:style-name="ce27">
            <text:p>29</text:p>
          </table:table-cell>
          <table:table-cell office:value-type="float" office:value="28.369904422770301" table:style-name="ce26">
            <text:p><text:s/>28.4<text:s/></text:p>
          </table:table-cell>
          <table:table-cell office:value-type="float" office:value="14.4118808838123" table:style-name="ce26">
            <text:p><text:s/>14.4<text:s/></text:p>
          </table:table-cell>
          <table:table-cell office:value-type="float" office:value="4.9403747870528001" table:style-name="ce26">
            <text:p><text:s/>4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56" table:style-name="ce27">
            <text:p>56</text:p>
          </table:table-cell>
          <table:table-cell office:value-type="float" office:value="27.892405047529198" table:style-name="ce26">
            <text:p><text:s/>27.9<text:s/></text:p>
          </table:table-cell>
          <table:table-cell office:value-type="float" office:value="16.172652685940399" table:style-name="ce26">
            <text:p><text:s/>16.2<text:s/></text:p>
          </table:table-cell>
          <table:table-cell office:value-type="float" office:value="3.7659717552118002" table:style-name="ce30">
            <text:p><text:s/>3.8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37" table:style-name="ce27">
            <text:p>37</text:p>
          </table:table-cell>
          <table:table-cell office:value-type="float" office:value="37.5442032257574" table:style-name="ce26">
            <text:p><text:s/>37.5<text:s/></text:p>
          </table:table-cell>
          <table:table-cell office:value-type="float" office:value="27.1057343664489" table:style-name="ce26">
            <text:p><text:s/>27.1<text:s/></text:p>
          </table:table-cell>
          <table:table-cell office:value-type="float" office:value="4.1111111111111001" table:style-name="ce30">
            <text:p><text:s/>4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0" table:style-name="ce27">
            <text:p>20</text:p>
          </table:table-cell>
          <table:table-cell office:value-type="float" office:value="19.5654513260485" table:style-name="ce26">
            <text:p><text:s/>19.6<text:s/></text:p>
          </table:table-cell>
          <table:table-cell office:value-type="float" office:value="9.7205769773678998" table:style-name="ce26">
            <text:p><text:s/>9.7<text:s/></text:p>
          </table:table-cell>
          <table:table-cell office:value-type="float" office:value="3.4071550255537" table:style-name="ce26">
            <text:p><text:s/>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5" table:style-name="ce27">
            <text:p>55</text:p>
          </table:table-cell>
          <table:table-cell office:value-type="float" office:value="27.394326385966099" table:style-name="ce26">
            <text:p><text:s/>27.4<text:s/></text:p>
          </table:table-cell>
          <table:table-cell office:value-type="float" office:value="17.833775979473899" table:style-name="ce26">
            <text:p><text:s/>17.8<text:s/></text:p>
          </table:table-cell>
          <table:table-cell office:value-type="float" office:value="3.6987222595831" table:style-name="ce30">
            <text:p><text:s/>3.7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5" table:style-name="ce27">
            <text:p>35</text:p>
          </table:table-cell>
          <table:table-cell office:value-type="float" office:value="35.514786835175897" table:style-name="ce26">
            <text:p><text:s/>35.5<text:s/></text:p>
          </table:table-cell>
          <table:table-cell office:value-type="float" office:value="24.424069009413099" table:style-name="ce26">
            <text:p><text:s/>24.4<text:s/></text:p>
          </table:table-cell>
          <table:table-cell office:value-type="float" office:value="3.8888888888888999" table:style-name="ce30">
            <text:p><text:s/>3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0" table:style-name="ce27">
            <text:p>20</text:p>
          </table:table-cell>
          <table:table-cell office:value-type="float" office:value="19.5654513260485" table:style-name="ce26">
            <text:p><text:s/>19.6<text:s/></text:p>
          </table:table-cell>
          <table:table-cell office:value-type="float" office:value="11.614975860782" table:style-name="ce26">
            <text:p><text:s/>11.6<text:s/></text:p>
          </table:table-cell>
          <table:table-cell office:value-type="float" office:value="3.4071550255537" table:style-name="ce26">
            <text:p><text:s/>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1" table:style-name="ce27">
            <text:p>51</text:p>
          </table:table-cell>
          <table:table-cell office:value-type="float" office:value="25.402011739714101" table:style-name="ce26">
            <text:p><text:s/>25.4<text:s/></text:p>
          </table:table-cell>
          <table:table-cell office:value-type="float" office:value="14.638199781434601" table:style-name="ce26">
            <text:p><text:s/>14.6<text:s/></text:p>
          </table:table-cell>
          <table:table-cell office:value-type="float" office:value="3.4297242770679" table:style-name="ce30">
            <text:p><text:s/>3.4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2" table:style-name="ce27">
            <text:p>32</text:p>
          </table:table-cell>
          <table:table-cell office:value-type="float" office:value="32.4706622493037" table:style-name="ce26">
            <text:p><text:s/>32.5<text:s/></text:p>
          </table:table-cell>
          <table:table-cell office:value-type="float" office:value="24.1375032936118" table:style-name="ce26">
            <text:p><text:s/>24.1<text:s/></text:p>
          </table:table-cell>
          <table:table-cell office:value-type="float" office:value="3.5555555555556002" table:style-name="ce30">
            <text:p><text:s/>3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367972742759998" table:style-name="ce26">
            <text:p><text:s/>3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8" table:style-name="ce27">
            <text:p>48</text:p>
          </table:table-cell>
          <table:table-cell office:value-type="float" office:value="23.907775755025" table:style-name="ce26">
            <text:p><text:s/>23.9<text:s/></text:p>
          </table:table-cell>
          <table:table-cell office:value-type="float" office:value="13.937083122816199" table:style-name="ce26">
            <text:p><text:s/>13.9<text:s/></text:p>
          </table:table-cell>
          <table:table-cell office:value-type="float" office:value="3.2279757901816" table:style-name="ce30">
            <text:p><text:s/>3.2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7" table:style-name="ce27">
            <text:p>27</text:p>
          </table:table-cell>
          <table:table-cell office:value-type="float" office:value="27.397121272850001" table:style-name="ce26">
            <text:p><text:s/>27.4<text:s/></text:p>
          </table:table-cell>
          <table:table-cell office:value-type="float" office:value="17.678040773742701" table:style-name="ce26">
            <text:p><text:s/>17.7<text:s/></text:p>
          </table:table-cell>
          <table:table-cell office:value-type="float" office:value="3" table:style-name="ce30">
            <text:p><text:s/>3.0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553662691652002" table:style-name="ce26">
            <text:p><text:s/>2.6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371" table:style-name="ce32">
            <text:p>371</text:p>
          </table:table-cell>
          <table:table-cell office:value-type="float" office:value="184.78718343988101" table:style-name="ce19">
            <text:p><text:s/>184.8<text:s/></text:p>
          </table:table-cell>
          <table:table-cell office:value-type="float" office:value="115.25946934266" table:style-name="ce19">
            <text:p><text:s/>115.3<text:s/></text:p>
          </table:table-cell>
          <table:table-cell office:value-type="float" office:value="24.9495628782784" table:style-name="ce23">
            <text:p><text:s/>24.9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17" table:style-name="ce32">
            <text:p>217</text:p>
          </table:table-cell>
          <table:table-cell office:value-type="float" office:value="220.19167837808999" table:style-name="ce19">
            <text:p><text:s/>220.2<text:s/></text:p>
          </table:table-cell>
          <table:table-cell office:value-type="float" office:value="156.76063100493701" table:style-name="ce19">
            <text:p><text:s/>156.8<text:s/></text:p>
          </table:table-cell>
          <table:table-cell office:value-type="float" office:value="24.1111111111111" table:style-name="ce23">
            <text:p><text:s/>24.1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43" table:style-name="ce32">
            <text:p>143</text:p>
          </table:table-cell>
          <table:table-cell office:value-type="float" office:value="139.89297698124699" table:style-name="ce19">
            <text:p><text:s/>139.9<text:s/></text:p>
          </table:table-cell>
          <table:table-cell office:value-type="float" office:value="73.383809781259203" table:style-name="ce19">
            <text:p><text:s/>73.4<text:s/></text:p>
          </table:table-cell>
          <table:table-cell office:value-type="float" office:value="24.361158432708699" table:style-name="ce19">
            <text:p><text:s/>24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9" table:style-name="ce27">
            <text:p>39</text:p>
          </table:table-cell>
          <table:table-cell office:value-type="float" office:value="19.425067800957802" table:style-name="ce26">
            <text:p><text:s/>19.4<text:s/></text:p>
          </table:table-cell>
          <table:table-cell office:value-type="float" office:value="11.797232988037701" table:style-name="ce26">
            <text:p><text:s/>11.8<text:s/></text:p>
          </table:table-cell>
          <table:table-cell office:value-type="float" office:value="2.6227303295225002" table:style-name="ce30">
            <text:p><text:s/>2.6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5" table:style-name="ce27">
            <text:p>25</text:p>
          </table:table-cell>
          <table:table-cell office:value-type="float" office:value="25.367704882268502" table:style-name="ce26">
            <text:p><text:s/>25.4<text:s/></text:p>
          </table:table-cell>
          <table:table-cell office:value-type="float" office:value="16.7436548987537" table:style-name="ce26">
            <text:p><text:s/>16.7<text:s/></text:p>
          </table:table-cell>
          <table:table-cell office:value-type="float" office:value="2.7777777777777999" table:style-name="ce30">
            <text:p><text:s/>2.8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146507666098998" table:style-name="ce26">
            <text:p><text:s/>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8" table:style-name="ce27">
            <text:p>38</text:p>
          </table:table-cell>
          <table:table-cell office:value-type="float" office:value="18.926989139394799" table:style-name="ce26">
            <text:p><text:s/>18.9<text:s/></text:p>
          </table:table-cell>
          <table:table-cell office:value-type="float" office:value="13.3477461725121" table:style-name="ce26">
            <text:p><text:s/>13.3<text:s/></text:p>
          </table:table-cell>
          <table:table-cell office:value-type="float" office:value="2.5554808338937001" table:style-name="ce30">
            <text:p><text:s/>2.6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5" table:style-name="ce27">
            <text:p>25</text:p>
          </table:table-cell>
          <table:table-cell office:value-type="float" office:value="25.367704882268502" table:style-name="ce26">
            <text:p><text:s/>25.4<text:s/></text:p>
          </table:table-cell>
          <table:table-cell office:value-type="float" office:value="18.417657807789599" table:style-name="ce26">
            <text:p><text:s/>18.4<text:s/></text:p>
          </table:table-cell>
          <table:table-cell office:value-type="float" office:value="2.7777777777777999" table:style-name="ce30">
            <text:p><text:s/>2.8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442930153322001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4" table:style-name="ce27">
            <text:p>34</text:p>
          </table:table-cell>
          <table:table-cell office:value-type="float" office:value="16.934674493142701" table:style-name="ce26">
            <text:p><text:s/>16.9<text:s/></text:p>
          </table:table-cell>
          <table:table-cell office:value-type="float" office:value="9.9878292875580996" table:style-name="ce26">
            <text:p><text:s/>10.0<text:s/></text:p>
          </table:table-cell>
          <table:table-cell office:value-type="float" office:value="2.2864828513786" table:style-name="ce30">
            <text:p><text:s/>2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555555555556" table:style-name="ce30">
            <text:p><text:s/>1.6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739352640544999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432414256893" table:style-name="ce30">
            <text:p><text:s/>1.1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77777777777779999" table:style-name="ce30">
            <text:p><text:s/>0.8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035775127768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11" table:style-name="ce24">
            <text:p>1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3974445191659999" table:style-name="ce23">
            <text:p><text:s/>0.7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6" table:style-name="ce20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66666666666670005" table:style-name="ce23">
            <text:p><text:s/>0.7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5" table:style-name="ce20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5178875638840001" table:style-name="ce19">
            <text:p><text:s/>0.9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200,772人,男性 98,551人,女性 102,221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太平區.$A$1:太平區.$S$29" table:base-cell-address="太平區.$A$1"/>
        </table:named-expressions>
      </table:table>
      <table:table table:name="大里區" table:style-name="ta2"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大里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335" table:style-name="ce27">
            <text:p>1,335</text:p>
          </table:table-cell>
          <table:table-cell office:value-type="float" office:value="630.81793696545901" table:style-name="ce26">
            <text:p><text:s/>630.8<text:s/></text:p>
          </table:table-cell>
          <table:table-cell office:value-type="float" office:value="385.01443847330501" table:style-name="ce26">
            <text:p><text:s/>385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773" table:style-name="ce27">
            <text:p>773</text:p>
          </table:table-cell>
          <table:table-cell office:value-type="float" office:value="751.01041504741204" table:style-name="ce26">
            <text:p><text:s/>751.0<text:s/></text:p>
          </table:table-cell>
          <table:table-cell office:value-type="float" office:value="507.63689968714101" table:style-name="ce26">
            <text:p><text:s/>507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62" table:style-name="ce27">
            <text:p>562</text:p>
          </table:table-cell>
          <table:table-cell office:value-type="float" office:value="517.00980662729296" table:style-name="ce26">
            <text:p><text:s/>517.0<text:s/></text:p>
          </table:table-cell>
          <table:table-cell office:value-type="float" office:value="282.15741703048798" table:style-name="ce26">
            <text:p><text:s/>282.2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425" table:style-name="ce27">
            <text:p>425</text:p>
          </table:table-cell>
          <table:table-cell office:value-type="float" office:value="200.82218967065199" table:style-name="ce26">
            <text:p><text:s/>200.8<text:s/></text:p>
          </table:table-cell>
          <table:table-cell office:value-type="float" office:value="117.103459915472" table:style-name="ce26">
            <text:p><text:s/>117.1<text:s/></text:p>
          </table:table-cell>
          <table:table-cell office:value-type="float" office:value="31.835205992509401" table:style-name="ce30">
            <text:p><text:s/>31.8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49" table:style-name="ce27">
            <text:p>249</text:p>
          </table:table-cell>
          <table:table-cell office:value-type="float" office:value="241.91667962070599" table:style-name="ce26">
            <text:p><text:s/>241.9<text:s/></text:p>
          </table:table-cell>
          <table:table-cell office:value-type="float" office:value="151.61620171113299" table:style-name="ce26">
            <text:p><text:s/>151.6<text:s/></text:p>
          </table:table-cell>
          <table:table-cell office:value-type="float" office:value="32.212160413971503" table:style-name="ce30">
            <text:p><text:s/>32.2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76" table:style-name="ce27">
            <text:p>176</text:p>
          </table:table-cell>
          <table:table-cell office:value-type="float" office:value="161.91054442420599" table:style-name="ce26">
            <text:p><text:s/>161.9<text:s/></text:p>
          </table:table-cell>
          <table:table-cell office:value-type="float" office:value="89.376075537283995" table:style-name="ce26">
            <text:p><text:s/>89.4<text:s/></text:p>
          </table:table-cell>
          <table:table-cell office:value-type="float" office:value="31.3167259786477" table:style-name="ce26">
            <text:p><text:s/>31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07" table:style-name="ce27">
            <text:p>107</text:p>
          </table:table-cell>
          <table:table-cell office:value-type="float" office:value="50.559939517081702" table:style-name="ce26">
            <text:p><text:s/>50.6<text:s/></text:p>
          </table:table-cell>
          <table:table-cell office:value-type="float" office:value="30.763484719259601" table:style-name="ce26">
            <text:p><text:s/>30.8<text:s/></text:p>
          </table:table-cell>
          <table:table-cell office:value-type="float" office:value="8.0149812734081998" table:style-name="ce30">
            <text:p><text:s/>8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67" table:style-name="ce27">
            <text:p>67</text:p>
          </table:table-cell>
          <table:table-cell office:value-type="float" office:value="65.094046323643695" table:style-name="ce26">
            <text:p><text:s/>65.1<text:s/></text:p>
          </table:table-cell>
          <table:table-cell office:value-type="float" office:value="43.756171908893698" table:style-name="ce26">
            <text:p><text:s/>43.8<text:s/></text:p>
          </table:table-cell>
          <table:table-cell office:value-type="float" office:value="8.6675291073739" table:style-name="ce30">
            <text:p><text:s/>8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1" table:style-name="ce27">
            <text:p>41</text:p>
          </table:table-cell>
          <table:table-cell office:value-type="float" office:value="37.717797280638798" table:style-name="ce26">
            <text:p><text:s/>37.7<text:s/></text:p>
          </table:table-cell>
          <table:table-cell office:value-type="float" office:value="19.650947461078299" table:style-name="ce26">
            <text:p><text:s/>19.7<text:s/></text:p>
          </table:table-cell>
          <table:table-cell office:value-type="float" office:value="7.2953736654804002" table:style-name="ce26">
            <text:p><text:s/>7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83" table:style-name="ce27">
            <text:p>83</text:p>
          </table:table-cell>
          <table:table-cell office:value-type="float" office:value="39.219392335680197" table:style-name="ce26">
            <text:p><text:s/>39.2<text:s/></text:p>
          </table:table-cell>
          <table:table-cell office:value-type="float" office:value="23.106196210355201" table:style-name="ce26">
            <text:p><text:s/>23.1<text:s/></text:p>
          </table:table-cell>
          <table:table-cell office:value-type="float" office:value="6.2172284644194997" table:style-name="ce30">
            <text:p><text:s/>6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2" table:style-name="ce27">
            <text:p>52</text:p>
          </table:table-cell>
          <table:table-cell office:value-type="float" office:value="50.5207523705892" table:style-name="ce26">
            <text:p><text:s/>50.5<text:s/></text:p>
          </table:table-cell>
          <table:table-cell office:value-type="float" office:value="32.603111435371602" table:style-name="ce26">
            <text:p><text:s/>32.6<text:s/></text:p>
          </table:table-cell>
          <table:table-cell office:value-type="float" office:value="6.7270375161707996" table:style-name="ce30">
            <text:p><text:s/>6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0" table:style-name="ce27">
            <text:p>40</text:p>
          </table:table-cell>
          <table:table-cell office:value-type="float" office:value="36.7978510055013" table:style-name="ce26">
            <text:p><text:s/>36.8<text:s/></text:p>
          </table:table-cell>
          <table:table-cell office:value-type="float" office:value="19.6079686836074" table:style-name="ce26">
            <text:p><text:s/>19.6<text:s/></text:p>
          </table:table-cell>
          <table:table-cell office:value-type="float" office:value="7.1174377224198997" table:style-name="ce26">
            <text:p><text:s/>7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83" table:style-name="ce27">
            <text:p>83</text:p>
          </table:table-cell>
          <table:table-cell office:value-type="float" office:value="39.219392335680197" table:style-name="ce26">
            <text:p><text:s/>39.2<text:s/></text:p>
          </table:table-cell>
          <table:table-cell office:value-type="float" office:value="22.977762454298698" table:style-name="ce26">
            <text:p><text:s/>23.0<text:s/></text:p>
          </table:table-cell>
          <table:table-cell office:value-type="float" office:value="6.2172284644194997" table:style-name="ce30">
            <text:p><text:s/>6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0" table:style-name="ce27">
            <text:p>50</text:p>
          </table:table-cell>
          <table:table-cell office:value-type="float" office:value="48.5776465101819" table:style-name="ce26">
            <text:p><text:s/>48.6<text:s/></text:p>
          </table:table-cell>
          <table:table-cell office:value-type="float" office:value="33.575524348356602" table:style-name="ce26">
            <text:p><text:s/>33.6<text:s/></text:p>
          </table:table-cell>
          <table:table-cell office:value-type="float" office:value="6.4683053040102996" table:style-name="ce30">
            <text:p><text:s/>6.5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3" table:style-name="ce27">
            <text:p>33</text:p>
          </table:table-cell>
          <table:table-cell office:value-type="float" office:value="30.358227079538601" table:style-name="ce26">
            <text:p><text:s/>30.4<text:s/></text:p>
          </table:table-cell>
          <table:table-cell office:value-type="float" office:value="14.900622503347501" table:style-name="ce26">
            <text:p><text:s/>14.9<text:s/></text:p>
          </table:table-cell>
          <table:table-cell office:value-type="float" office:value="5.8718861209964004" table:style-name="ce26">
            <text:p><text:s/>5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81" table:style-name="ce27">
            <text:p>81</text:p>
          </table:table-cell>
          <table:table-cell office:value-type="float" office:value="38.274346737230097" table:style-name="ce26">
            <text:p><text:s/>38.3<text:s/></text:p>
          </table:table-cell>
          <table:table-cell office:value-type="float" office:value="23.082038302683699" table:style-name="ce26">
            <text:p><text:s/>23.1<text:s/></text:p>
          </table:table-cell>
          <table:table-cell office:value-type="float" office:value="6.0674157303370997" table:style-name="ce30">
            <text:p><text:s/>6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48" table:style-name="ce27">
            <text:p>48</text:p>
          </table:table-cell>
          <table:table-cell office:value-type="float" office:value="46.6345406497746" table:style-name="ce26">
            <text:p><text:s/>46.6<text:s/></text:p>
          </table:table-cell>
          <table:table-cell office:value-type="float" office:value="36.136645057237303" table:style-name="ce26">
            <text:p><text:s/>36.1<text:s/></text:p>
          </table:table-cell>
          <table:table-cell office:value-type="float" office:value="6.2095730918498999" table:style-name="ce30">
            <text:p><text:s/>6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1" table:style-name="ce27">
            <text:p>31</text:p>
          </table:table-cell>
          <table:table-cell office:value-type="float" office:value="28.518334529263502" table:style-name="ce26">
            <text:p><text:s/>28.5<text:s/></text:p>
          </table:table-cell>
          <table:table-cell office:value-type="float" office:value="15.3388671715428" table:style-name="ce26">
            <text:p><text:s/>15.3<text:s/></text:p>
          </table:table-cell>
          <table:table-cell office:value-type="float" office:value="5.5160142348754002" table:style-name="ce26">
            <text:p><text:s/>5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64" table:style-name="ce27">
            <text:p>64</text:p>
          </table:table-cell>
          <table:table-cell office:value-type="float" office:value="30.241459150404001" table:style-name="ce26">
            <text:p><text:s/>30.2<text:s/></text:p>
          </table:table-cell>
          <table:table-cell office:value-type="float" office:value="21.3320170038733" table:style-name="ce26">
            <text:p><text:s/>21.3<text:s/></text:p>
          </table:table-cell>
          <table:table-cell office:value-type="float" office:value="4.7940074906366998" table:style-name="ce30">
            <text:p><text:s/>4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0" table:style-name="ce27">
            <text:p>40</text:p>
          </table:table-cell>
          <table:table-cell office:value-type="float" office:value="38.862117208145499" table:style-name="ce26">
            <text:p><text:s/>38.9<text:s/></text:p>
          </table:table-cell>
          <table:table-cell office:value-type="float" office:value="26.849401901245098" table:style-name="ce26">
            <text:p><text:s/>26.8<text:s/></text:p>
          </table:table-cell>
          <table:table-cell office:value-type="float" office:value="5.1746442432083004" table:style-name="ce30">
            <text:p><text:s/>5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9" table:style-name="ce27">
            <text:p>29</text:p>
          </table:table-cell>
          <table:table-cell office:value-type="float" office:value="26.678441978988399" table:style-name="ce26">
            <text:p><text:s/>26.7<text:s/></text:p>
          </table:table-cell>
          <table:table-cell office:value-type="float" office:value="12.696096315213399" table:style-name="ce26">
            <text:p><text:s/>12.7<text:s/></text:p>
          </table:table-cell>
          <table:table-cell office:value-type="float" office:value="5.1601423487544" table:style-name="ce26">
            <text:p><text:s/>5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5" table:style-name="ce27">
            <text:p>55</text:p>
          </table:table-cell>
          <table:table-cell office:value-type="float" office:value="25.9887539573784" table:style-name="ce26">
            <text:p><text:s/>26.0<text:s/></text:p>
          </table:table-cell>
          <table:table-cell office:value-type="float" office:value="15.4200569496866" table:style-name="ce26">
            <text:p><text:s/>15.4<text:s/></text:p>
          </table:table-cell>
          <table:table-cell office:value-type="float" office:value="4.1198501872659001" table:style-name="ce30">
            <text:p><text:s/>4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1" table:style-name="ce27">
            <text:p>31</text:p>
          </table:table-cell>
          <table:table-cell office:value-type="float" office:value="30.118140836312801" table:style-name="ce26">
            <text:p><text:s/>30.1<text:s/></text:p>
          </table:table-cell>
          <table:table-cell office:value-type="float" office:value="18.483592132483501" table:style-name="ce26">
            <text:p><text:s/>18.5<text:s/></text:p>
          </table:table-cell>
          <table:table-cell office:value-type="float" office:value="4.0103492884863998" table:style-name="ce30">
            <text:p><text:s/>4.0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807829181494999" table:style-name="ce26">
            <text:p><text:s/>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8" table:style-name="ce27">
            <text:p>48</text:p>
          </table:table-cell>
          <table:table-cell office:value-type="float" office:value="22.681094362803002" table:style-name="ce26">
            <text:p><text:s/>22.7<text:s/></text:p>
          </table:table-cell>
          <table:table-cell office:value-type="float" office:value="13.1582484181579" table:style-name="ce26">
            <text:p><text:s/>13.2<text:s/></text:p>
          </table:table-cell>
          <table:table-cell office:value-type="float" office:value="3.5955056179775" table:style-name="ce30">
            <text:p><text:s/>3.6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9" table:style-name="ce27">
            <text:p>29</text:p>
          </table:table-cell>
          <table:table-cell office:value-type="float" office:value="28.175034975905501" table:style-name="ce26">
            <text:p><text:s/>28.2<text:s/></text:p>
          </table:table-cell>
          <table:table-cell office:value-type="float" office:value="19.776435564232401" table:style-name="ce26">
            <text:p><text:s/>19.8<text:s/></text:p>
          </table:table-cell>
          <table:table-cell office:value-type="float" office:value="3.7516170763260002" table:style-name="ce30">
            <text:p><text:s/>3.8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249110320285002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1" table:style-name="ce27">
            <text:p>41</text:p>
          </table:table-cell>
          <table:table-cell office:value-type="float" office:value="19.3734347682276" table:style-name="ce26">
            <text:p><text:s/>19.4<text:s/></text:p>
          </table:table-cell>
          <table:table-cell office:value-type="float" office:value="11.664799560731099" table:style-name="ce26">
            <text:p><text:s/>11.7<text:s/></text:p>
          </table:table-cell>
          <table:table-cell office:value-type="float" office:value="3.0711610486890999" table:style-name="ce30">
            <text:p><text:s/>3.1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6" table:style-name="ce27">
            <text:p>26</text:p>
          </table:table-cell>
          <table:table-cell office:value-type="float" office:value="25.2603761852946" table:style-name="ce26">
            <text:p><text:s/>25.3<text:s/></text:p>
          </table:table-cell>
          <table:table-cell office:value-type="float" office:value="19.258151209595301" table:style-name="ce26">
            <text:p><text:s/>19.3<text:s/></text:p>
          </table:table-cell>
          <table:table-cell office:value-type="float" office:value="3.3635187580853998" table:style-name="ce30">
            <text:p><text:s/>3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469750889680001" table:style-name="ce26">
            <text:p><text:s/>2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0" table:style-name="ce27">
            <text:p>40</text:p>
          </table:table-cell>
          <table:table-cell office:value-type="float" office:value="18.9009119690025" table:style-name="ce26">
            <text:p><text:s/>18.9<text:s/></text:p>
          </table:table-cell>
          <table:table-cell office:value-type="float" office:value="11.2758924427132" table:style-name="ce26">
            <text:p><text:s/>11.3<text:s/></text:p>
          </table:table-cell>
          <table:table-cell office:value-type="float" office:value="2.9962546816478999" table:style-name="ce30">
            <text:p><text:s/>3.0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1" table:style-name="ce27">
            <text:p>21</text:p>
          </table:table-cell>
          <table:table-cell office:value-type="float" office:value="20.402611534276399" table:style-name="ce26">
            <text:p><text:s/>20.4<text:s/></text:p>
          </table:table-cell>
          <table:table-cell office:value-type="float" office:value="13.581446766939401" table:style-name="ce26">
            <text:p><text:s/>13.6<text:s/></text:p>
          </table:table-cell>
          <table:table-cell office:value-type="float" office:value="2.7166882276842999" table:style-name="ce30">
            <text:p><text:s/>2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131672597864998" table:style-name="ce26">
            <text:p><text:s/>2.3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308" table:style-name="ce32">
            <text:p>308</text:p>
          </table:table-cell>
          <table:table-cell office:value-type="float" office:value="145.53702216131899" table:style-name="ce19">
            <text:p><text:s/>145.5<text:s/></text:p>
          </table:table-cell>
          <table:table-cell office:value-type="float" office:value="95.130482496073697" table:style-name="ce19">
            <text:p><text:s/>95.1<text:s/></text:p>
          </table:table-cell>
          <table:table-cell office:value-type="float" office:value="23.071161048689099" table:style-name="ce23">
            <text:p><text:s/>23.1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60" table:style-name="ce32">
            <text:p>160</text:p>
          </table:table-cell>
          <table:table-cell office:value-type="float" office:value="155.44846883258199" table:style-name="ce19">
            <text:p><text:s/>155.4<text:s/></text:p>
          </table:table-cell>
          <table:table-cell office:value-type="float" office:value="112.000217651654" table:style-name="ce19">
            <text:p><text:s/>112.0<text:s/></text:p>
          </table:table-cell>
          <table:table-cell office:value-type="float" office:value="20.698576972833099" table:style-name="ce23">
            <text:p><text:s/>20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47" table:style-name="ce32">
            <text:p>147</text:p>
          </table:table-cell>
          <table:table-cell office:value-type="float" office:value="135.23210244521701" table:style-name="ce19">
            <text:p><text:s/>135.2<text:s/></text:p>
          </table:table-cell>
          <table:table-cell office:value-type="float" office:value="73.062005685450103" table:style-name="ce19">
            <text:p><text:s/>73.1<text:s/></text:p>
          </table:table-cell>
          <table:table-cell office:value-type="float" office:value="26.156583629893198" table:style-name="ce19">
            <text:p><text:s/>26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4" table:style-name="ce27">
            <text:p>34</text:p>
          </table:table-cell>
          <table:table-cell office:value-type="float" office:value="16.065775173652099" table:style-name="ce26">
            <text:p><text:s/>16.1<text:s/></text:p>
          </table:table-cell>
          <table:table-cell office:value-type="float" office:value="14.2979072616171" table:style-name="ce26">
            <text:p><text:s/>14.3<text:s/></text:p>
          </table:table-cell>
          <table:table-cell office:value-type="float" office:value="2.5468164794007002" table:style-name="ce30">
            <text:p><text:s/>2.5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1" table:style-name="ce27">
            <text:p>21</text:p>
          </table:table-cell>
          <table:table-cell office:value-type="float" office:value="20.402611534276399" table:style-name="ce26">
            <text:p><text:s/>20.4<text:s/></text:p>
          </table:table-cell>
          <table:table-cell office:value-type="float" office:value="16.694702455469599" table:style-name="ce26">
            <text:p><text:s/>16.7<text:s/></text:p>
          </table:table-cell>
          <table:table-cell office:value-type="float" office:value="2.7166882276842999" table:style-name="ce30">
            <text:p><text:s/>2.7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352313167260002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4" table:style-name="ce27">
            <text:p>24</text:p>
          </table:table-cell>
          <table:table-cell office:value-type="float" office:value="11.340547181401501" table:style-name="ce26">
            <text:p><text:s/>11.3<text:s/></text:p>
          </table:table-cell>
          <table:table-cell office:value-type="float" office:value="7.3368891727637999" table:style-name="ce26">
            <text:p><text:s/>7.3<text:s/></text:p>
          </table:table-cell>
          <table:table-cell office:value-type="float" office:value="1.7977528089888" table:style-name="ce30">
            <text:p><text:s/>1.8<text:s/>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523932729625001" table:style-name="ce30">
            <text:p><text:s/>1.6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352313167260002" table:style-name="ce26">
            <text:p><text:s/>2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734082397004001" table:style-name="ce30">
            <text:p><text:s/>1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523932729625001" table:style-name="ce30">
            <text:p><text:s/>1.6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572953736655001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985018726592001" table:style-name="ce30">
            <text:p><text:s/>1.2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642949547218999" table:style-name="ce30">
            <text:p><text:s/>1.2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14234875444999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I71</text:p>
          </table:table-cell>
          <table:table-cell office:value-type="string" table:style-name="ce21">
            <text:p>主動脈瘤及剝離</text:p>
          </table:table-cell>
          <table:table-cell office:value-type="float" office:value="16" table:style-name="ce24">
            <text:p>1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1985018726592001" table:style-name="ce23">
            <text:p><text:s/>1.2<text:s/>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8" table:style-name="ce20">
            <text:p>8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349288486417001" table:style-name="ce23">
            <text:p><text:s/>1.0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6" table:style-name="ce20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676156583630001" table:style-name="ce19">
            <text:p><text:s/>1.1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211,630人,男性 102,928人,女性 108,702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大里區.$A$1:大里區.$S$29" table:base-cell-address="大里區.$A$1"/>
        </table:named-expressions>
      </table:table>
      <table:table table:name="和平區" table:style-name="ta2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和平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31" table:style-name="ce27">
            <text:p>131</text:p>
          </table:table-cell>
          <table:table-cell office:value-type="float" office:value="1240.2366863905299" table:style-name="ce26">
            <text:p><text:s/>1,240.2<text:s/></text:p>
          </table:table-cell>
          <table:table-cell office:value-type="float" office:value="517.46307269340696" table:style-name="ce26">
            <text:p><text:s/>517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82" table:style-name="ce27">
            <text:p>82</text:p>
          </table:table-cell>
          <table:table-cell office:value-type="float" office:value="1459.7240765465101" table:style-name="ce26">
            <text:p><text:s/>1,459.7<text:s/></text:p>
          </table:table-cell>
          <table:table-cell office:value-type="float" office:value="691.62603307461598" table:style-name="ce26">
            <text:p><text:s/>691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9" table:style-name="ce27">
            <text:p>49</text:p>
          </table:table-cell>
          <table:table-cell office:value-type="float" office:value="990.89989888776495" table:style-name="ce26">
            <text:p><text:s/>990.9<text:s/></text:p>
          </table:table-cell>
          <table:table-cell office:value-type="float" office:value="318.26017367959702" table:style-name="ce26">
            <text:p><text:s/>318.3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2" table:style-name="ce27">
            <text:p>32</text:p>
          </table:table-cell>
          <table:table-cell office:value-type="float" office:value="302.95857988165699" table:style-name="ce26">
            <text:p><text:s/>303.0<text:s/></text:p>
          </table:table-cell>
          <table:table-cell office:value-type="float" office:value="136.60816561146399" table:style-name="ce26">
            <text:p><text:s/>136.6<text:s/></text:p>
          </table:table-cell>
          <table:table-cell office:value-type="float" office:value="24.4274809160305" table:style-name="ce30">
            <text:p><text:s/>24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2" table:style-name="ce27">
            <text:p>22</text:p>
          </table:table-cell>
          <table:table-cell office:value-type="float" office:value="391.63328882955102" table:style-name="ce26">
            <text:p><text:s/>391.6<text:s/></text:p>
          </table:table-cell>
          <table:table-cell office:value-type="float" office:value="198.833226394251" table:style-name="ce26">
            <text:p><text:s/>198.8<text:s/></text:p>
          </table:table-cell>
          <table:table-cell office:value-type="float" office:value="26.829268292682901" table:style-name="ce30">
            <text:p><text:s/>26.8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0.408163265306101" table:style-name="ce26">
            <text:p><text:s/>20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9236641221373993" table:style-name="ce30">
            <text:p><text:s/>9.9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5365853658536999" table:style-name="ce30">
            <text:p><text:s/>8.5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2.244897959183699" table:style-name="ce26">
            <text:p><text:s/>1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8702290076335997" table:style-name="ce30">
            <text:p><text:s/>6.9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5365853658536999" table:style-name="ce30">
            <text:p><text:s/>8.5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1632653061223994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8702290076335997" table:style-name="ce30">
            <text:p><text:s/>6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975609756097997" table:style-name="ce30">
            <text:p><text:s/>6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1632653061223994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1068702290076002" table:style-name="ce30">
            <text:p><text:s/>6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0975609756097997" table:style-name="ce30">
            <text:p><text:s/>6.1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1632653061223994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3435114503817003" table:style-name="ce30">
            <text:p><text:s/>5.3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780487804878003" table:style-name="ce30">
            <text:p><text:s/>4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1632653061223994" table:style-name="ce26">
            <text:p><text:s/>8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801526717557" table:style-name="ce30">
            <text:p><text:s/>4.6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8780487804878003" table:style-name="ce30">
            <text:p><text:s/>4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816326530611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801526717557" table:style-name="ce30">
            <text:p><text:s/>4.6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585365853659" table:style-name="ce30">
            <text:p><text:s/>3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816326530611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534351145038001" table:style-name="ce30">
            <text:p><text:s/>3.1<text:s/></text:p>
          </table:table-cell>
          <table:table-cell office:value-type="string" table:style-name="ce29">
            <text:p>A15-A19</text:p>
          </table:table-cell>
          <table:table-cell office:value-type="string" table:style-name="ce28">
            <text:p>結核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390243902439002" table:style-name="ce30">
            <text:p><text:s/>2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816326530611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900763358779002" table:style-name="ce30">
            <text:p><text:s/>2.3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390243902439002" table:style-name="ce30">
            <text:p><text:s/>2.4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408163265305999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34" table:style-name="ce32">
            <text:p>34</text:p>
          </table:table-cell>
          <table:table-cell office:value-type="float" office:value="321.89349112425998" table:style-name="ce19">
            <text:p><text:s/>321.9<text:s/></text:p>
          </table:table-cell>
          <table:table-cell office:value-type="float" office:value="148.73905142839999" table:style-name="ce19">
            <text:p><text:s/>148.7<text:s/></text:p>
          </table:table-cell>
          <table:table-cell office:value-type="float" office:value="25.9541984732824" table:style-name="ce23">
            <text:p><text:s/>26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1" table:style-name="ce32">
            <text:p>21</text:p>
          </table:table-cell>
          <table:table-cell office:value-type="float" office:value="373.831775700935" table:style-name="ce19">
            <text:p><text:s/>373.8<text:s/></text:p>
          </table:table-cell>
          <table:table-cell office:value-type="float" office:value="194.47835120885799" table:style-name="ce19">
            <text:p><text:s/>194.5<text:s/></text:p>
          </table:table-cell>
          <table:table-cell office:value-type="float" office:value="25.609756097561" table:style-name="ce23">
            <text:p><text:s/>25.6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0" table:style-name="ce32">
            <text:p>10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20.408163265306101" table:style-name="ce19">
            <text:p><text:s/>20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900763358779002" table:style-name="ce30">
            <text:p><text:s/>2.3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390243902439002" table:style-name="ce30">
            <text:p><text:s/>2.4<text:s/></text:p>
          </table:table-cell>
          <table:table-cell office:value-type="string" table:style-name="ce29">
            <text:p>U07.1</text:p>
          </table:table-cell>
          <table:table-cell office:value-type="string" table:style-name="ce28">
            <text:p>嚴重特殊傳染性肺炎（COVID-19）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0408163265305999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A15-A19</text:p>
          </table:table-cell>
          <table:table-cell office:value-type="string" table:style-name="ce28">
            <text:p>結核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67175572519001" table:style-name="ce30">
            <text:p><text:s/>1.5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390243902439002" table:style-name="ce30">
            <text:p><text:s/>2.4<text:s/></text:p>
          </table:table-cell>
          <table:table-cell table:style-name="ce29"/>
          <table:table-cell table:style-name="ce28"/>
          <table:table-cell table:style-name="ce27"/>
          <table:table-cell table:number-columns-repeated="3" table:style-name="ce26"/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67175572519001" table:style-name="ce30">
            <text:p><text:s/>1.5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30">
            <text:p><text:s/>1.2<text:s/></text:p>
          </table:table-cell>
          <table:table-cell table:style-name="ce29"/>
          <table:table-cell table:style-name="ce28"/>
          <table:table-cell table:style-name="ce27"/>
          <table:table-cell table:number-columns-repeated="3" table:style-name="ce26"/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67175572519001" table:style-name="ce30">
            <text:p><text:s/>1.5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19512195122" table:style-name="ce30">
            <text:p><text:s/>1.2<text:s/></text:p>
          </table:table-cell>
          <table:table-cell table:style-name="ce29"/>
          <table:table-cell table:style-name="ce28"/>
          <table:table-cell table:style-name="ce27"/>
          <table:table-cell table:number-columns-repeated="3" table:style-name="ce26"/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1" table:style-name="ce24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6335877862599999" table:style-name="ce23">
            <text:p><text:s/>0.8<text:s/></text:p>
          </table:table-cell>
          <table:table-cell office:value-type="string" table:style-name="ce22">
            <text:p>K70, K73-K74</text:p>
          </table:table-cell>
          <table:table-cell office:value-type="string" table:style-name="ce21">
            <text:p>慢性肝病及肝硬化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219512195122" table:style-name="ce23">
            <text:p><text:s/>1.2<text:s/></text:p>
          </table:table-cell>
          <table:table-cell table:style-name="ce22"/>
          <table:table-cell table:style-name="ce21"/>
          <table:table-cell table:style-name="ce20"/>
          <table:table-cell table:number-columns-repeated="3" table:style-name="ce19"/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0,563人,男性 5,618人,女性 4,945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和平區.$A$1:和平區.$S$29" table:base-cell-address="和平區.$A$1"/>
        </table:named-expressions>
      </table:table>
      <table:table table:name="中區" table:style-name="ta4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中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70" table:style-name="ce27">
            <text:p>170</text:p>
          </table:table-cell>
          <table:table-cell office:value-type="float" office:value="946.20543789831095" table:style-name="ce26">
            <text:p><text:s/>946.2<text:s/></text:p>
          </table:table-cell>
          <table:table-cell office:value-type="float" office:value="404.51201091357598" table:style-name="ce26">
            <text:p><text:s/>404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05" table:style-name="ce27">
            <text:p>105</text:p>
          </table:table-cell>
          <table:table-cell office:value-type="float" office:value="1198.2881597717501" table:style-name="ce26">
            <text:p><text:s/>1,198.3<text:s/></text:p>
          </table:table-cell>
          <table:table-cell office:value-type="float" office:value="545.14214206888801" table:style-name="ce26">
            <text:p><text:s/>545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5" table:style-name="ce27">
            <text:p>65</text:p>
          </table:table-cell>
          <table:table-cell office:value-type="float" office:value="706.214689265537" table:style-name="ce26">
            <text:p><text:s/>706.2<text:s/></text:p>
          </table:table-cell>
          <table:table-cell office:value-type="float" office:value="260.83374036718902" table:style-name="ce26">
            <text:p><text:s/>260.8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8" table:style-name="ce27">
            <text:p>38</text:p>
          </table:table-cell>
          <table:table-cell office:value-type="float" office:value="211.50474494197499" table:style-name="ce26">
            <text:p><text:s/>211.5<text:s/></text:p>
          </table:table-cell>
          <table:table-cell office:value-type="float" office:value="89.076677627086298" table:style-name="ce26">
            <text:p><text:s/>89.1<text:s/></text:p>
          </table:table-cell>
          <table:table-cell office:value-type="float" office:value="22.352941176470601" table:style-name="ce30">
            <text:p><text:s/>22.4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6" table:style-name="ce27">
            <text:p>26</text:p>
          </table:table-cell>
          <table:table-cell office:value-type="float" office:value="296.71897289586298" table:style-name="ce26">
            <text:p><text:s/>296.7<text:s/></text:p>
          </table:table-cell>
          <table:table-cell office:value-type="float" office:value="128.81409391953301" table:style-name="ce26">
            <text:p><text:s/>128.8<text:s/></text:p>
          </table:table-cell>
          <table:table-cell office:value-type="float" office:value="24.761904761904798" table:style-name="ce30">
            <text:p><text:s/>24.8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8.461538461538499" table:style-name="ce26">
            <text:p><text:s/>1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4117647058823994" table:style-name="ce30">
            <text:p><text:s/>9.4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1.4285714285714" table:style-name="ce30">
            <text:p><text:s/>11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6923076923076996" table:style-name="ce26">
            <text:p><text:s/>7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8.8235294117646994" table:style-name="ce30">
            <text:p><text:s/>8.8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9.5238095238095006" table:style-name="ce30">
            <text:p><text:s/>9.5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6923076923076996" table:style-name="ce26">
            <text:p><text:s/>7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588235294118" table:style-name="ce30">
            <text:p><text:s/>7.1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6190476190476" table:style-name="ce30">
            <text:p><text:s/>7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1538461538462004" table:style-name="ce26">
            <text:p><text:s/>6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8823529411765003" table:style-name="ce30">
            <text:p><text:s/>5.9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7142857142857002" table:style-name="ce30">
            <text:p><text:s/>5.7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1538461538462004" table:style-name="ce26">
            <text:p><text:s/>6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7058823529411997" table:style-name="ce30">
            <text:p><text:s/>4.7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7142857142857002" table:style-name="ce30">
            <text:p><text:s/>5.7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1538461538462004" table:style-name="ce26">
            <text:p><text:s/>6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176470588234997" table:style-name="ce30">
            <text:p><text:s/>4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8095238095238" table:style-name="ce30">
            <text:p><text:s/>3.8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6.1538461538462004" table:style-name="ce26">
            <text:p><text:s/>6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176470588234997" table:style-name="ce30">
            <text:p><text:s/>4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571428571428998" table:style-name="ce30">
            <text:p><text:s/>2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6153846153845999" table:style-name="ce26">
            <text:p><text:s/>4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1176470588234997" table:style-name="ce30">
            <text:p><text:s/>4.1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571428571428998" table:style-name="ce30">
            <text:p><text:s/>2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6153846153845999" table:style-name="ce26">
            <text:p><text:s/>4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411764705882" table:style-name="ce30">
            <text:p><text:s/>2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571428571428998" table:style-name="ce30">
            <text:p><text:s/>2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769230769231002" table:style-name="ce26">
            <text:p><text:s/>3.1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45" table:style-name="ce32">
            <text:p>45</text:p>
          </table:table-cell>
          <table:table-cell office:value-type="float" office:value="250.466145326023" table:style-name="ce19">
            <text:p><text:s/>250.5<text:s/></text:p>
          </table:table-cell>
          <table:table-cell office:value-type="float" office:value="125.372129823617" table:style-name="ce19">
            <text:p><text:s/>125.4<text:s/></text:p>
          </table:table-cell>
          <table:table-cell office:value-type="float" office:value="26.470588235294102" table:style-name="ce23">
            <text:p><text:s/>26.5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4" table:style-name="ce32">
            <text:p>24</text:p>
          </table:table-cell>
          <table:table-cell office:value-type="float" office:value="273.89443651925802" table:style-name="ce19">
            <text:p><text:s/>273.9<text:s/></text:p>
          </table:table-cell>
          <table:table-cell office:value-type="float" office:value="139.73286433839999" table:style-name="ce19">
            <text:p><text:s/>139.7<text:s/></text:p>
          </table:table-cell>
          <table:table-cell office:value-type="float" office:value="22.8571428571429" table:style-name="ce23">
            <text:p><text:s/>22.9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9" table:style-name="ce32">
            <text:p>19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29.230769230769202" table:style-name="ce19">
            <text:p><text:s/>29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529411764705999" table:style-name="ce30">
            <text:p><text:s/>2.4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571428571428998" table:style-name="ce30">
            <text:p><text:s/>2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769230769231002" table:style-name="ce26">
            <text:p><text:s/>3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647058823529" table:style-name="ce30">
            <text:p><text:s/>1.8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047619047619" table:style-name="ce30">
            <text:p><text:s/>1.9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769230769231002" table:style-name="ce26">
            <text:p><text:s/>3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647058823529" table:style-name="ce30">
            <text:p><text:s/>1.8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" table:style-name="ce27">
            <text:p>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047619047619" table:style-name="ce30">
            <text:p><text:s/>1.9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384615384614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647058823529" table:style-name="ce30">
            <text:p><text:s/>1.8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95238095238099996" table:style-name="ce30">
            <text:p><text:s/>1.0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1" table:style-name="ce27">
            <text:p>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384615384614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2" table:style-name="ce24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1764705882352999" table:style-name="ce23">
            <text:p><text:s/>1.2<text:s/></text:p>
          </table:table-cell>
          <table:table-cell office:value-type="string" table:style-name="ce22">
            <text:p>K25-K28</text:p>
          </table:table-cell>
          <table:table-cell office:value-type="string" table:style-name="ce21">
            <text:p>胃及十二指腸潰瘍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5238095238099996" table:style-name="ce23">
            <text:p><text:s/>1.0<text:s/></text:p>
          </table:table-cell>
          <table:table-cell office:value-type="string" table:style-name="ce22">
            <text:p>D50-D64</text:p>
          </table:table-cell>
          <table:table-cell office:value-type="string" table:style-name="ce21">
            <text:p>貧血</text:p>
          </table:table-cell>
          <table:table-cell office:value-type="float" office:value="1" table:style-name="ce20">
            <text:p>1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5384615384614999" table:style-name="ce19">
            <text:p><text:s/>1.5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7,967人,男性 8,763人,女性 9,204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中區.$A$1:中區.$S$29" table:base-cell-address="中區.$A$1"/>
        </table:named-expressions>
      </table:table>
      <table:table table:name="東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東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55" table:style-name="ce27">
            <text:p>655</text:p>
          </table:table-cell>
          <table:table-cell office:value-type="float" office:value="842.80686855429701" table:style-name="ce26">
            <text:p><text:s/>842.8<text:s/></text:p>
          </table:table-cell>
          <table:table-cell office:value-type="float" office:value="409.79472706221401" table:style-name="ce26">
            <text:p><text:s/>409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84" table:style-name="ce27">
            <text:p>384</text:p>
          </table:table-cell>
          <table:table-cell office:value-type="float" office:value="1007.92692529792" table:style-name="ce26">
            <text:p><text:s/>1,007.9<text:s/></text:p>
          </table:table-cell>
          <table:table-cell office:value-type="float" office:value="549.965408278513" table:style-name="ce26">
            <text:p><text:s/>550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271" table:style-name="ce27">
            <text:p>271</text:p>
          </table:table-cell>
          <table:table-cell office:value-type="float" office:value="684.02387773388705" table:style-name="ce26">
            <text:p><text:s/>684.0<text:s/></text:p>
          </table:table-cell>
          <table:table-cell office:value-type="float" office:value="288.86424355134898" table:style-name="ce26">
            <text:p><text:s/>288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64" table:style-name="ce27">
            <text:p>164</text:p>
          </table:table-cell>
          <table:table-cell office:value-type="float" office:value="211.02339914947299" table:style-name="ce26">
            <text:p><text:s/>211.0<text:s/></text:p>
          </table:table-cell>
          <table:table-cell office:value-type="float" office:value="103.946471791435" table:style-name="ce26">
            <text:p><text:s/>103.9<text:s/></text:p>
          </table:table-cell>
          <table:table-cell office:value-type="float" office:value="25.038167938931299" table:style-name="ce30">
            <text:p><text:s/>25.0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96" table:style-name="ce27">
            <text:p>96</text:p>
          </table:table-cell>
          <table:table-cell office:value-type="float" office:value="251.981731324479" table:style-name="ce26">
            <text:p><text:s/>252.0<text:s/></text:p>
          </table:table-cell>
          <table:table-cell office:value-type="float" office:value="130.64988994318301" table:style-name="ce26">
            <text:p><text:s/>130.6<text:s/></text:p>
          </table:table-cell>
          <table:table-cell office:value-type="float" office:value="25" table:style-name="ce30">
            <text:p><text:s/>25.0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68" table:style-name="ce27">
            <text:p>68</text:p>
          </table:table-cell>
          <table:table-cell office:value-type="float" office:value="171.63698777086501" table:style-name="ce26">
            <text:p><text:s/>171.6<text:s/></text:p>
          </table:table-cell>
          <table:table-cell office:value-type="float" office:value="82.439225552160906" table:style-name="ce26">
            <text:p><text:s/>82.4<text:s/></text:p>
          </table:table-cell>
          <table:table-cell office:value-type="float" office:value="25.092250922509201" table:style-name="ce26">
            <text:p><text:s/>25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68" table:style-name="ce27">
            <text:p>68</text:p>
          </table:table-cell>
          <table:table-cell office:value-type="float" office:value="87.497506964415606" table:style-name="ce26">
            <text:p><text:s/>87.5<text:s/></text:p>
          </table:table-cell>
          <table:table-cell office:value-type="float" office:value="42.124685256334899" table:style-name="ce26">
            <text:p><text:s/>42.1<text:s/></text:p>
          </table:table-cell>
          <table:table-cell office:value-type="float" office:value="10.381679389313" table:style-name="ce30">
            <text:p><text:s/>10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4" table:style-name="ce27">
            <text:p>44</text:p>
          </table:table-cell>
          <table:table-cell office:value-type="float" office:value="115.49162685705301" table:style-name="ce26">
            <text:p><text:s/>115.5<text:s/></text:p>
          </table:table-cell>
          <table:table-cell office:value-type="float" office:value="64.034249061488097" table:style-name="ce26">
            <text:p><text:s/>64.0<text:s/></text:p>
          </table:table-cell>
          <table:table-cell office:value-type="float" office:value="11.4583333333333" table:style-name="ce30">
            <text:p><text:s/>11.5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4" table:style-name="ce27">
            <text:p>24</text:p>
          </table:table-cell>
          <table:table-cell office:value-type="float" office:value="60.5777603897169" table:style-name="ce26">
            <text:p><text:s/>60.6<text:s/></text:p>
          </table:table-cell>
          <table:table-cell office:value-type="float" office:value="23.5953335610645" table:style-name="ce26">
            <text:p><text:s/>23.6<text:s/></text:p>
          </table:table-cell>
          <table:table-cell office:value-type="float" office:value="8.8560885608856008" table:style-name="ce26">
            <text:p><text:s/>8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1" table:style-name="ce27">
            <text:p>51</text:p>
          </table:table-cell>
          <table:table-cell office:value-type="float" office:value="65.623130223311705" table:style-name="ce26">
            <text:p><text:s/>65.6<text:s/></text:p>
          </table:table-cell>
          <table:table-cell office:value-type="float" office:value="31.684253850291402" table:style-name="ce26">
            <text:p><text:s/>31.7<text:s/></text:p>
          </table:table-cell>
          <table:table-cell office:value-type="float" office:value="7.7862595419847" table:style-name="ce30">
            <text:p><text:s/>7.8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9" table:style-name="ce27">
            <text:p>29</text:p>
          </table:table-cell>
          <table:table-cell office:value-type="float" office:value="76.119481337603005" table:style-name="ce26">
            <text:p><text:s/>76.1<text:s/></text:p>
          </table:table-cell>
          <table:table-cell office:value-type="float" office:value="41.2594253900726" table:style-name="ce26">
            <text:p><text:s/>41.3<text:s/></text:p>
          </table:table-cell>
          <table:table-cell office:value-type="float" office:value="7.5520833333333002" table:style-name="ce30">
            <text:p><text:s/>7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2" table:style-name="ce27">
            <text:p>22</text:p>
          </table:table-cell>
          <table:table-cell office:value-type="float" office:value="55.529613690573903" table:style-name="ce26">
            <text:p><text:s/>55.5<text:s/></text:p>
          </table:table-cell>
          <table:table-cell office:value-type="float" office:value="20.339103459922001" table:style-name="ce26">
            <text:p><text:s/>20.3<text:s/></text:p>
          </table:table-cell>
          <table:table-cell office:value-type="float" office:value="8.1180811808117994" table:style-name="ce26">
            <text:p><text:s/>8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0" table:style-name="ce27">
            <text:p>40</text:p>
          </table:table-cell>
          <table:table-cell office:value-type="float" office:value="51.469121743773798" table:style-name="ce26">
            <text:p><text:s/>51.5<text:s/></text:p>
          </table:table-cell>
          <table:table-cell office:value-type="float" office:value="22.6893317108124" table:style-name="ce26">
            <text:p><text:s/>22.7<text:s/></text:p>
          </table:table-cell>
          <table:table-cell office:value-type="float" office:value="6.1068702290076002" table:style-name="ce30">
            <text:p><text:s/>6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4" table:style-name="ce27">
            <text:p>24</text:p>
          </table:table-cell>
          <table:table-cell office:value-type="float" office:value="62.9954328311197" table:style-name="ce26">
            <text:p><text:s/>63.0<text:s/></text:p>
          </table:table-cell>
          <table:table-cell office:value-type="float" office:value="31.174561241294398" table:style-name="ce26">
            <text:p><text:s/>31.2<text:s/></text:p>
          </table:table-cell>
          <table:table-cell office:value-type="float" office:value="6.25" table:style-name="ce30">
            <text:p><text:s/>6.3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2" table:style-name="ce27">
            <text:p>22</text:p>
          </table:table-cell>
          <table:table-cell office:value-type="float" office:value="55.529613690573903" table:style-name="ce26">
            <text:p><text:s/>55.5<text:s/></text:p>
          </table:table-cell>
          <table:table-cell office:value-type="float" office:value="22.470410499514099" table:style-name="ce26">
            <text:p><text:s/>22.5<text:s/></text:p>
          </table:table-cell>
          <table:table-cell office:value-type="float" office:value="8.1180811808117994" table:style-name="ce26">
            <text:p><text:s/>8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8" table:style-name="ce27">
            <text:p>38</text:p>
          </table:table-cell>
          <table:table-cell office:value-type="float" office:value="48.895665656585201" table:style-name="ce26">
            <text:p><text:s/>48.9<text:s/></text:p>
          </table:table-cell>
          <table:table-cell office:value-type="float" office:value="20.027454168503301" table:style-name="ce26">
            <text:p><text:s/>20.0<text:s/></text:p>
          </table:table-cell>
          <table:table-cell office:value-type="float" office:value="5.8015267175572998" table:style-name="ce30">
            <text:p><text:s/>5.8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4" table:style-name="ce27">
            <text:p>24</text:p>
          </table:table-cell>
          <table:table-cell office:value-type="float" office:value="62.9954328311197" table:style-name="ce26">
            <text:p><text:s/>63.0<text:s/></text:p>
          </table:table-cell>
          <table:table-cell office:value-type="float" office:value="42.7865995859366" table:style-name="ce26">
            <text:p><text:s/>42.8<text:s/></text:p>
          </table:table-cell>
          <table:table-cell office:value-type="float" office:value="6.25" table:style-name="ce30">
            <text:p><text:s/>6.3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7.0110701107011" table:style-name="ce26">
            <text:p><text:s/>7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2" table:style-name="ce27">
            <text:p>32</text:p>
          </table:table-cell>
          <table:table-cell office:value-type="float" office:value="41.175297395019101" table:style-name="ce26">
            <text:p><text:s/>41.2<text:s/></text:p>
          </table:table-cell>
          <table:table-cell office:value-type="float" office:value="14.861362873447501" table:style-name="ce26">
            <text:p><text:s/>14.9<text:s/></text:p>
          </table:table-cell>
          <table:table-cell office:value-type="float" office:value="4.8854961832060999" table:style-name="ce30">
            <text:p><text:s/>4.9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6875" table:style-name="ce30">
            <text:p><text:s/>4.7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5.1660516605166" table:style-name="ce26">
            <text:p><text:s/>5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2" table:style-name="ce27">
            <text:p>32</text:p>
          </table:table-cell>
          <table:table-cell office:value-type="float" office:value="41.175297395019101" table:style-name="ce26">
            <text:p><text:s/>41.2<text:s/></text:p>
          </table:table-cell>
          <table:table-cell office:value-type="float" office:value="24.733426673384201" table:style-name="ce26">
            <text:p><text:s/>24.7<text:s/></text:p>
          </table:table-cell>
          <table:table-cell office:value-type="float" office:value="4.8854961832060999" table:style-name="ce30">
            <text:p><text:s/>4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270833333333002" table:style-name="ce30">
            <text:p><text:s/>4.4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4280442804428004" table:style-name="ce26">
            <text:p><text:s/>4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9" table:style-name="ce27">
            <text:p>29</text:p>
          </table:table-cell>
          <table:table-cell office:value-type="float" office:value="37.315113264235997" table:style-name="ce26">
            <text:p><text:s/>37.3<text:s/></text:p>
          </table:table-cell>
          <table:table-cell office:value-type="float" office:value="15.8476697049244" table:style-name="ce26">
            <text:p><text:s/>15.8<text:s/></text:p>
          </table:table-cell>
          <table:table-cell office:value-type="float" office:value="4.4274809160305004" table:style-name="ce30">
            <text:p><text:s/>4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458333333333002" table:style-name="ce30">
            <text:p><text:s/>3.6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590405904058997" table:style-name="ce26">
            <text:p><text:s/>4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3" table:style-name="ce27">
            <text:p>23</text:p>
          </table:table-cell>
          <table:table-cell office:value-type="float" office:value="29.594745002669999" table:style-name="ce26">
            <text:p><text:s/>29.6<text:s/></text:p>
          </table:table-cell>
          <table:table-cell office:value-type="float" office:value="13.4374039443057" table:style-name="ce26">
            <text:p><text:s/>13.4<text:s/></text:p>
          </table:table-cell>
          <table:table-cell office:value-type="float" office:value="3.5114503816794" table:style-name="ce30">
            <text:p><text:s/>3.5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854166666666998" table:style-name="ce30">
            <text:p><text:s/>3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210332103321001" table:style-name="ce26">
            <text:p><text:s/>3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480916030534002" table:style-name="ce30">
            <text:p><text:s/>2.7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25" table:style-name="ce30">
            <text:p><text:s/>3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520295202951998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60" table:style-name="ce32">
            <text:p>160</text:p>
          </table:table-cell>
          <table:table-cell office:value-type="float" office:value="205.87648697509499" table:style-name="ce19">
            <text:p><text:s/>205.9<text:s/></text:p>
          </table:table-cell>
          <table:table-cell office:value-type="float" office:value="112.078599775822" table:style-name="ce19">
            <text:p><text:s/>112.1<text:s/></text:p>
          </table:table-cell>
          <table:table-cell office:value-type="float" office:value="24.4274809160305" table:style-name="ce23">
            <text:p><text:s/>24.4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93" table:style-name="ce32">
            <text:p>93</text:p>
          </table:table-cell>
          <table:table-cell office:value-type="float" office:value="244.10730222058899" table:style-name="ce19">
            <text:p><text:s/>244.1<text:s/></text:p>
          </table:table-cell>
          <table:table-cell office:value-type="float" office:value="144.017570512758" table:style-name="ce19">
            <text:p><text:s/>144.0<text:s/></text:p>
          </table:table-cell>
          <table:table-cell office:value-type="float" office:value="24.21875" table:style-name="ce23">
            <text:p><text:s/>24.2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62" table:style-name="ce32">
            <text:p>62</text:p>
          </table:table-cell>
          <table:table-cell office:value-type="float" office:value="156.49254767343501" table:style-name="ce19">
            <text:p><text:s/>156.5<text:s/></text:p>
          </table:table-cell>
          <table:table-cell office:value-type="float" office:value="77.948848869243704" table:style-name="ce19">
            <text:p><text:s/>77.9<text:s/></text:p>
          </table:table-cell>
          <table:table-cell office:value-type="float" office:value="22.878228782287799" table:style-name="ce19">
            <text:p><text:s/>2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427480916031001" table:style-name="ce30">
            <text:p><text:s/>2.4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645833333333002" table:style-name="ce30">
            <text:p><text:s/>2.9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450184501844999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374045801527002" table:style-name="ce30">
            <text:p><text:s/>2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229166666667" table:style-name="ce30">
            <text:p><text:s/>1.8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760147601475999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740458015267001" table:style-name="ce30">
            <text:p><text:s/>1.4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229166666667" table:style-name="ce30">
            <text:p><text:s/>1.8<text:s/></text:p>
          </table:table-cell>
          <table:table-cell office:value-type="string" table:style-name="ce29">
            <text:p>G30</text:p>
          </table:table-cell>
          <table:table-cell office:value-type="string" table:style-name="ce28">
            <text:p>阿茲海默(氏)病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070110701107001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740458015267001" table:style-name="ce30">
            <text:p><text:s/>1.4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229166666667" table:style-name="ce30">
            <text:p><text:s/>1.8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3" table:style-name="ce27">
            <text:p>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070110701107001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K70, K73-K74</text:p>
          </table:table-cell>
          <table:table-cell office:value-type="string" table:style-name="ce21">
            <text:p>慢性肝病及肝硬化</text:p>
          </table:table-cell>
          <table:table-cell office:value-type="float" office:value="7" table:style-name="ce24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687022900762999" table:style-name="ce23">
            <text:p><text:s/>1.1<text:s/>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7" table:style-name="ce20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8229166666667" table:style-name="ce23">
            <text:p><text:s/>1.8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2" table:style-name="ce20">
            <text:p>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3800738007379996" table:style-name="ce19">
            <text:p><text:s/>0.7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77,717人,男性 38,098人,女性 39,619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東區.$A$1:東區.$S$29" table:base-cell-address="東區.$A$1"/>
        </table:named-expressions>
      </table:table>
      <table:table table:name="西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西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28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852" table:style-name="ce27">
            <text:p>852</text:p>
          </table:table-cell>
          <table:table-cell office:value-type="float" office:value="750.07263027229703" table:style-name="ce26">
            <text:p><text:s/>750.1<text:s/></text:p>
          </table:table-cell>
          <table:table-cell office:value-type="float" office:value="343.123585393903" table:style-name="ce26">
            <text:p><text:s/>343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78" table:style-name="ce27">
            <text:p>478</text:p>
          </table:table-cell>
          <table:table-cell office:value-type="float" office:value="898.20077981866905" table:style-name="ce26">
            <text:p><text:s/>898.2<text:s/></text:p>
          </table:table-cell>
          <table:table-cell office:value-type="float" office:value="461.96601379290399" table:style-name="ce26">
            <text:p><text:s/>462.0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74" table:style-name="ce27">
            <text:p>374</text:p>
          </table:table-cell>
          <table:table-cell office:value-type="float" office:value="619.497610627531" table:style-name="ce26">
            <text:p><text:s/>619.5<text:s/></text:p>
          </table:table-cell>
          <table:table-cell office:value-type="float" office:value="247.80573577733401" table:style-name="ce26">
            <text:p><text:s/>247.8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35" table:style-name="ce27">
            <text:p>235</text:p>
          </table:table-cell>
          <table:table-cell office:value-type="float" office:value="206.88623018073901" table:style-name="ce26">
            <text:p><text:s/>206.9<text:s/></text:p>
          </table:table-cell>
          <table:table-cell office:value-type="float" office:value="98.588280163539096" table:style-name="ce26">
            <text:p><text:s/>98.6<text:s/></text:p>
          </table:table-cell>
          <table:table-cell office:value-type="float" office:value="27.582159624413102" table:style-name="ce30">
            <text:p><text:s/>27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19" table:style-name="ce27">
            <text:p>119</text:p>
          </table:table-cell>
          <table:table-cell office:value-type="float" office:value="223.61065439000299" table:style-name="ce26">
            <text:p><text:s/>223.6<text:s/></text:p>
          </table:table-cell>
          <table:table-cell office:value-type="float" office:value="108.135201204365" table:style-name="ce26">
            <text:p><text:s/>108.1<text:s/></text:p>
          </table:table-cell>
          <table:table-cell office:value-type="float" office:value="24.8953974895398" table:style-name="ce30">
            <text:p><text:s/>24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16" table:style-name="ce27">
            <text:p>116</text:p>
          </table:table-cell>
          <table:table-cell office:value-type="float" office:value="192.143643937951" table:style-name="ce26">
            <text:p><text:s/>192.1<text:s/></text:p>
          </table:table-cell>
          <table:table-cell office:value-type="float" office:value="92.556256190238201" table:style-name="ce26">
            <text:p><text:s/>92.6<text:s/></text:p>
          </table:table-cell>
          <table:table-cell office:value-type="float" office:value="31.016042780748698" table:style-name="ce26">
            <text:p><text:s/>31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72" table:style-name="ce27">
            <text:p>72</text:p>
          </table:table-cell>
          <table:table-cell office:value-type="float" office:value="63.386419459630801" table:style-name="ce26">
            <text:p><text:s/>63.4<text:s/></text:p>
          </table:table-cell>
          <table:table-cell office:value-type="float" office:value="24.278256295392399" table:style-name="ce26">
            <text:p><text:s/>24.3<text:s/></text:p>
          </table:table-cell>
          <table:table-cell office:value-type="float" office:value="8.4507042253520996" table:style-name="ce30">
            <text:p><text:s/>8.5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4" table:style-name="ce27">
            <text:p>44</text:p>
          </table:table-cell>
          <table:table-cell office:value-type="float" office:value="82.679569690421403" table:style-name="ce26">
            <text:p><text:s/>82.7<text:s/></text:p>
          </table:table-cell>
          <table:table-cell office:value-type="float" office:value="42.720856387046403" table:style-name="ce26">
            <text:p><text:s/>42.7<text:s/></text:p>
          </table:table-cell>
          <table:table-cell office:value-type="float" office:value="9.2050209205021005" table:style-name="ce30">
            <text:p><text:s/>9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0" table:style-name="ce27">
            <text:p>30</text:p>
          </table:table-cell>
          <table:table-cell office:value-type="float" office:value="49.692321708090702" table:style-name="ce26">
            <text:p><text:s/>49.7<text:s/></text:p>
          </table:table-cell>
          <table:table-cell office:value-type="float" office:value="15.3471687336357" table:style-name="ce26">
            <text:p><text:s/>15.3<text:s/></text:p>
          </table:table-cell>
          <table:table-cell office:value-type="float" office:value="8.0213903743316006" table:style-name="ce26">
            <text:p><text:s/>8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69" table:style-name="ce27">
            <text:p>69</text:p>
          </table:table-cell>
          <table:table-cell office:value-type="float" office:value="60.745318648812798" table:style-name="ce26">
            <text:p><text:s/>60.7<text:s/></text:p>
          </table:table-cell>
          <table:table-cell office:value-type="float" office:value="27.085706054233899" table:style-name="ce26">
            <text:p><text:s/>27.1<text:s/></text:p>
          </table:table-cell>
          <table:table-cell office:value-type="float" office:value="8.0985915492958007" table:style-name="ce30">
            <text:p><text:s/>8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2" table:style-name="ce27">
            <text:p>42</text:p>
          </table:table-cell>
          <table:table-cell office:value-type="float" office:value="78.9214074317659" table:style-name="ce26">
            <text:p><text:s/>78.9<text:s/></text:p>
          </table:table-cell>
          <table:table-cell office:value-type="float" office:value="35.390331982453098" table:style-name="ce26">
            <text:p><text:s/>35.4<text:s/></text:p>
          </table:table-cell>
          <table:table-cell office:value-type="float" office:value="8.7866108786611008" table:style-name="ce30">
            <text:p><text:s/>8.8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5" table:style-name="ce27">
            <text:p>25</text:p>
          </table:table-cell>
          <table:table-cell office:value-type="float" office:value="41.410268090075597" table:style-name="ce26">
            <text:p><text:s/>41.4<text:s/></text:p>
          </table:table-cell>
          <table:table-cell office:value-type="float" office:value="14.545398114143801" table:style-name="ce26">
            <text:p><text:s/>14.5<text:s/></text:p>
          </table:table-cell>
          <table:table-cell office:value-type="float" office:value="6.6844919786096" table:style-name="ce26">
            <text:p><text:s/>6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0" table:style-name="ce27">
            <text:p>60</text:p>
          </table:table-cell>
          <table:table-cell office:value-type="float" office:value="52.822016216359003" table:style-name="ce26">
            <text:p><text:s/>52.8<text:s/></text:p>
          </table:table-cell>
          <table:table-cell office:value-type="float" office:value="22.061911961553999" table:style-name="ce26">
            <text:p><text:s/>22.1<text:s/></text:p>
          </table:table-cell>
          <table:table-cell office:value-type="float" office:value="7.0422535211268" table:style-name="ce30">
            <text:p><text:s/>7.0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9" table:style-name="ce27">
            <text:p>39</text:p>
          </table:table-cell>
          <table:table-cell office:value-type="float" office:value="73.284164043782596" table:style-name="ce26">
            <text:p><text:s/>73.3<text:s/></text:p>
          </table:table-cell>
          <table:table-cell office:value-type="float" office:value="35.051521413760298" table:style-name="ce26">
            <text:p><text:s/>35.1<text:s/></text:p>
          </table:table-cell>
          <table:table-cell office:value-type="float" office:value="8.1589958158995994" table:style-name="ce30">
            <text:p><text:s/>8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5" table:style-name="ce27">
            <text:p>25</text:p>
          </table:table-cell>
          <table:table-cell office:value-type="float" office:value="41.410268090075597" table:style-name="ce26">
            <text:p><text:s/>41.4<text:s/></text:p>
          </table:table-cell>
          <table:table-cell office:value-type="float" office:value="11.5895343802207" table:style-name="ce26">
            <text:p><text:s/>11.6<text:s/></text:p>
          </table:table-cell>
          <table:table-cell office:value-type="float" office:value="6.6844919786096" table:style-name="ce26">
            <text:p><text:s/>6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5" table:style-name="ce27">
            <text:p>55</text:p>
          </table:table-cell>
          <table:table-cell office:value-type="float" office:value="48.420181531662401" table:style-name="ce26">
            <text:p><text:s/>48.4<text:s/></text:p>
          </table:table-cell>
          <table:table-cell office:value-type="float" office:value="15.085597846795601" table:style-name="ce26">
            <text:p><text:s/>15.1<text:s/></text:p>
          </table:table-cell>
          <table:table-cell office:value-type="float" office:value="6.4553990610329004" table:style-name="ce30">
            <text:p><text:s/>6.5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0" table:style-name="ce27">
            <text:p>30</text:p>
          </table:table-cell>
          <table:table-cell office:value-type="float" office:value="56.372433879832798" table:style-name="ce26">
            <text:p><text:s/>56.4<text:s/></text:p>
          </table:table-cell>
          <table:table-cell office:value-type="float" office:value="20.516170438723702" table:style-name="ce26">
            <text:p><text:s/>20.5<text:s/></text:p>
          </table:table-cell>
          <table:table-cell office:value-type="float" office:value="6.2761506276150998" table:style-name="ce30">
            <text:p><text:s/>6.3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1" table:style-name="ce27">
            <text:p>21</text:p>
          </table:table-cell>
          <table:table-cell office:value-type="float" office:value="34.784625195663502" table:style-name="ce26">
            <text:p><text:s/>34.8<text:s/></text:p>
          </table:table-cell>
          <table:table-cell office:value-type="float" office:value="11.8406075083708" table:style-name="ce26">
            <text:p><text:s/>11.8<text:s/></text:p>
          </table:table-cell>
          <table:table-cell office:value-type="float" office:value="5.6149732620321" table:style-name="ce26">
            <text:p><text:s/>5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4" table:style-name="ce27">
            <text:p>44</text:p>
          </table:table-cell>
          <table:table-cell office:value-type="float" office:value="38.736145225329899" table:style-name="ce26">
            <text:p><text:s/>38.7<text:s/></text:p>
          </table:table-cell>
          <table:table-cell office:value-type="float" office:value="20.037412948410299" table:style-name="ce26">
            <text:p><text:s/>20.0<text:s/></text:p>
          </table:table-cell>
          <table:table-cell office:value-type="float" office:value="5.1643192488262999" table:style-name="ce30">
            <text:p><text:s/>5.2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7" table:style-name="ce27">
            <text:p>27</text:p>
          </table:table-cell>
          <table:table-cell office:value-type="float" office:value="50.735190491849501" table:style-name="ce26">
            <text:p><text:s/>50.7<text:s/></text:p>
          </table:table-cell>
          <table:table-cell office:value-type="float" office:value="32.366584575280797" table:style-name="ce26">
            <text:p><text:s/>32.4<text:s/></text:p>
          </table:table-cell>
          <table:table-cell office:value-type="float" office:value="5.6485355648536002" table:style-name="ce30">
            <text:p><text:s/>5.6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5454545454544997" table:style-name="ce26">
            <text:p><text:s/>4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6" table:style-name="ce27">
            <text:p>26</text:p>
          </table:table-cell>
          <table:table-cell office:value-type="float" office:value="22.889540360422199" table:style-name="ce26">
            <text:p><text:s/>22.9<text:s/></text:p>
          </table:table-cell>
          <table:table-cell office:value-type="float" office:value="9.7801300118435996" table:style-name="ce26">
            <text:p><text:s/>9.8<text:s/></text:p>
          </table:table-cell>
          <table:table-cell office:value-type="float" office:value="3.0516431924882998" table:style-name="ce30">
            <text:p><text:s/>3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47280334728" table:style-name="ce30">
            <text:p><text:s/>3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0106951871658003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6" table:style-name="ce27">
            <text:p>26</text:p>
          </table:table-cell>
          <table:table-cell office:value-type="float" office:value="22.889540360422199" table:style-name="ce26">
            <text:p><text:s/>22.9<text:s/></text:p>
          </table:table-cell>
          <table:table-cell office:value-type="float" office:value="12.700022227402901" table:style-name="ce26">
            <text:p><text:s/>12.7<text:s/></text:p>
          </table:table-cell>
          <table:table-cell office:value-type="float" office:value="3.0516431924882998" table:style-name="ce30">
            <text:p><text:s/>3.1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47280334728" table:style-name="ce30">
            <text:p><text:s/>3.3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411764705882" table:style-name="ce26">
            <text:p><text:s/>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6" table:style-name="ce27">
            <text:p>26</text:p>
          </table:table-cell>
          <table:table-cell office:value-type="float" office:value="22.889540360422199" table:style-name="ce26">
            <text:p><text:s/>22.9<text:s/></text:p>
          </table:table-cell>
          <table:table-cell office:value-type="float" office:value="18.827153309829502" table:style-name="ce26">
            <text:p><text:s/>18.8<text:s/></text:p>
          </table:table-cell>
          <table:table-cell office:value-type="float" office:value="3.0516431924882998" table:style-name="ce30">
            <text:p><text:s/>3.1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347280334728" table:style-name="ce30">
            <text:p><text:s/>3.3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737967914439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5" table:style-name="ce27">
            <text:p>25</text:p>
          </table:table-cell>
          <table:table-cell office:value-type="float" office:value="22.009173423482899" table:style-name="ce26">
            <text:p><text:s/>22.0<text:s/></text:p>
          </table:table-cell>
          <table:table-cell office:value-type="float" office:value="9.3256376474143998" table:style-name="ce26">
            <text:p><text:s/>9.3<text:s/></text:p>
          </table:table-cell>
          <table:table-cell office:value-type="float" office:value="2.9342723004694999" table:style-name="ce30">
            <text:p><text:s/>2.9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1380753138075002" table:style-name="ce30">
            <text:p><text:s/>3.1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737967914439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214" table:style-name="ce32">
            <text:p>214</text:p>
          </table:table-cell>
          <table:table-cell office:value-type="float" office:value="188.398524505014" table:style-name="ce19">
            <text:p><text:s/>188.4<text:s/></text:p>
          </table:table-cell>
          <table:table-cell office:value-type="float" office:value="85.353476927487606" table:style-name="ce19">
            <text:p><text:s/>85.4<text:s/></text:p>
          </table:table-cell>
          <table:table-cell office:value-type="float" office:value="25.117370892018801" table:style-name="ce23">
            <text:p><text:s/>25.1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14" table:style-name="ce32">
            <text:p>114</text:p>
          </table:table-cell>
          <table:table-cell office:value-type="float" office:value="214.21524874336399" table:style-name="ce19">
            <text:p><text:s/>214.2<text:s/></text:p>
          </table:table-cell>
          <table:table-cell office:value-type="float" office:value="113.821438455246" table:style-name="ce19">
            <text:p><text:s/>113.8<text:s/></text:p>
          </table:table-cell>
          <table:table-cell office:value-type="float" office:value="23.849372384937201" table:style-name="ce23">
            <text:p><text:s/>23.8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94" table:style-name="ce32">
            <text:p>94</text:p>
          </table:table-cell>
          <table:table-cell office:value-type="float" office:value="155.702608018684" table:style-name="ce19">
            <text:p><text:s/>155.7<text:s/></text:p>
          </table:table-cell>
          <table:table-cell office:value-type="float" office:value="59.161929518341701" table:style-name="ce19">
            <text:p><text:s/>59.2<text:s/></text:p>
          </table:table-cell>
          <table:table-cell office:value-type="float" office:value="25.133689839572199" table:style-name="ce19">
            <text:p><text:s/>25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12676056338" table:style-name="ce30">
            <text:p><text:s/>2.1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73640167364" table:style-name="ce30">
            <text:p><text:s/>1.7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064171122995002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779342723004999" table:style-name="ce30">
            <text:p><text:s/>1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644351464434999" table:style-name="ce30">
            <text:p><text:s/>1.5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9" table:style-name="ce27">
            <text:p>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064171122995002" table:style-name="ce26">
            <text:p><text:s/>2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084507042254" table:style-name="ce30">
            <text:p><text:s/>1.4<text:s/></text:p>
          </table:table-cell>
          <table:table-cell office:value-type="string" table:style-name="ce29">
            <text:p>A15-A19</text:p>
          </table:table-cell>
          <table:table-cell office:value-type="string" table:style-name="ce28">
            <text:p>結核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460251046025" table:style-name="ce30">
            <text:p><text:s/>1.0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42780748662999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737089201877999" table:style-name="ce30">
            <text:p><text:s/>1.2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460251046025" table:style-name="ce30">
            <text:p><text:s/>1.0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695187165775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9" table:style-name="ce24">
            <text:p>9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56338028169" table:style-name="ce23">
            <text:p><text:s/>1.1<text:s/></text:p>
          </table:table-cell>
          <table:table-cell office:value-type="string" table:style-name="ce22">
            <text:p>M00-M99</text:p>
          </table:table-cell>
          <table:table-cell office:value-type="string" table:style-name="ce21">
            <text:p>肌肉骨骼系統與結締組織疾病</text:p>
          </table:table-cell>
          <table:table-cell office:value-type="float" office:value="5" table:style-name="ce20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460251046025" table:style-name="ce23">
            <text:p><text:s/>1.0<text:s/></text:p>
          </table:table-cell>
          <table:table-cell office:value-type="string" table:style-name="ce22">
            <text:p>K70, K73-K74</text:p>
          </table:table-cell>
          <table:table-cell office:value-type="string" table:style-name="ce21">
            <text:p>慢性肝病及肝硬化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695187165775" table:style-name="ce19">
            <text:p><text:s/>1.1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13,589人,男性 53,218人,女性 60,372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西區.$A$1:西區.$S$29" table:base-cell-address="西區.$A$1"/>
        </table:named-expressions>
      </table:table>
      <table:table table:name="南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南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824" table:style-name="ce27">
            <text:p>824</text:p>
          </table:table-cell>
          <table:table-cell office:value-type="float" office:value="645.01735832514703" table:style-name="ce26">
            <text:p><text:s/>645.0<text:s/></text:p>
          </table:table-cell>
          <table:table-cell office:value-type="float" office:value="350.37071817305298" table:style-name="ce26">
            <text:p><text:s/>350.4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59" table:style-name="ce27">
            <text:p>459</text:p>
          </table:table-cell>
          <table:table-cell office:value-type="float" office:value="756.06582220099199" table:style-name="ce26">
            <text:p><text:s/>756.1<text:s/></text:p>
          </table:table-cell>
          <table:table-cell office:value-type="float" office:value="459.91882548119497" table:style-name="ce26">
            <text:p><text:s/>459.9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365" table:style-name="ce27">
            <text:p>365</text:p>
          </table:table-cell>
          <table:table-cell office:value-type="float" office:value="544.45513465941701" table:style-name="ce26">
            <text:p><text:s/>544.5<text:s/></text:p>
          </table:table-cell>
          <table:table-cell office:value-type="float" office:value="262.87438079665202" table:style-name="ce26">
            <text:p><text:s/>262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58" table:style-name="ce27">
            <text:p>258</text:p>
          </table:table-cell>
          <table:table-cell office:value-type="float" office:value="201.959318504718" table:style-name="ce26">
            <text:p><text:s/>202.0<text:s/></text:p>
          </table:table-cell>
          <table:table-cell office:value-type="float" office:value="110.49361861708201" table:style-name="ce26">
            <text:p><text:s/>110.5<text:s/></text:p>
          </table:table-cell>
          <table:table-cell office:value-type="float" office:value="31.3106796116505" table:style-name="ce30">
            <text:p><text:s/>31.3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48" table:style-name="ce27">
            <text:p>148</text:p>
          </table:table-cell>
          <table:table-cell office:value-type="float" office:value="243.78592959857701" table:style-name="ce26">
            <text:p><text:s/>243.8<text:s/></text:p>
          </table:table-cell>
          <table:table-cell office:value-type="float" office:value="144.06343855658099" table:style-name="ce26">
            <text:p><text:s/>144.1<text:s/></text:p>
          </table:table-cell>
          <table:table-cell office:value-type="float" office:value="32.244008714597001" table:style-name="ce30">
            <text:p><text:s/>32.2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10" table:style-name="ce27">
            <text:p>110</text:p>
          </table:table-cell>
          <table:table-cell office:value-type="float" office:value="164.082369349413" table:style-name="ce26">
            <text:p><text:s/>164.1<text:s/></text:p>
          </table:table-cell>
          <table:table-cell office:value-type="float" office:value="84.033218332853806" table:style-name="ce26">
            <text:p><text:s/>84.0<text:s/></text:p>
          </table:table-cell>
          <table:table-cell office:value-type="float" office:value="30.136986301369902" table:style-name="ce26">
            <text:p><text:s/>30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5" table:style-name="ce27">
            <text:p>75</text:p>
          </table:table-cell>
          <table:table-cell office:value-type="float" office:value="58.709104216487901" table:style-name="ce26">
            <text:p><text:s/>58.7<text:s/></text:p>
          </table:table-cell>
          <table:table-cell office:value-type="float" office:value="30.0978114087956" table:style-name="ce26">
            <text:p><text:s/>30.1<text:s/></text:p>
          </table:table-cell>
          <table:table-cell office:value-type="float" office:value="9.1019417475728002" table:style-name="ce30">
            <text:p><text:s/>9.1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6" table:style-name="ce27">
            <text:p>46</text:p>
          </table:table-cell>
          <table:table-cell office:value-type="float" office:value="75.771302442800902" table:style-name="ce26">
            <text:p><text:s/>75.8<text:s/></text:p>
          </table:table-cell>
          <table:table-cell office:value-type="float" office:value="43.789012130813298" table:style-name="ce26">
            <text:p><text:s/>43.8<text:s/></text:p>
          </table:table-cell>
          <table:table-cell office:value-type="float" office:value="10.0217864923747" table:style-name="ce30">
            <text:p><text:s/>10.0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29" table:style-name="ce27">
            <text:p>29</text:p>
          </table:table-cell>
          <table:table-cell office:value-type="float" office:value="43.258079192118103" table:style-name="ce26">
            <text:p><text:s/>43.3<text:s/></text:p>
          </table:table-cell>
          <table:table-cell office:value-type="float" office:value="19.308089439139099" table:style-name="ce26">
            <text:p><text:s/>19.3<text:s/></text:p>
          </table:table-cell>
          <table:table-cell office:value-type="float" office:value="7.9452054794520999" table:style-name="ce26">
            <text:p><text:s/>7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69" table:style-name="ce27">
            <text:p>69</text:p>
          </table:table-cell>
          <table:table-cell office:value-type="float" office:value="54.0123758791688" table:style-name="ce26">
            <text:p><text:s/>54.0<text:s/></text:p>
          </table:table-cell>
          <table:table-cell office:value-type="float" office:value="28.8293991401512" table:style-name="ce26">
            <text:p><text:s/>28.8<text:s/></text:p>
          </table:table-cell>
          <table:table-cell office:value-type="float" office:value="8.3737864077669997" table:style-name="ce30">
            <text:p><text:s/>8.4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2" table:style-name="ce27">
            <text:p>42</text:p>
          </table:table-cell>
          <table:table-cell office:value-type="float" office:value="69.182493534731293" table:style-name="ce26">
            <text:p><text:s/>69.2<text:s/></text:p>
          </table:table-cell>
          <table:table-cell office:value-type="float" office:value="40.4678224832954" table:style-name="ce26">
            <text:p><text:s/>40.5<text:s/></text:p>
          </table:table-cell>
          <table:table-cell office:value-type="float" office:value="9.1503267973856008" table:style-name="ce30">
            <text:p><text:s/>9.2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28" table:style-name="ce27">
            <text:p>28</text:p>
          </table:table-cell>
          <table:table-cell office:value-type="float" office:value="41.766421288941601" table:style-name="ce26">
            <text:p><text:s/>41.8<text:s/></text:p>
          </table:table-cell>
          <table:table-cell office:value-type="float" office:value="18.0974186912491" table:style-name="ce26">
            <text:p><text:s/>18.1<text:s/></text:p>
          </table:table-cell>
          <table:table-cell office:value-type="float" office:value="7.6712328767122999" table:style-name="ce26">
            <text:p><text:s/>7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7" table:style-name="ce27">
            <text:p>67</text:p>
          </table:table-cell>
          <table:table-cell office:value-type="float" office:value="52.4467997667292" table:style-name="ce26">
            <text:p><text:s/>52.4<text:s/></text:p>
          </table:table-cell>
          <table:table-cell office:value-type="float" office:value="25.6517528886516" table:style-name="ce26">
            <text:p><text:s/>25.7<text:s/></text:p>
          </table:table-cell>
          <table:table-cell office:value-type="float" office:value="8.1310679611649999" table:style-name="ce30">
            <text:p><text:s/>8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9" table:style-name="ce27">
            <text:p>39</text:p>
          </table:table-cell>
          <table:table-cell office:value-type="float" office:value="64.240886853679001" table:style-name="ce26">
            <text:p><text:s/>64.2<text:s/></text:p>
          </table:table-cell>
          <table:table-cell office:value-type="float" office:value="36.255559296009203" table:style-name="ce26">
            <text:p><text:s/>36.3<text:s/></text:p>
          </table:table-cell>
          <table:table-cell office:value-type="float" office:value="8.4967320261437997" table:style-name="ce30">
            <text:p><text:s/>8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7" table:style-name="ce27">
            <text:p>27</text:p>
          </table:table-cell>
          <table:table-cell office:value-type="float" office:value="40.274763385765098" table:style-name="ce26">
            <text:p><text:s/>40.3<text:s/></text:p>
          </table:table-cell>
          <table:table-cell office:value-type="float" office:value="19.6823171044825" table:style-name="ce26">
            <text:p><text:s/>19.7<text:s/></text:p>
          </table:table-cell>
          <table:table-cell office:value-type="float" office:value="7.3972602739726003" table:style-name="ce26">
            <text:p><text:s/>7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4" table:style-name="ce27">
            <text:p>44</text:p>
          </table:table-cell>
          <table:table-cell office:value-type="float" office:value="34.442674473672902" table:style-name="ce26">
            <text:p><text:s/>34.4<text:s/></text:p>
          </table:table-cell>
          <table:table-cell office:value-type="float" office:value="18.741123068465001" table:style-name="ce26">
            <text:p><text:s/>18.7<text:s/></text:p>
          </table:table-cell>
          <table:table-cell office:value-type="float" office:value="5.3398058252427001" table:style-name="ce30">
            <text:p><text:s/>5.3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2" table:style-name="ce27">
            <text:p>22</text:p>
          </table:table-cell>
          <table:table-cell office:value-type="float" office:value="36.238448994382999" table:style-name="ce26">
            <text:p><text:s/>36.2<text:s/></text:p>
          </table:table-cell>
          <table:table-cell office:value-type="float" office:value="22.1039606621746" table:style-name="ce26">
            <text:p><text:s/>22.1<text:s/></text:p>
          </table:table-cell>
          <table:table-cell office:value-type="float" office:value="4.7930283224401" table:style-name="ce30">
            <text:p><text:s/>4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2" table:style-name="ce27">
            <text:p>22</text:p>
          </table:table-cell>
          <table:table-cell office:value-type="float" office:value="32.816473869882699" table:style-name="ce26">
            <text:p><text:s/>32.8<text:s/></text:p>
          </table:table-cell>
          <table:table-cell office:value-type="float" office:value="16.241297945675999" table:style-name="ce26">
            <text:p><text:s/>16.2<text:s/></text:p>
          </table:table-cell>
          <table:table-cell office:value-type="float" office:value="6.0273972602740002" table:style-name="ce26">
            <text:p><text:s/>6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2" table:style-name="ce27">
            <text:p>32</text:p>
          </table:table-cell>
          <table:table-cell office:value-type="float" office:value="25.0492177990348" table:style-name="ce26">
            <text:p><text:s/>25.0<text:s/></text:p>
          </table:table-cell>
          <table:table-cell office:value-type="float" office:value="10.723874865773199" table:style-name="ce26">
            <text:p><text:s/>10.7<text:s/></text:p>
          </table:table-cell>
          <table:table-cell office:value-type="float" office:value="3.8834951456311" table:style-name="ce30">
            <text:p><text:s/>3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4858387799564001" table:style-name="ce30">
            <text:p><text:s/>3.5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9315068493150997" table:style-name="ce26">
            <text:p><text:s/>4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5" table:style-name="ce27">
            <text:p>25</text:p>
          </table:table-cell>
          <table:table-cell office:value-type="float" office:value="19.569701405496001" table:style-name="ce26">
            <text:p><text:s/>19.6<text:s/></text:p>
          </table:table-cell>
          <table:table-cell office:value-type="float" office:value="10.495477626749601" table:style-name="ce26">
            <text:p><text:s/>10.5<text:s/></text:p>
          </table:table-cell>
          <table:table-cell office:value-type="float" office:value="3.0339805825243" table:style-name="ce30">
            <text:p><text:s/>3.0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679738562092" table:style-name="ce30">
            <text:p><text:s/>3.3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4.6575342465752998" table:style-name="ce26">
            <text:p><text:s/>4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4" table:style-name="ce27">
            <text:p>24</text:p>
          </table:table-cell>
          <table:table-cell office:value-type="float" office:value="18.786913349276102" table:style-name="ce26">
            <text:p><text:s/>18.8<text:s/></text:p>
          </table:table-cell>
          <table:table-cell office:value-type="float" office:value="9.6713495539377003" table:style-name="ce26">
            <text:p><text:s/>9.7<text:s/></text:p>
          </table:table-cell>
          <table:table-cell office:value-type="float" office:value="2.9126213592233001" table:style-name="ce30">
            <text:p><text:s/>2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322440087145999" table:style-name="ce30">
            <text:p><text:s/>2.8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2876712328767002" table:style-name="ce26">
            <text:p><text:s/>3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4" table:style-name="ce27">
            <text:p>24</text:p>
          </table:table-cell>
          <table:table-cell office:value-type="float" office:value="18.786913349276102" table:style-name="ce26">
            <text:p><text:s/>18.8<text:s/></text:p>
          </table:table-cell>
          <table:table-cell office:value-type="float" office:value="11.320600608057999" table:style-name="ce26">
            <text:p><text:s/>11.3<text:s/></text:p>
          </table:table-cell>
          <table:table-cell office:value-type="float" office:value="2.9126213592233001" table:style-name="ce30">
            <text:p><text:s/>2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322440087145999" table:style-name="ce30">
            <text:p><text:s/>2.8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136986301370001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2" table:style-name="ce27">
            <text:p>22</text:p>
          </table:table-cell>
          <table:table-cell office:value-type="float" office:value="17.221337236836401" table:style-name="ce26">
            <text:p><text:s/>17.2<text:s/></text:p>
          </table:table-cell>
          <table:table-cell office:value-type="float" office:value="7.7253011658922999" table:style-name="ce26">
            <text:p><text:s/>7.7<text:s/></text:p>
          </table:table-cell>
          <table:table-cell office:value-type="float" office:value="2.6699029126213998" table:style-name="ce30">
            <text:p><text:s/>2.7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322440087145999" table:style-name="ce30">
            <text:p><text:s/>2.8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917808219178001" table:style-name="ce26">
            <text:p><text:s/>2.2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184" table:style-name="ce32">
            <text:p>184</text:p>
          </table:table-cell>
          <table:table-cell office:value-type="float" office:value="144.03300234445001" table:style-name="ce19">
            <text:p><text:s/>144.0<text:s/></text:p>
          </table:table-cell>
          <table:table-cell office:value-type="float" office:value="86.620409229496204" table:style-name="ce19">
            <text:p><text:s/>86.6<text:s/></text:p>
          </table:table-cell>
          <table:table-cell office:value-type="float" office:value="22.330097087378601" table:style-name="ce23">
            <text:p><text:s/>22.3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92" table:style-name="ce32">
            <text:p>92</text:p>
          </table:table-cell>
          <table:table-cell office:value-type="float" office:value="151.542604885602" table:style-name="ce19">
            <text:p><text:s/>151.5<text:s/></text:p>
          </table:table-cell>
          <table:table-cell office:value-type="float" office:value="103.858081059439" table:style-name="ce19">
            <text:p><text:s/>103.9<text:s/></text:p>
          </table:table-cell>
          <table:table-cell office:value-type="float" office:value="20.043572984749499" table:style-name="ce23">
            <text:p><text:s/>20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83" table:style-name="ce32">
            <text:p>83</text:p>
          </table:table-cell>
          <table:table-cell office:value-type="float" office:value="123.807605963648" table:style-name="ce19">
            <text:p><text:s/>123.8<text:s/></text:p>
          </table:table-cell>
          <table:table-cell office:value-type="float" office:value="64.098119360523" table:style-name="ce19">
            <text:p><text:s/>64.1<text:s/></text:p>
          </table:table-cell>
          <table:table-cell office:value-type="float" office:value="22.7397260273973" table:style-name="ce19">
            <text:p><text:s/>2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058252427184001" table:style-name="ce30">
            <text:p><text:s/>2.3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3965141612199998" table:style-name="ce30">
            <text:p><text:s/>2.4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917808219178001" table:style-name="ce26">
            <text:p><text:s/>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417475728155" table:style-name="ce30">
            <text:p><text:s/>1.9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071895424836999" table:style-name="ce30">
            <text:p><text:s/>1.3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917808219178001" table:style-name="ce26">
            <text:p><text:s/>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349514563106999" table:style-name="ce30">
            <text:p><text:s/>1.3<text:s/></text:p>
          </table:table-cell>
          <table:table-cell office:value-type="string" table:style-name="ce29">
            <text:p>J10-J11</text:p>
          </table:table-cell>
          <table:table-cell office:value-type="string" table:style-name="ce28">
            <text:p>流行性感冒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893246187364001" table:style-name="ce30">
            <text:p><text:s/>1.1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178082191781001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349514563106999" table:style-name="ce30">
            <text:p><text:s/>1.3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" table:style-name="ce27">
            <text:p>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0.87145969498910003" table:style-name="ce30">
            <text:p><text:s/>0.9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698630136986001" table:style-name="ce26">
            <text:p><text:s/>1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7" table:style-name="ce24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4951456310679996" table:style-name="ce23">
            <text:p><text:s/>0.8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7145969498910003" table:style-name="ce23">
            <text:p><text:s/>0.9<text:s/></text:p>
          </table:table-cell>
          <table:table-cell office:value-type="string" table:style-name="ce22">
            <text:p>D50-D64</text:p>
          </table:table-cell>
          <table:table-cell office:value-type="string" table:style-name="ce21">
            <text:p>貧血</text:p>
          </table:table-cell>
          <table:table-cell office:value-type="float" office:value="3" table:style-name="ce20">
            <text:p>3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2191780821920002" table:style-name="ce19">
            <text:p><text:s/>0.8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27,749人,男性 60,709人,女性 67,04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南區.$A$1:南區.$S$29" table:base-cell-address="南區.$A$1"/>
        </table:named-expressions>
      </table:table>
      <table:table table:name="北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北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249" table:style-name="ce27">
            <text:p>1,249</text:p>
          </table:table-cell>
          <table:table-cell office:value-type="float" office:value="870.06495881297803" table:style-name="ce26">
            <text:p><text:s/>870.1<text:s/></text:p>
          </table:table-cell>
          <table:table-cell office:value-type="float" office:value="386.45057801508398" table:style-name="ce26">
            <text:p><text:s/>386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52" table:style-name="ce27">
            <text:p>652</text:p>
          </table:table-cell>
          <table:table-cell office:value-type="float" office:value="960.34171668446402" table:style-name="ce26">
            <text:p><text:s/>960.3<text:s/></text:p>
          </table:table-cell>
          <table:table-cell office:value-type="float" office:value="479.56856483147601" table:style-name="ce26">
            <text:p><text:s/>479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97" table:style-name="ce27">
            <text:p>597</text:p>
          </table:table-cell>
          <table:table-cell office:value-type="float" office:value="789.05630452022206" table:style-name="ce26">
            <text:p><text:s/>789.1<text:s/></text:p>
          </table:table-cell>
          <table:table-cell office:value-type="float" office:value="313.34944511505103" table:style-name="ce26">
            <text:p><text:s/>313.3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62" table:style-name="ce27">
            <text:p>362</text:p>
          </table:table-cell>
          <table:table-cell office:value-type="float" office:value="252.172550112328" table:style-name="ce26">
            <text:p><text:s/>252.2<text:s/></text:p>
          </table:table-cell>
          <table:table-cell office:value-type="float" office:value="113.925124124595" table:style-name="ce26">
            <text:p><text:s/>113.9<text:s/></text:p>
          </table:table-cell>
          <table:table-cell office:value-type="float" office:value="28.983186549239399" table:style-name="ce30">
            <text:p><text:s/>29.0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80" table:style-name="ce27">
            <text:p>180</text:p>
          </table:table-cell>
          <table:table-cell office:value-type="float" office:value="265.12501380859402" table:style-name="ce26">
            <text:p><text:s/>265.1<text:s/></text:p>
          </table:table-cell>
          <table:table-cell office:value-type="float" office:value="130.19972440536301" table:style-name="ce26">
            <text:p><text:s/>130.2<text:s/></text:p>
          </table:table-cell>
          <table:table-cell office:value-type="float" office:value="27.607361963190201" table:style-name="ce30">
            <text:p><text:s/>27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82" table:style-name="ce27">
            <text:p>182</text:p>
          </table:table-cell>
          <table:table-cell office:value-type="float" office:value="240.54982817869401" table:style-name="ce26">
            <text:p><text:s/>240.5<text:s/></text:p>
          </table:table-cell>
          <table:table-cell office:value-type="float" office:value="101.293309725689" table:style-name="ce26">
            <text:p><text:s/>101.3<text:s/></text:p>
          </table:table-cell>
          <table:table-cell office:value-type="float" office:value="30.485762144053599" table:style-name="ce26">
            <text:p><text:s/>30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22" table:style-name="ce27">
            <text:p>122</text:p>
          </table:table-cell>
          <table:table-cell office:value-type="float" office:value="84.986329043381303" table:style-name="ce26">
            <text:p><text:s/>85.0<text:s/></text:p>
          </table:table-cell>
          <table:table-cell office:value-type="float" office:value="37.793558236047801" table:style-name="ce26">
            <text:p><text:s/>37.8<text:s/></text:p>
          </table:table-cell>
          <table:table-cell office:value-type="float" office:value="9.7678142514011004" table:style-name="ce30">
            <text:p><text:s/>9.8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8" table:style-name="ce27">
            <text:p>78</text:p>
          </table:table-cell>
          <table:table-cell office:value-type="float" office:value="114.887505983724" table:style-name="ce26">
            <text:p><text:s/>114.9<text:s/></text:p>
          </table:table-cell>
          <table:table-cell office:value-type="float" office:value="57.751291127607203" table:style-name="ce26">
            <text:p><text:s/>57.8<text:s/></text:p>
          </table:table-cell>
          <table:table-cell office:value-type="float" office:value="11.9631901840491" table:style-name="ce30">
            <text:p><text:s/>12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1" table:style-name="ce27">
            <text:p>51</text:p>
          </table:table-cell>
          <table:table-cell office:value-type="float" office:value="67.406819984139602" table:style-name="ce26">
            <text:p><text:s/>67.4<text:s/></text:p>
          </table:table-cell>
          <table:table-cell office:value-type="float" office:value="22.2542620430598" table:style-name="ce26">
            <text:p><text:s/>22.3<text:s/></text:p>
          </table:table-cell>
          <table:table-cell office:value-type="float" office:value="8.5427135678392006" table:style-name="ce26">
            <text:p><text:s/>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12" table:style-name="ce27">
            <text:p>112</text:p>
          </table:table-cell>
          <table:table-cell office:value-type="float" office:value="78.020236498841896" table:style-name="ce26">
            <text:p><text:s/>78.0<text:s/></text:p>
          </table:table-cell>
          <table:table-cell office:value-type="float" office:value="31.125926971983901" table:style-name="ce26">
            <text:p><text:s/>31.1<text:s/></text:p>
          </table:table-cell>
          <table:table-cell office:value-type="float" office:value="8.9671737389911996" table:style-name="ce30">
            <text:p><text:s/>9.0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1" table:style-name="ce27">
            <text:p>61</text:p>
          </table:table-cell>
          <table:table-cell office:value-type="float" office:value="89.847921346245897" table:style-name="ce26">
            <text:p><text:s/>89.8<text:s/></text:p>
          </table:table-cell>
          <table:table-cell office:value-type="float" office:value="42.071888281877101" table:style-name="ce26">
            <text:p><text:s/>42.1<text:s/></text:p>
          </table:table-cell>
          <table:table-cell office:value-type="float" office:value="9.3558282208588999" table:style-name="ce30">
            <text:p><text:s/>9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4" table:style-name="ce27">
            <text:p>44</text:p>
          </table:table-cell>
          <table:table-cell office:value-type="float" office:value="58.1549035157283" table:style-name="ce26">
            <text:p><text:s/>58.2<text:s/></text:p>
          </table:table-cell>
          <table:table-cell office:value-type="float" office:value="22.264772473607401" table:style-name="ce26">
            <text:p><text:s/>22.3<text:s/></text:p>
          </table:table-cell>
          <table:table-cell office:value-type="float" office:value="7.3701842546064" table:style-name="ce26">
            <text:p><text:s/>7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74" table:style-name="ce27">
            <text:p>74</text:p>
          </table:table-cell>
          <table:table-cell office:value-type="float" office:value="51.549084829591997" table:style-name="ce26">
            <text:p><text:s/>51.5<text:s/></text:p>
          </table:table-cell>
          <table:table-cell office:value-type="float" office:value="21.7633885386218" table:style-name="ce26">
            <text:p><text:s/>21.8<text:s/></text:p>
          </table:table-cell>
          <table:table-cell office:value-type="float" office:value="5.9247397918334999" table:style-name="ce30">
            <text:p><text:s/>5.9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6" table:style-name="ce27">
            <text:p>46</text:p>
          </table:table-cell>
          <table:table-cell office:value-type="float" office:value="67.754170195529696" table:style-name="ce26">
            <text:p><text:s/>67.8<text:s/></text:p>
          </table:table-cell>
          <table:table-cell office:value-type="float" office:value="33.022182707394698" table:style-name="ce26">
            <text:p><text:s/>33.0<text:s/></text:p>
          </table:table-cell>
          <table:table-cell office:value-type="float" office:value="7.0552147239264" table:style-name="ce30">
            <text:p><text:s/>7.1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8" table:style-name="ce27">
            <text:p>38</text:p>
          </table:table-cell>
          <table:table-cell office:value-type="float" office:value="50.224689399947103" table:style-name="ce26">
            <text:p><text:s/>50.2<text:s/></text:p>
          </table:table-cell>
          <table:table-cell office:value-type="float" office:value="20.634878356530599" table:style-name="ce26">
            <text:p><text:s/>20.6<text:s/></text:p>
          </table:table-cell>
          <table:table-cell office:value-type="float" office:value="6.3651591289781999" table:style-name="ce26">
            <text:p><text:s/>6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72" table:style-name="ce27">
            <text:p>72</text:p>
          </table:table-cell>
          <table:table-cell office:value-type="float" office:value="50.155866320684098" table:style-name="ce26">
            <text:p><text:s/>50.2<text:s/></text:p>
          </table:table-cell>
          <table:table-cell office:value-type="float" office:value="22.981353988726099" table:style-name="ce26">
            <text:p><text:s/>23.0<text:s/></text:p>
          </table:table-cell>
          <table:table-cell office:value-type="float" office:value="5.7646116893514998" table:style-name="ce30">
            <text:p><text:s/>5.8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34" table:style-name="ce27">
            <text:p>34</text:p>
          </table:table-cell>
          <table:table-cell office:value-type="float" office:value="50.079169274956698" table:style-name="ce26">
            <text:p><text:s/>50.1<text:s/></text:p>
          </table:table-cell>
          <table:table-cell office:value-type="float" office:value="25.840555464794701" table:style-name="ce26">
            <text:p><text:s/>25.8<text:s/></text:p>
          </table:table-cell>
          <table:table-cell office:value-type="float" office:value="5.2147239263804002" table:style-name="ce30">
            <text:p><text:s/>5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6" table:style-name="ce27">
            <text:p>36</text:p>
          </table:table-cell>
          <table:table-cell office:value-type="float" office:value="47.581284694686801" table:style-name="ce26">
            <text:p><text:s/>47.6<text:s/></text:p>
          </table:table-cell>
          <table:table-cell office:value-type="float" office:value="12.722821343867" table:style-name="ce26">
            <text:p><text:s/>12.7<text:s/></text:p>
          </table:table-cell>
          <table:table-cell office:value-type="float" office:value="6.0301507537688002" table:style-name="ce26">
            <text:p><text:s/>6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3" table:style-name="ce27">
            <text:p>53</text:p>
          </table:table-cell>
          <table:table-cell office:value-type="float" office:value="36.920290486059102" table:style-name="ce26">
            <text:p><text:s/>36.9<text:s/></text:p>
          </table:table-cell>
          <table:table-cell office:value-type="float" office:value="11.8329676600195" table:style-name="ce26">
            <text:p><text:s/>11.8<text:s/></text:p>
          </table:table-cell>
          <table:table-cell office:value-type="float" office:value="4.2433947157725997" table:style-name="ce30">
            <text:p><text:s/>4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6" table:style-name="ce27">
            <text:p>26</text:p>
          </table:table-cell>
          <table:table-cell office:value-type="float" office:value="38.295835327908101" table:style-name="ce26">
            <text:p><text:s/>38.3<text:s/></text:p>
          </table:table-cell>
          <table:table-cell office:value-type="float" office:value="22.801845631398599" table:style-name="ce26">
            <text:p><text:s/>22.8<text:s/></text:p>
          </table:table-cell>
          <table:table-cell office:value-type="float" office:value="3.9877300613497" table:style-name="ce30">
            <text:p><text:s/>4.0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8" table:style-name="ce27">
            <text:p>28</text:p>
          </table:table-cell>
          <table:table-cell office:value-type="float" office:value="37.007665873645301" table:style-name="ce26">
            <text:p><text:s/>37.0<text:s/></text:p>
          </table:table-cell>
          <table:table-cell office:value-type="float" office:value="12.834831659249099" table:style-name="ce26">
            <text:p><text:s/>12.8<text:s/></text:p>
          </table:table-cell>
          <table:table-cell office:value-type="float" office:value="4.6901172529312998" table:style-name="ce26">
            <text:p><text:s/>4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7" table:style-name="ce27">
            <text:p>47</text:p>
          </table:table-cell>
          <table:table-cell office:value-type="float" office:value="32.740634959335402" table:style-name="ce26">
            <text:p><text:s/>32.7<text:s/></text:p>
          </table:table-cell>
          <table:table-cell office:value-type="float" office:value="15.868398442199499" table:style-name="ce26">
            <text:p><text:s/>15.9<text:s/></text:p>
          </table:table-cell>
          <table:table-cell office:value-type="float" office:value="3.7630104083267" table:style-name="ce30">
            <text:p><text:s/>3.8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1" table:style-name="ce27">
            <text:p>21</text:p>
          </table:table-cell>
          <table:table-cell office:value-type="float" office:value="30.9312516110027" table:style-name="ce26">
            <text:p><text:s/>30.9<text:s/></text:p>
          </table:table-cell>
          <table:table-cell office:value-type="float" office:value="17.1120736174901" table:style-name="ce26">
            <text:p><text:s/>17.1<text:s/></text:p>
          </table:table-cell>
          <table:table-cell office:value-type="float" office:value="3.2208588957055002" table:style-name="ce30">
            <text:p><text:s/>3.2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4" table:style-name="ce27">
            <text:p>24</text:p>
          </table:table-cell>
          <table:table-cell office:value-type="float" office:value="31.720856463124498" table:style-name="ce26">
            <text:p><text:s/>31.7<text:s/></text:p>
          </table:table-cell>
          <table:table-cell office:value-type="float" office:value="11.1603771466045" table:style-name="ce26">
            <text:p><text:s/>11.2<text:s/></text:p>
          </table:table-cell>
          <table:table-cell office:value-type="float" office:value="4.0201005025125998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42" table:style-name="ce27">
            <text:p>42</text:p>
          </table:table-cell>
          <table:table-cell office:value-type="float" office:value="29.257588687065699" table:style-name="ce26">
            <text:p><text:s/>29.3<text:s/></text:p>
          </table:table-cell>
          <table:table-cell office:value-type="float" office:value="11.8677906019376" table:style-name="ce26">
            <text:p><text:s/>11.9<text:s/></text:p>
          </table:table-cell>
          <table:table-cell office:value-type="float" office:value="3.3626901521216999" table:style-name="ce30">
            <text:p><text:s/>3.4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1" table:style-name="ce27">
            <text:p>21</text:p>
          </table:table-cell>
          <table:table-cell office:value-type="float" office:value="30.9312516110027" table:style-name="ce26">
            <text:p><text:s/>30.9<text:s/></text:p>
          </table:table-cell>
          <table:table-cell office:value-type="float" office:value="18.717179588027001" table:style-name="ce26">
            <text:p><text:s/>18.7<text:s/></text:p>
          </table:table-cell>
          <table:table-cell office:value-type="float" office:value="3.2208588957055002" table:style-name="ce30">
            <text:p><text:s/>3.2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1" table:style-name="ce27">
            <text:p>21</text:p>
          </table:table-cell>
          <table:table-cell office:value-type="float" office:value="27.7557494052339" table:style-name="ce26">
            <text:p><text:s/>27.8<text:s/></text:p>
          </table:table-cell>
          <table:table-cell office:value-type="float" office:value="9.8945903325685993" table:style-name="ce26">
            <text:p><text:s/>9.9<text:s/></text:p>
          </table:table-cell>
          <table:table-cell office:value-type="float" office:value="3.5175879396985001" table:style-name="ce26">
            <text:p><text:s/>3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9" table:style-name="ce27">
            <text:p>39</text:p>
          </table:table-cell>
          <table:table-cell office:value-type="float" office:value="27.167760923703899" table:style-name="ce26">
            <text:p><text:s/>27.2<text:s/></text:p>
          </table:table-cell>
          <table:table-cell office:value-type="float" office:value="14.962398381655399" table:style-name="ce26">
            <text:p><text:s/>15.0<text:s/></text:p>
          </table:table-cell>
          <table:table-cell office:value-type="float" office:value="3.1224979983986998" table:style-name="ce30">
            <text:p><text:s/>3.1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7607361963189998" table:style-name="ce30">
            <text:p><text:s/>2.8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150753768844001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9" table:style-name="ce27">
            <text:p>39</text:p>
          </table:table-cell>
          <table:table-cell office:value-type="float" office:value="27.167760923703899" table:style-name="ce26">
            <text:p><text:s/>27.2<text:s/></text:p>
          </table:table-cell>
          <table:table-cell office:value-type="float" office:value="18.923315915676799" table:style-name="ce26">
            <text:p><text:s/>18.9<text:s/></text:p>
          </table:table-cell>
          <table:table-cell office:value-type="float" office:value="3.1224979983986998" table:style-name="ce30">
            <text:p><text:s/>3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073619631902001" table:style-name="ce30">
            <text:p><text:s/>2.6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8" table:style-name="ce27">
            <text:p>1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150753768844001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287" table:style-name="ce32">
            <text:p>287</text:p>
          </table:table-cell>
          <table:table-cell office:value-type="float" office:value="199.926856028282" table:style-name="ce19">
            <text:p><text:s/>199.9<text:s/></text:p>
          </table:table-cell>
          <table:table-cell office:value-type="float" office:value="85.406355153620694" table:style-name="ce19">
            <text:p><text:s/>85.4<text:s/></text:p>
          </table:table-cell>
          <table:table-cell office:value-type="float" office:value="22.978382706164901" table:style-name="ce23">
            <text:p><text:s/>23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50" table:style-name="ce32">
            <text:p>150</text:p>
          </table:table-cell>
          <table:table-cell office:value-type="float" office:value="220.93751150716199" table:style-name="ce19">
            <text:p><text:s/>220.9<text:s/></text:p>
          </table:table-cell>
          <table:table-cell office:value-type="float" office:value="108.30201422076" table:style-name="ce19">
            <text:p><text:s/>108.3<text:s/></text:p>
          </table:table-cell>
          <table:table-cell office:value-type="float" office:value="23.006134969325199" table:style-name="ce23">
            <text:p><text:s/>23.0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37" table:style-name="ce32">
            <text:p>137</text:p>
          </table:table-cell>
          <table:table-cell office:value-type="float" office:value="181.07322231033601" table:style-name="ce19">
            <text:p><text:s/>181.1<text:s/></text:p>
          </table:table-cell>
          <table:table-cell office:value-type="float" office:value="66.995638264418403" table:style-name="ce19">
            <text:p><text:s/>67.0<text:s/></text:p>
          </table:table-cell>
          <table:table-cell office:value-type="float" office:value="22.9480737018425" table:style-name="ce19">
            <text:p><text:s/>22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7" table:style-name="ce27">
            <text:p>27</text:p>
          </table:table-cell>
          <table:table-cell office:value-type="float" office:value="18.808449870256499" table:style-name="ce26">
            <text:p><text:s/>18.8<text:s/></text:p>
          </table:table-cell>
          <table:table-cell office:value-type="float" office:value="7.0416228101057996" table:style-name="ce26">
            <text:p><text:s/>7.0<text:s/></text:p>
          </table:table-cell>
          <table:table-cell office:value-type="float" office:value="2.1617293835067999" table:style-name="ce30">
            <text:p><text:s/>2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073619631902001" table:style-name="ce30">
            <text:p><text:s/>2.6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6800670016749999" table:style-name="ce26">
            <text:p><text:s/>2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6" table:style-name="ce27">
            <text:p>26</text:p>
          </table:table-cell>
          <table:table-cell office:value-type="float" office:value="18.111840615802599" table:style-name="ce26">
            <text:p><text:s/>18.1<text:s/></text:p>
          </table:table-cell>
          <table:table-cell office:value-type="float" office:value="6.0027650636061001" table:style-name="ce26">
            <text:p><text:s/>6.0<text:s/></text:p>
          </table:table-cell>
          <table:table-cell office:value-type="float" office:value="2.0816653322657999" table:style-name="ce30">
            <text:p><text:s/>2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337423312883001" table:style-name="ce30">
            <text:p><text:s/>1.5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750418760468999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009607686149" table:style-name="ce30">
            <text:p><text:s/>1.2<text:s/></text:p>
          </table:table-cell>
          <table:table-cell office:value-type="string" table:style-name="ce29">
            <text:p>A40-A41</text:p>
          </table:table-cell>
          <table:table-cell office:value-type="string" table:style-name="ce28">
            <text:p>敗血症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269938650307" table:style-name="ce30">
            <text:p><text:s/>1.2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400335008374999" table:style-name="ce26">
            <text:p><text:s/>1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408326661328999" table:style-name="ce30">
            <text:p><text:s/>1.0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736196319018001" table:style-name="ce30">
            <text:p><text:s/>1.1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3400335008374999" table:style-name="ce26">
            <text:p><text:s/>1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12" table:style-name="ce24">
            <text:p>1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6076861489190002" table:style-name="ce23">
            <text:p><text:s/>1.0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5" table:style-name="ce20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6687116564419999" table:style-name="ce23">
            <text:p><text:s/>0.8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7" table:style-name="ce20">
            <text:p>7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1725293132328001" table:style-name="ce19">
            <text:p><text:s/>1.2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43,553人,男性 67,893人,女性 75,66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北區.$A$1:北區.$S$29" table:base-cell-address="北區.$A$1"/>
        </table:named-expressions>
      </table:table>
      <table:table table:name="西屯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西屯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385" table:style-name="ce27">
            <text:p>1,385</text:p>
          </table:table-cell>
          <table:table-cell office:value-type="float" office:value="583.31385444108196" table:style-name="ce26">
            <text:p><text:s/>583.3<text:s/></text:p>
          </table:table-cell>
          <table:table-cell office:value-type="float" office:value="346.526156782768" table:style-name="ce26">
            <text:p><text:s/>346.5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785" table:style-name="ce27">
            <text:p>785</text:p>
          </table:table-cell>
          <table:table-cell office:value-type="float" office:value="696.54566588878299" table:style-name="ce26">
            <text:p><text:s/>696.5<text:s/></text:p>
          </table:table-cell>
          <table:table-cell office:value-type="float" office:value="458.84817438548498" table:style-name="ce26">
            <text:p><text:s/>458.8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600" table:style-name="ce27">
            <text:p>600</text:p>
          </table:table-cell>
          <table:table-cell office:value-type="float" office:value="481.01012125463501" table:style-name="ce26">
            <text:p><text:s/>481.0<text:s/></text:p>
          </table:table-cell>
          <table:table-cell office:value-type="float" office:value="257.94959999032801" table:style-name="ce26">
            <text:p><text:s/>257.9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414" table:style-name="ce27">
            <text:p>414</text:p>
          </table:table-cell>
          <table:table-cell office:value-type="float" office:value="174.36240847552901" table:style-name="ce26">
            <text:p><text:s/>174.4<text:s/></text:p>
          </table:table-cell>
          <table:table-cell office:value-type="float" office:value="100.882036536127" table:style-name="ce26">
            <text:p><text:s/>100.9<text:s/></text:p>
          </table:table-cell>
          <table:table-cell office:value-type="float" office:value="29.891696750902501" table:style-name="ce30">
            <text:p><text:s/>29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17" table:style-name="ce27">
            <text:p>217</text:p>
          </table:table-cell>
          <table:table-cell office:value-type="float" office:value="192.548292353969" table:style-name="ce26">
            <text:p><text:s/>192.5<text:s/></text:p>
          </table:table-cell>
          <table:table-cell office:value-type="float" office:value="118.847249766297" table:style-name="ce26">
            <text:p><text:s/>118.8<text:s/></text:p>
          </table:table-cell>
          <table:table-cell office:value-type="float" office:value="27.643312101910801" table:style-name="ce30">
            <text:p><text:s/>27.6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97" table:style-name="ce27">
            <text:p>197</text:p>
          </table:table-cell>
          <table:table-cell office:value-type="float" office:value="157.93165647860499" table:style-name="ce26">
            <text:p><text:s/>157.9<text:s/></text:p>
          </table:table-cell>
          <table:table-cell office:value-type="float" office:value="86.422937973960401" table:style-name="ce26">
            <text:p><text:s/>86.4<text:s/></text:p>
          </table:table-cell>
          <table:table-cell office:value-type="float" office:value="32.8333333333333" table:style-name="ce26">
            <text:p><text:s/>32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21" table:style-name="ce27">
            <text:p>121</text:p>
          </table:table-cell>
          <table:table-cell office:value-type="float" office:value="50.960993781495297" table:style-name="ce26">
            <text:p><text:s/>51.0<text:s/></text:p>
          </table:table-cell>
          <table:table-cell office:value-type="float" office:value="30.072635248811199" table:style-name="ce26">
            <text:p><text:s/>30.1<text:s/></text:p>
          </table:table-cell>
          <table:table-cell office:value-type="float" office:value="8.7364620938627997" table:style-name="ce30">
            <text:p><text:s/>8.7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3" table:style-name="ce27">
            <text:p>73</text:p>
          </table:table-cell>
          <table:table-cell office:value-type="float" office:value="64.7743103310588" table:style-name="ce26">
            <text:p><text:s/>64.8<text:s/></text:p>
          </table:table-cell>
          <table:table-cell office:value-type="float" office:value="41.251152814333302" table:style-name="ce26">
            <text:p><text:s/>41.3<text:s/></text:p>
          </table:table-cell>
          <table:table-cell office:value-type="float" office:value="9.2993630573248005" table:style-name="ce30">
            <text:p><text:s/>9.3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53" table:style-name="ce27">
            <text:p>53</text:p>
          </table:table-cell>
          <table:table-cell office:value-type="float" office:value="42.489227377492703" table:style-name="ce26">
            <text:p><text:s/>42.5<text:s/></text:p>
          </table:table-cell>
          <table:table-cell office:value-type="float" office:value="20.506306648199601" table:style-name="ce26">
            <text:p><text:s/>20.5<text:s/></text:p>
          </table:table-cell>
          <table:table-cell office:value-type="float" office:value="8.8333333333333002" table:style-name="ce26">
            <text:p><text:s/>8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18" table:style-name="ce27">
            <text:p>118</text:p>
          </table:table-cell>
          <table:table-cell office:value-type="float" office:value="49.697498067904498" table:style-name="ce26">
            <text:p><text:s/>49.7<text:s/></text:p>
          </table:table-cell>
          <table:table-cell office:value-type="float" office:value="27.719453708169201" table:style-name="ce26">
            <text:p><text:s/>27.7<text:s/></text:p>
          </table:table-cell>
          <table:table-cell office:value-type="float" office:value="8.5198555956679005" table:style-name="ce30">
            <text:p><text:s/>8.5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5" table:style-name="ce27">
            <text:p>65</text:p>
          </table:table-cell>
          <table:table-cell office:value-type="float" office:value="57.675755774230502" table:style-name="ce26">
            <text:p><text:s/>57.7<text:s/></text:p>
          </table:table-cell>
          <table:table-cell office:value-type="float" office:value="38.468813498552102" table:style-name="ce26">
            <text:p><text:s/>38.5<text:s/></text:p>
          </table:table-cell>
          <table:table-cell office:value-type="float" office:value="8.2802547770701" table:style-name="ce30">
            <text:p><text:s/>8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48" table:style-name="ce27">
            <text:p>48</text:p>
          </table:table-cell>
          <table:table-cell office:value-type="float" office:value="38.480809700370799" table:style-name="ce26">
            <text:p><text:s/>38.5<text:s/></text:p>
          </table:table-cell>
          <table:table-cell office:value-type="float" office:value="20.768896806143601" table:style-name="ce26">
            <text:p><text:s/>20.8<text:s/></text:p>
          </table:table-cell>
          <table:table-cell office:value-type="float" office:value="8" table:style-name="ce26">
            <text:p><text:s/>8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92" table:style-name="ce27">
            <text:p>92</text:p>
          </table:table-cell>
          <table:table-cell office:value-type="float" office:value="38.747201883450899" table:style-name="ce26">
            <text:p><text:s/>38.7<text:s/></text:p>
          </table:table-cell>
          <table:table-cell office:value-type="float" office:value="22.651103270491699" table:style-name="ce26">
            <text:p><text:s/>22.7<text:s/></text:p>
          </table:table-cell>
          <table:table-cell office:value-type="float" office:value="6.6425992779782996" table:style-name="ce30">
            <text:p><text:s/>6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2" table:style-name="ce27">
            <text:p>52</text:p>
          </table:table-cell>
          <table:table-cell office:value-type="float" office:value="46.140604619384398" table:style-name="ce26">
            <text:p><text:s/>46.1<text:s/></text:p>
          </table:table-cell>
          <table:table-cell office:value-type="float" office:value="30.302230273945199" table:style-name="ce26">
            <text:p><text:s/>30.3<text:s/></text:p>
          </table:table-cell>
          <table:table-cell office:value-type="float" office:value="6.6242038216561001" table:style-name="ce30">
            <text:p><text:s/>6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5" table:style-name="ce27">
            <text:p>45</text:p>
          </table:table-cell>
          <table:table-cell office:value-type="float" office:value="36.075759094097599" table:style-name="ce26">
            <text:p><text:s/>36.1<text:s/></text:p>
          </table:table-cell>
          <table:table-cell office:value-type="float" office:value="15.978312581267399" table:style-name="ce26">
            <text:p><text:s/>16.0<text:s/></text:p>
          </table:table-cell>
          <table:table-cell office:value-type="float" office:value="7.5" table:style-name="ce26">
            <text:p><text:s/>7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80" table:style-name="ce27">
            <text:p>80</text:p>
          </table:table-cell>
          <table:table-cell office:value-type="float" office:value="33.6932190290878" table:style-name="ce26">
            <text:p><text:s/>33.7<text:s/></text:p>
          </table:table-cell>
          <table:table-cell office:value-type="float" office:value="17.500858874658899" table:style-name="ce26">
            <text:p><text:s/>17.5<text:s/></text:p>
          </table:table-cell>
          <table:table-cell office:value-type="float" office:value="5.7761732851985998" table:style-name="ce30">
            <text:p><text:s/>5.8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49" table:style-name="ce27">
            <text:p>49</text:p>
          </table:table-cell>
          <table:table-cell office:value-type="float" office:value="43.478646660573702" table:style-name="ce26">
            <text:p><text:s/>43.5<text:s/></text:p>
          </table:table-cell>
          <table:table-cell office:value-type="float" office:value="27.695519226153401" table:style-name="ce26">
            <text:p><text:s/>27.7<text:s/></text:p>
          </table:table-cell>
          <table:table-cell office:value-type="float" office:value="6.2420382165605002" table:style-name="ce30">
            <text:p><text:s/>6.2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40" table:style-name="ce27">
            <text:p>40</text:p>
          </table:table-cell>
          <table:table-cell office:value-type="float" office:value="32.067341416975601" table:style-name="ce26">
            <text:p><text:s/>32.1<text:s/></text:p>
          </table:table-cell>
          <table:table-cell office:value-type="float" office:value="16.4775512400909" table:style-name="ce26">
            <text:p><text:s/>16.5<text:s/></text:p>
          </table:table-cell>
          <table:table-cell office:value-type="float" office:value="6.6666666666666998" table:style-name="ce26">
            <text:p><text:s/>6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77" table:style-name="ce27">
            <text:p>77</text:p>
          </table:table-cell>
          <table:table-cell office:value-type="float" office:value="32.429723315497" table:style-name="ce26">
            <text:p><text:s/>32.4<text:s/></text:p>
          </table:table-cell>
          <table:table-cell office:value-type="float" office:value="18.7093528143463" table:style-name="ce26">
            <text:p><text:s/>18.7<text:s/></text:p>
          </table:table-cell>
          <table:table-cell office:value-type="float" office:value="5.5595667870036003" table:style-name="ce30">
            <text:p><text:s/>5.6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35" table:style-name="ce27">
            <text:p>35</text:p>
          </table:table-cell>
          <table:table-cell office:value-type="float" office:value="31.056176186124102" table:style-name="ce26">
            <text:p><text:s/>31.1<text:s/></text:p>
          </table:table-cell>
          <table:table-cell office:value-type="float" office:value="20.321409086427401" table:style-name="ce26">
            <text:p><text:s/>20.3<text:s/></text:p>
          </table:table-cell>
          <table:table-cell office:value-type="float" office:value="4.4585987261145998" table:style-name="ce30">
            <text:p><text:s/>4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8" table:style-name="ce27">
            <text:p>28</text:p>
          </table:table-cell>
          <table:table-cell office:value-type="float" office:value="22.447138991883001" table:style-name="ce26">
            <text:p><text:s/>22.4<text:s/></text:p>
          </table:table-cell>
          <table:table-cell office:value-type="float" office:value="11.5634037302412" table:style-name="ce26">
            <text:p><text:s/>11.6<text:s/></text:p>
          </table:table-cell>
          <table:table-cell office:value-type="float" office:value="4.6666666666666998" table:style-name="ce26">
            <text:p><text:s/>4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51" table:style-name="ce27">
            <text:p>51</text:p>
          </table:table-cell>
          <table:table-cell office:value-type="float" office:value="21.479427131043501" table:style-name="ce26">
            <text:p><text:s/>21.5<text:s/></text:p>
          </table:table-cell>
          <table:table-cell office:value-type="float" office:value="15.9937391460527" table:style-name="ce26">
            <text:p><text:s/>16.0<text:s/></text:p>
          </table:table-cell>
          <table:table-cell office:value-type="float" office:value="3.6823104693141002" table:style-name="ce30">
            <text:p><text:s/>3.7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31" table:style-name="ce27">
            <text:p>31</text:p>
          </table:table-cell>
          <table:table-cell office:value-type="float" office:value="27.5068989077099" table:style-name="ce26">
            <text:p><text:s/>27.5<text:s/></text:p>
          </table:table-cell>
          <table:table-cell office:value-type="float" office:value="21.214278798327101" table:style-name="ce26">
            <text:p><text:s/>21.2<text:s/></text:p>
          </table:table-cell>
          <table:table-cell office:value-type="float" office:value="3.9490445859872998" table:style-name="ce30">
            <text:p><text:s/>3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0" table:style-name="ce27">
            <text:p>20</text:p>
          </table:table-cell>
          <table:table-cell office:value-type="float" office:value="16.033670708487801" table:style-name="ce26">
            <text:p><text:s/>16.0<text:s/></text:p>
          </table:table-cell>
          <table:table-cell office:value-type="float" office:value="11.6406360045246" table:style-name="ce26">
            <text:p><text:s/>11.6<text:s/></text:p>
          </table:table-cell>
          <table:table-cell office:value-type="float" office:value="3.3333333333333002" table:style-name="ce26">
            <text:p><text:s/>3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43" table:style-name="ce27">
            <text:p>43</text:p>
          </table:table-cell>
          <table:table-cell office:value-type="float" office:value="18.110105228134699" table:style-name="ce26">
            <text:p><text:s/>18.1<text:s/></text:p>
          </table:table-cell>
          <table:table-cell office:value-type="float" office:value="16.4199192465606" table:style-name="ce26">
            <text:p><text:s/>16.4<text:s/></text:p>
          </table:table-cell>
          <table:table-cell office:value-type="float" office:value="3.1046931407942" table:style-name="ce30">
            <text:p><text:s/>3.1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0" table:style-name="ce27">
            <text:p>30</text:p>
          </table:table-cell>
          <table:table-cell office:value-type="float" office:value="26.619579588106401" table:style-name="ce26">
            <text:p><text:s/>26.6<text:s/></text:p>
          </table:table-cell>
          <table:table-cell office:value-type="float" office:value="16.767156698824301" table:style-name="ce26">
            <text:p><text:s/>16.8<text:s/></text:p>
          </table:table-cell>
          <table:table-cell office:value-type="float" office:value="3.8216560509553998" table:style-name="ce30">
            <text:p><text:s/>3.8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" table:style-name="ce26">
            <text:p><text:s/>2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42" table:style-name="ce27">
            <text:p>42</text:p>
          </table:table-cell>
          <table:table-cell office:value-type="float" office:value="17.688939990271098" table:style-name="ce26">
            <text:p><text:s/>17.7<text:s/></text:p>
          </table:table-cell>
          <table:table-cell office:value-type="float" office:value="9.9319785375611005" table:style-name="ce26">
            <text:p><text:s/>9.9<text:s/></text:p>
          </table:table-cell>
          <table:table-cell office:value-type="float" office:value="3.0324909747292002" table:style-name="ce30">
            <text:p><text:s/>3.0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8" table:style-name="ce27">
            <text:p>28</text:p>
          </table:table-cell>
          <table:table-cell office:value-type="float" office:value="24.8449409488993" table:style-name="ce26">
            <text:p><text:s/>24.8<text:s/></text:p>
          </table:table-cell>
          <table:table-cell office:value-type="float" office:value="16.546417607971701" table:style-name="ce26">
            <text:p><text:s/>16.5<text:s/></text:p>
          </table:table-cell>
          <table:table-cell office:value-type="float" office:value="3.5668789808916999" table:style-name="ce30">
            <text:p><text:s/>3.6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1666666666666998" table:style-name="ce26">
            <text:p><text:s/>2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38" table:style-name="ce27">
            <text:p>38</text:p>
          </table:table-cell>
          <table:table-cell office:value-type="float" office:value="16.004279038816701" table:style-name="ce26">
            <text:p><text:s/>16.0<text:s/></text:p>
          </table:table-cell>
          <table:table-cell office:value-type="float" office:value="8.8702985662822993" table:style-name="ce26">
            <text:p><text:s/>8.9<text:s/></text:p>
          </table:table-cell>
          <table:table-cell office:value-type="float" office:value="2.7436823104692998" table:style-name="ce30">
            <text:p><text:s/>2.7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28" table:style-name="ce27">
            <text:p>28</text:p>
          </table:table-cell>
          <table:table-cell office:value-type="float" office:value="24.8449409488993" table:style-name="ce26">
            <text:p><text:s/>24.8<text:s/></text:p>
          </table:table-cell>
          <table:table-cell office:value-type="float" office:value="21.967123130119099" table:style-name="ce26">
            <text:p><text:s/>22.0<text:s/></text:p>
          </table:table-cell>
          <table:table-cell office:value-type="float" office:value="3.5668789808916999" table:style-name="ce30">
            <text:p><text:s/>3.6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309" table:style-name="ce32">
            <text:p>309</text:p>
          </table:table-cell>
          <table:table-cell office:value-type="float" office:value="130.14005849985199" table:style-name="ce19">
            <text:p><text:s/>130.1<text:s/></text:p>
          </table:table-cell>
          <table:table-cell office:value-type="float" office:value="77.774780833706799" table:style-name="ce19">
            <text:p><text:s/>77.8<text:s/></text:p>
          </table:table-cell>
          <table:table-cell office:value-type="float" office:value="22.310469314079398" table:style-name="ce23">
            <text:p><text:s/>22.3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77" table:style-name="ce32">
            <text:p>177</text:p>
          </table:table-cell>
          <table:table-cell office:value-type="float" office:value="157.05551956982799" table:style-name="ce19">
            <text:p><text:s/>157.1<text:s/></text:p>
          </table:table-cell>
          <table:table-cell office:value-type="float" office:value="105.466823484535" table:style-name="ce19">
            <text:p><text:s/>105.5<text:s/></text:p>
          </table:table-cell>
          <table:table-cell office:value-type="float" office:value="22.547770700636899" table:style-name="ce23">
            <text:p><text:s/>22.5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29" table:style-name="ce32">
            <text:p>129</text:p>
          </table:table-cell>
          <table:table-cell office:value-type="float" office:value="103.41717606974601" table:style-name="ce19">
            <text:p><text:s/>103.4<text:s/></text:p>
          </table:table-cell>
          <table:table-cell office:value-type="float" office:value="53.671880679954199" table:style-name="ce19">
            <text:p><text:s/>53.7<text:s/></text:p>
          </table:table-cell>
          <table:table-cell office:value-type="float" office:value="21.5" table:style-name="ce19">
            <text:p><text:s/>2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3" table:style-name="ce27">
            <text:p>33</text:p>
          </table:table-cell>
          <table:table-cell office:value-type="float" office:value="13.8984528494987" table:style-name="ce26">
            <text:p><text:s/>13.9<text:s/></text:p>
          </table:table-cell>
          <table:table-cell office:value-type="float" office:value="8.0091489728116994" table:style-name="ce26">
            <text:p><text:s/>8.0<text:s/></text:p>
          </table:table-cell>
          <table:table-cell office:value-type="float" office:value="2.3826714801444" table:style-name="ce30">
            <text:p><text:s/>2.4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0" table:style-name="ce27">
            <text:p>20</text:p>
          </table:table-cell>
          <table:table-cell office:value-type="float" office:value="17.7463863920709" table:style-name="ce26">
            <text:p><text:s/>17.7<text:s/></text:p>
          </table:table-cell>
          <table:table-cell office:value-type="float" office:value="11.6900200500803" table:style-name="ce26">
            <text:p><text:s/>11.7<text:s/></text:p>
          </table:table-cell>
          <table:table-cell office:value-type="float" office:value="2.5477707006368999" table:style-name="ce30">
            <text:p><text:s/>2.5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2" table:style-name="ce27">
            <text:p>22</text:p>
          </table:table-cell>
          <table:table-cell office:value-type="float" office:value="9.2656352329991396" table:style-name="ce26">
            <text:p><text:s/>9.3<text:s/></text:p>
          </table:table-cell>
          <table:table-cell office:value-type="float" office:value="5.1125136659769002" table:style-name="ce26">
            <text:p><text:s/>5.1<text:s/></text:p>
          </table:table-cell>
          <table:table-cell office:value-type="float" office:value="1.5884476534295999" table:style-name="ce30">
            <text:p><text:s/>1.6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108280254776999" table:style-name="ce30">
            <text:p><text:s/>1.9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666666666667" table:style-name="ce26">
            <text:p><text:s/>1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2" table:style-name="ce27">
            <text:p>22</text:p>
          </table:table-cell>
          <table:table-cell office:value-type="float" office:value="9.2656352329991396" table:style-name="ce26">
            <text:p><text:s/>9.3<text:s/></text:p>
          </table:table-cell>
          <table:table-cell office:value-type="float" office:value="5.5523649920361002" table:style-name="ce26">
            <text:p><text:s/>5.6<text:s/></text:p>
          </table:table-cell>
          <table:table-cell office:value-type="float" office:value="1.5884476534295999" table:style-name="ce30">
            <text:p><text:s/>1.6<text:s/>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86624203821999" table:style-name="ce30">
            <text:p><text:s/>1.5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666666666667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I71</text:p>
          </table:table-cell>
          <table:table-cell office:value-type="string" table:style-name="ce28">
            <text:p>主動脈瘤及剝離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830324909747" table:style-name="ce30">
            <text:p><text:s/>1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2738853503184999" table:style-name="ce30">
            <text:p><text:s/>1.3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666666666667" table:style-name="ce26">
            <text:p><text:s/>1.2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12" table:style-name="ce24">
            <text:p>12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86642599277980004" table:style-name="ce23">
            <text:p><text:s/>0.9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6" table:style-name="ce20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6433121019109995" table:style-name="ce23">
            <text:p><text:s/>0.8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6" table:style-name="ce20">
            <text:p>6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" table:style-name="ce19">
            <text:p><text:s/>1.0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237,437人,男性 112,699人,女性 124,738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西屯區.$A$1:西屯區.$S$29" table:base-cell-address="西屯區.$A$1"/>
        </table:named-expressions>
      </table:table>
      <table:table table:name="南屯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南屯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959" table:style-name="ce27">
            <text:p>959</text:p>
          </table:table-cell>
          <table:table-cell office:value-type="float" office:value="516.56759952275399" table:style-name="ce26">
            <text:p><text:s/>516.6<text:s/></text:p>
          </table:table-cell>
          <table:table-cell office:value-type="float" office:value="335.204600913739" table:style-name="ce26">
            <text:p><text:s/>335.2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523" table:style-name="ce27">
            <text:p>523</text:p>
          </table:table-cell>
          <table:table-cell office:value-type="float" office:value="595.29568439084596" table:style-name="ce26">
            <text:p><text:s/>595.3<text:s/></text:p>
          </table:table-cell>
          <table:table-cell office:value-type="float" office:value="424.61226085860898" table:style-name="ce26">
            <text:p><text:s/>424.6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436" table:style-name="ce27">
            <text:p>436</text:p>
          </table:table-cell>
          <table:table-cell office:value-type="float" office:value="445.83968177681402" table:style-name="ce26">
            <text:p><text:s/>445.8<text:s/></text:p>
          </table:table-cell>
          <table:table-cell office:value-type="float" office:value="266.216837987774" table:style-name="ce26">
            <text:p><text:s/>266.2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06" table:style-name="ce27">
            <text:p>306</text:p>
          </table:table-cell>
          <table:table-cell office:value-type="float" office:value="164.827617783069" table:style-name="ce26">
            <text:p><text:s/>164.8<text:s/></text:p>
          </table:table-cell>
          <table:table-cell office:value-type="float" office:value="102.273220413872" table:style-name="ce26">
            <text:p><text:s/>102.3<text:s/></text:p>
          </table:table-cell>
          <table:table-cell office:value-type="float" office:value="31.9082377476538" table:style-name="ce30">
            <text:p><text:s/>31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73" table:style-name="ce27">
            <text:p>173</text:p>
          </table:table-cell>
          <table:table-cell office:value-type="float" office:value="196.91425124209599" table:style-name="ce26">
            <text:p><text:s/>196.9<text:s/></text:p>
          </table:table-cell>
          <table:table-cell office:value-type="float" office:value="134.24418789388201" table:style-name="ce26">
            <text:p><text:s/>134.2<text:s/></text:p>
          </table:table-cell>
          <table:table-cell office:value-type="float" office:value="33.078393881453202" table:style-name="ce30">
            <text:p><text:s/>33.1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133" table:style-name="ce27">
            <text:p>133</text:p>
          </table:table-cell>
          <table:table-cell office:value-type="float" office:value="136.001554303478" table:style-name="ce26">
            <text:p><text:s/>136.0<text:s/></text:p>
          </table:table-cell>
          <table:table-cell office:value-type="float" office:value="78.008390331193596" table:style-name="ce26">
            <text:p><text:s/>78.0<text:s/></text:p>
          </table:table-cell>
          <table:table-cell office:value-type="float" office:value="30.5045871559633" table:style-name="ce26">
            <text:p><text:s/>30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90" table:style-name="ce27">
            <text:p>90</text:p>
          </table:table-cell>
          <table:table-cell office:value-type="float" office:value="48.478711112667199" table:style-name="ce26">
            <text:p><text:s/>48.5<text:s/></text:p>
          </table:table-cell>
          <table:table-cell office:value-type="float" office:value="31.097661557301599" table:style-name="ce26">
            <text:p><text:s/>31.1<text:s/></text:p>
          </table:table-cell>
          <table:table-cell office:value-type="float" office:value="9.3847758081335009" table:style-name="ce30">
            <text:p><text:s/>9.4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57" table:style-name="ce27">
            <text:p>57</text:p>
          </table:table-cell>
          <table:table-cell office:value-type="float" office:value="64.879261969939293" table:style-name="ce26">
            <text:p><text:s/>64.9<text:s/></text:p>
          </table:table-cell>
          <table:table-cell office:value-type="float" office:value="44.800845163141503" table:style-name="ce26">
            <text:p><text:s/>44.8<text:s/></text:p>
          </table:table-cell>
          <table:table-cell office:value-type="float" office:value="10.8986615678776" table:style-name="ce30">
            <text:p><text:s/>10.9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7" table:style-name="ce27">
            <text:p>37</text:p>
          </table:table-cell>
          <table:table-cell office:value-type="float" office:value="37.835018866380999" table:style-name="ce26">
            <text:p><text:s/>37.8<text:s/></text:p>
          </table:table-cell>
          <table:table-cell office:value-type="float" office:value="20.561674315091999" table:style-name="ce26">
            <text:p><text:s/>20.6<text:s/></text:p>
          </table:table-cell>
          <table:table-cell office:value-type="float" office:value="8.4862385321101002" table:style-name="ce26">
            <text:p><text:s/>8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68" table:style-name="ce27">
            <text:p>68</text:p>
          </table:table-cell>
          <table:table-cell office:value-type="float" office:value="36.628359507348598" table:style-name="ce26">
            <text:p><text:s/>36.6<text:s/></text:p>
          </table:table-cell>
          <table:table-cell office:value-type="float" office:value="22.9613895135954" table:style-name="ce26">
            <text:p><text:s/>23.0<text:s/></text:p>
          </table:table-cell>
          <table:table-cell office:value-type="float" office:value="7.0907194994785998" table:style-name="ce30">
            <text:p><text:s/>7.1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31" table:style-name="ce27">
            <text:p>31</text:p>
          </table:table-cell>
          <table:table-cell office:value-type="float" office:value="35.285212650317902" table:style-name="ce26">
            <text:p><text:s/>35.3<text:s/></text:p>
          </table:table-cell>
          <table:table-cell office:value-type="float" office:value="25.602499745286" table:style-name="ce26">
            <text:p><text:s/>25.6<text:s/></text:p>
          </table:table-cell>
          <table:table-cell office:value-type="float" office:value="5.9273422562141" table:style-name="ce30">
            <text:p><text:s/>5.9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33" table:style-name="ce27">
            <text:p>33</text:p>
          </table:table-cell>
          <table:table-cell office:value-type="float" office:value="33.744746556502001" table:style-name="ce26">
            <text:p><text:s/>33.7<text:s/></text:p>
          </table:table-cell>
          <table:table-cell office:value-type="float" office:value="20.879635559980301" table:style-name="ce26">
            <text:p><text:s/>20.9<text:s/></text:p>
          </table:table-cell>
          <table:table-cell office:value-type="float" office:value="7.5688073394495001" table:style-name="ce26">
            <text:p><text:s/>7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5" table:style-name="ce27">
            <text:p>55</text:p>
          </table:table-cell>
          <table:table-cell office:value-type="float" office:value="29.625879013296601" table:style-name="ce26">
            <text:p><text:s/>29.6<text:s/></text:p>
          </table:table-cell>
          <table:table-cell office:value-type="float" office:value="18.208971682786601" table:style-name="ce26">
            <text:p><text:s/>18.2<text:s/></text:p>
          </table:table-cell>
          <table:table-cell office:value-type="float" office:value="5.7351407716371003" table:style-name="ce30">
            <text:p><text:s/>5.7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9" table:style-name="ce27">
            <text:p>29</text:p>
          </table:table-cell>
          <table:table-cell office:value-type="float" office:value="33.008747318039298" table:style-name="ce26">
            <text:p><text:s/>33.0<text:s/></text:p>
          </table:table-cell>
          <table:table-cell office:value-type="float" office:value="22.772981113519201" table:style-name="ce26">
            <text:p><text:s/>22.8<text:s/></text:p>
          </table:table-cell>
          <table:table-cell office:value-type="float" office:value="5.5449330783938997" table:style-name="ce30">
            <text:p><text:s/>5.5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26" table:style-name="ce27">
            <text:p>26</text:p>
          </table:table-cell>
          <table:table-cell office:value-type="float" office:value="26.586770014213698" table:style-name="ce26">
            <text:p><text:s/>26.6<text:s/></text:p>
          </table:table-cell>
          <table:table-cell office:value-type="float" office:value="14.707327559512899" table:style-name="ce26">
            <text:p><text:s/>14.7<text:s/></text:p>
          </table:table-cell>
          <table:table-cell office:value-type="float" office:value="5.9633027522936004" table:style-name="ce26">
            <text:p><text:s/>6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3" table:style-name="ce27">
            <text:p>53</text:p>
          </table:table-cell>
          <table:table-cell office:value-type="float" office:value="28.548574321903999" table:style-name="ce26">
            <text:p><text:s/>28.5<text:s/></text:p>
          </table:table-cell>
          <table:table-cell office:value-type="float" office:value="18.057606547122699" table:style-name="ce26">
            <text:p><text:s/>18.1<text:s/></text:p>
          </table:table-cell>
          <table:table-cell office:value-type="float" office:value="5.5265901981230003" table:style-name="ce30">
            <text:p><text:s/>5.5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8" table:style-name="ce27">
            <text:p>28</text:p>
          </table:table-cell>
          <table:table-cell office:value-type="float" office:value="31.870514651899999" table:style-name="ce26">
            <text:p><text:s/>31.9<text:s/></text:p>
          </table:table-cell>
          <table:table-cell office:value-type="float" office:value="21.846956572661298" table:style-name="ce26">
            <text:p><text:s/>21.8<text:s/></text:p>
          </table:table-cell>
          <table:table-cell office:value-type="float" office:value="5.3537284894837001" table:style-name="ce30">
            <text:p><text:s/>5.4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25" table:style-name="ce27">
            <text:p>25</text:p>
          </table:table-cell>
          <table:table-cell office:value-type="float" office:value="25.564201936743899" table:style-name="ce26">
            <text:p><text:s/>25.6<text:s/></text:p>
          </table:table-cell>
          <table:table-cell office:value-type="float" office:value="14.3756035234825" table:style-name="ce26">
            <text:p><text:s/>14.4<text:s/></text:p>
          </table:table-cell>
          <table:table-cell office:value-type="float" office:value="5.7339449541284004" table:style-name="ce26">
            <text:p><text:s/>5.7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2" table:style-name="ce27">
            <text:p>42</text:p>
          </table:table-cell>
          <table:table-cell office:value-type="float" office:value="22.623398519244699" table:style-name="ce26">
            <text:p><text:s/>22.6<text:s/></text:p>
          </table:table-cell>
          <table:table-cell office:value-type="float" office:value="13.240773637294099" table:style-name="ce26">
            <text:p><text:s/>13.2<text:s/></text:p>
          </table:table-cell>
          <table:table-cell office:value-type="float" office:value="4.3795620437956" table:style-name="ce30">
            <text:p><text:s/>4.4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1" table:style-name="ce27">
            <text:p>21</text:p>
          </table:table-cell>
          <table:table-cell office:value-type="float" office:value="23.902885988925" table:style-name="ce26">
            <text:p><text:s/>23.9<text:s/></text:p>
          </table:table-cell>
          <table:table-cell office:value-type="float" office:value="17.233586718239" table:style-name="ce26">
            <text:p><text:s/>17.2<text:s/></text:p>
          </table:table-cell>
          <table:table-cell office:value-type="float" office:value="4.0152963671127999" table:style-name="ce30">
            <text:p><text:s/>4.0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21" table:style-name="ce27">
            <text:p>21</text:p>
          </table:table-cell>
          <table:table-cell office:value-type="float" office:value="21.473929626864901" table:style-name="ce26">
            <text:p><text:s/>21.5<text:s/></text:p>
          </table:table-cell>
          <table:table-cell office:value-type="float" office:value="10.762963027521799" table:style-name="ce26">
            <text:p><text:s/>10.8<text:s/></text:p>
          </table:table-cell>
          <table:table-cell office:value-type="float" office:value="4.8165137614678999" table:style-name="ce26">
            <text:p><text:s/>4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1" table:style-name="ce27">
            <text:p>31</text:p>
          </table:table-cell>
          <table:table-cell office:value-type="float" office:value="16.698222716585398" table:style-name="ce26">
            <text:p><text:s/>16.7<text:s/></text:p>
          </table:table-cell>
          <table:table-cell office:value-type="float" office:value="14.938899242558501" table:style-name="ce26">
            <text:p><text:s/>14.9<text:s/></text:p>
          </table:table-cell>
          <table:table-cell office:value-type="float" office:value="3.2325338894682001" table:style-name="ce30">
            <text:p><text:s/>3.2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9" table:style-name="ce27">
            <text:p>19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6328871892925001" table:style-name="ce30">
            <text:p><text:s/>3.6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4403669724771002" table:style-name="ce26">
            <text:p><text:s/>3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9" table:style-name="ce27">
            <text:p>29</text:p>
          </table:table-cell>
          <table:table-cell office:value-type="float" office:value="15.6209180251928" table:style-name="ce26">
            <text:p><text:s/>15.6<text:s/></text:p>
          </table:table-cell>
          <table:table-cell office:value-type="float" office:value="10.519956469293801" table:style-name="ce26">
            <text:p><text:s/>10.5<text:s/></text:p>
          </table:table-cell>
          <table:table-cell office:value-type="float" office:value="3.0239833159541001" table:style-name="ce30">
            <text:p><text:s/>3.0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3.0592734225621001" table:style-name="ce30">
            <text:p><text:s/>3.1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816513761468002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26" table:style-name="ce27">
            <text:p>26</text:p>
          </table:table-cell>
          <table:table-cell office:value-type="float" office:value="14.0049609881039" table:style-name="ce26">
            <text:p><text:s/>14.0<text:s/></text:p>
          </table:table-cell>
          <table:table-cell office:value-type="float" office:value="8.8924289425162009" table:style-name="ce26">
            <text:p><text:s/>8.9<text:s/></text:p>
          </table:table-cell>
          <table:table-cell office:value-type="float" office:value="2.7111574556829998" table:style-name="ce30">
            <text:p><text:s/>2.7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680688336519999" table:style-name="ce30">
            <text:p><text:s/>2.9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9816513761468002" table:style-name="ce26">
            <text:p><text:s/>3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22" table:style-name="ce27">
            <text:p>22</text:p>
          </table:table-cell>
          <table:table-cell office:value-type="float" office:value="11.8503516053187" table:style-name="ce26">
            <text:p><text:s/>11.9<text:s/></text:p>
          </table:table-cell>
          <table:table-cell office:value-type="float" office:value="6.8835320833372" table:style-name="ce26">
            <text:p><text:s/>6.9<text:s/></text:p>
          </table:table-cell>
          <table:table-cell office:value-type="float" office:value="2.2940563086547998" table:style-name="ce30">
            <text:p><text:s/>2.3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8680688336519999" table:style-name="ce30">
            <text:p><text:s/>2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5229357798165002" table:style-name="ce26">
            <text:p><text:s/>2.5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237" table:style-name="ce32">
            <text:p>237</text:p>
          </table:table-cell>
          <table:table-cell office:value-type="float" office:value="127.660605930024" table:style-name="ce19">
            <text:p><text:s/>127.7<text:s/></text:p>
          </table:table-cell>
          <table:table-cell office:value-type="float" office:value="88.130160824060695" table:style-name="ce19">
            <text:p><text:s/>88.1<text:s/></text:p>
          </table:table-cell>
          <table:table-cell office:value-type="float" office:value="24.7132429614181" table:style-name="ce23">
            <text:p><text:s/>24.7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19" table:style-name="ce32">
            <text:p>119</text:p>
          </table:table-cell>
          <table:table-cell office:value-type="float" office:value="135.449687270575" table:style-name="ce19">
            <text:p><text:s/>135.4<text:s/></text:p>
          </table:table-cell>
          <table:table-cell office:value-type="float" office:value="102.436560274345" table:style-name="ce19">
            <text:p><text:s/>102.4<text:s/></text:p>
          </table:table-cell>
          <table:table-cell office:value-type="float" office:value="22.753346080305899" table:style-name="ce23">
            <text:p><text:s/>22.8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09" table:style-name="ce32">
            <text:p>109</text:p>
          </table:table-cell>
          <table:table-cell office:value-type="float" office:value="111.459920444204" table:style-name="ce19">
            <text:p><text:s/>111.5<text:s/></text:p>
          </table:table-cell>
          <table:table-cell office:value-type="float" office:value="73.146321973298697" table:style-name="ce19">
            <text:p><text:s/>73.1<text:s/></text:p>
          </table:table-cell>
          <table:table-cell office:value-type="float" office:value="25" table:style-name="ce19">
            <text:p><text:s/>25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1" table:style-name="ce27">
            <text:p>21</text:p>
          </table:table-cell>
          <table:table-cell office:value-type="float" office:value="11.3116992596223" table:style-name="ce26">
            <text:p><text:s/>11.3<text:s/></text:p>
          </table:table-cell>
          <table:table-cell office:value-type="float" office:value="6.9703869029950001" table:style-name="ce26">
            <text:p><text:s/>7.0<text:s/></text:p>
          </table:table-cell>
          <table:table-cell office:value-type="float" office:value="2.1897810218978" table:style-name="ce30">
            <text:p><text:s/>2.2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3" table:style-name="ce27">
            <text:p>13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4856596558317001" table:style-name="ce30">
            <text:p><text:s/>2.5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.2935779816514001" table:style-name="ce26">
            <text:p><text:s/>2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20" table:style-name="ce27">
            <text:p>20</text:p>
          </table:table-cell>
          <table:table-cell office:value-type="float" office:value="10.773046913926001" table:style-name="ce26">
            <text:p><text:s/>10.8<text:s/></text:p>
          </table:table-cell>
          <table:table-cell office:value-type="float" office:value="8.6962126727297004" table:style-name="ce26">
            <text:p><text:s/>8.7<text:s/></text:p>
          </table:table-cell>
          <table:table-cell office:value-type="float" office:value="2.0855057351408002" table:style-name="ce30">
            <text:p><text:s/>2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0" table:style-name="ce27">
            <text:p>10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9120458891012999" table:style-name="ce30">
            <text:p><text:s/>1.9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55045871560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684045881126" table:style-name="ce30">
            <text:p><text:s/>1.7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8" table:style-name="ce27">
            <text:p>8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296367112811" table:style-name="ce30">
            <text:p><text:s/>1.5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" table:style-name="ce27">
            <text:p>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055045871560001" table:style-name="ce26">
            <text:p><text:s/>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4598540145984999" table:style-name="ce30">
            <text:p><text:s/>1.5<text:s/></text:p>
          </table:table-cell>
          <table:table-cell office:value-type="string" table:style-name="ce29">
            <text:p>D00-D48</text:p>
          </table:table-cell>
          <table:table-cell office:value-type="string" table:style-name="ce28">
            <text:p>原位與良性腫瘤（惡性腫瘤除外）</text:p>
          </table:table-cell>
          <table:table-cell office:value-type="float" office:value="6" table:style-name="ce27">
            <text:p>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472275334608" table:style-name="ce30">
            <text:p><text:s/>1.1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5" table:style-name="ce27">
            <text:p>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1467889908257001" table:style-name="ce26">
            <text:p><text:s/>1.1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9" table:style-name="ce24">
            <text:p>9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3847758081330002" table:style-name="ce23">
            <text:p><text:s/>0.9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5" table:style-name="ce20">
            <text:p>5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5602294455070003" table:style-name="ce23">
            <text:p><text:s/>1.0<text:s/></text:p>
          </table:table-cell>
          <table:table-cell office:value-type="string" table:style-name="ce22">
            <text:p>A40-A41</text:p>
          </table:table-cell>
          <table:table-cell office:value-type="string" table:style-name="ce21">
            <text:p>敗血症</text:p>
          </table:table-cell>
          <table:table-cell office:value-type="float" office:value="4" table:style-name="ce20">
            <text:p>4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91743119266060003" table:style-name="ce19">
            <text:p><text:s/>0.9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185,649人,男性 87,856人,女性 97,793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南屯區.$A$1:南屯區.$S$29" table:base-cell-address="南屯區.$A$1"/>
        </table:named-expressions>
      </table:table>
      <table:table table:name="北屯區" table:style-name="ta3">
        <table:table-column table:style-name="co10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3" table:default-cell-style-name="ce5"/>
        <table:table-column table:style-name="co4" table:default-cell-style-name="ce5"/>
        <table:table-column table:style-name="co5" table:default-cell-style-name="ce5"/>
        <table:table-column table:style-name="co8" table:default-cell-style-name="ce5"/>
        <table:table-column table:style-name="co2" table:number-columns-repeated="2" table:default-cell-style-name="ce5"/>
        <table:table-column table:style-name="co7" table:default-cell-style-name="ce5"/>
        <table:table-column table:style-name="co4" table:default-cell-style-name="ce5"/>
        <table:table-column table:style-name="co5" table:default-cell-style-name="ce5"/>
        <table:table-column table:style-name="co7" table:default-cell-style-name="ce5"/>
        <table:table-column table:style-name="co9" table:number-columns-repeated="2" table:default-cell-style-name="ce5"/>
        <table:table-column table:style-name="co7" table:default-cell-style-name="ce5"/>
        <table:table-column table:style-name="co2" table:number-columns-repeated="16365" table:default-cell-style-name="ce4"/>
        <table:table-row table:style-name="ro2">
          <table:table-cell table:style-name="ce74"/>
          <table:table-cell table:number-columns-repeated="6" table:style-name="ce71"/>
          <table:table-cell table:style-name="ce77"/>
          <table:table-cell office:value-type="string" table:style-name="ce76">
            <text:p>表1.北屯區主要死亡原因</text:p>
          </table:table-cell>
          <table:table-cell table:style-name="ce75"/>
          <table:table-cell table:number-columns-repeated="9" table:style-name="ce71"/>
          <table:table-cell table:number-columns-repeated="16365" table:style-name="ce4"/>
        </table:table-row>
        <table:table-row table:style-name="ro3">
          <table:table-cell table:style-name="ce74"/>
          <table:table-cell table:number-columns-repeated="18" table:style-name="ce71"/>
          <table:table-cell table:number-columns-repeated="16365" table:style-name="ce4"/>
        </table:table-row>
        <table:table-row table:style-name="ro1">
          <table:table-cell table:number-columns-repeated="6" table:style-name="ce71"/>
          <table:table-cell table:number-columns-repeated="2" table:style-name="ce73"/>
          <table:table-cell office:value-type="string" table:style-name="ce72">
            <text:p>民國114年</text:p>
          </table:table-cell>
          <table:table-cell table:number-columns-repeated="9" table:style-name="ce71"/>
          <table:table-cell table:style-name="ce70"/>
          <table:table-cell table:number-columns-repeated="16365" table:style-name="ce4"/>
        </table:table-row>
        <table:table-row table:style-name="ro4">
          <table:table-cell table:number-columns-repeated="18" table:style-name="ce35"/>
          <table:table-cell office:value-type="string" table:style-name="ce69">
            <text:p>單位：人、每十萬人口、<text:span text:style-name="T2">%</text:span></text:p>
          </table:table-cell>
          <table:table-cell table:number-columns-repeated="16365" table:style-name="ce4"/>
        </table:table-row>
        <table:table-row table:style-name="ro5">
          <table:table-cell office:value-type="string" table:style-name="ce68">
            <text:p><text:span text:style-name="T3">順</text:span></text:p>
          </table:table-cell>
          <table:table-cell table:style-name="ce67"/>
          <table:table-cell office:value-type="string" table:style-name="ce62">
            <text:p><text:s text:c="7"/><text:span text:style-name="T5">合</text:span><text:s text:c="12"/><text:span text:style-name="T5">計</text:span></text:p>
          </table:table-cell>
          <table:table-cell table:style-name="ce67"/>
          <table:table-cell table:number-columns-repeated="2" table:style-name="ce66"/>
          <table:table-cell table:style-name="ce65"/>
          <table:table-cell table:style-name="ce61"/>
          <table:table-cell office:value-type="string" table:style-name="ce62">
            <text:p><text:s text:c="7"/><text:span text:style-name="T5">男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64"/>
          <table:table-cell table:style-name="ce63"/>
          <table:table-cell office:value-type="string" table:style-name="ce62">
            <text:p><text:s text:c="7"/><text:span text:style-name="T5">女</text:span><text:s text:c="12"/><text:span text:style-name="T5">性</text:span></text:p>
          </table:table-cell>
          <table:table-cell table:style-name="ce61"/>
          <table:table-cell table:number-columns-repeated="2" table:style-name="ce60"/>
          <table:table-cell table:style-name="ce58"/>
          <table:table-cell table:number-columns-repeated="10" table:style-name="ce4"/>
          <table:table-cell table:number-columns-repeated="16355" table:style-name="ce10"/>
        </table:table-row>
        <table:table-row table:style-name="ro5">
          <table:table-cell office:value-type="string" table:style-name="ce48">
            <text:p><text:s/>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9">
            <text:p>死亡人數</text:p>
          </table:table-cell>
          <table:table-cell office:value-type="string" table:style-name="ce58">
            <text:p>ICD-10</text:p>
          </table:table-cell>
          <table:table-cell table:style-name="ce57"/>
          <table:table-cell office:value-type="string" table:style-name="ce56">
            <text:p><text:span text:style-name="T5">死亡</text:span></text:p>
          </table:table-cell>
          <table:table-cell office:value-type="string" table:number-columns-spanned="2" table:number-rows-spanned="1" table:style-name="ce83">
            <text:p>每十萬人口</text:p>
          </table:table-cell>
          <table:covered-table-cell/>
          <table:table-cell office:value-type="string" table:style-name="ce53">
            <text:p>死亡人數</text:p>
          </table:table-cell>
          <table:table-cell table:number-columns-repeated="16365" table:style-name="ce37"/>
        </table:table-row>
        <table:table-row table:style-name="ro5">
          <table:table-cell table:style-name="ce52"/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51">
            <text:p>結構比</text:p>
          </table:table-cell>
          <table:table-cell office:value-type="string" table:style-name="ce50">
            <text:p><text:span text:style-name="T5">國際死因</text:span></text:p>
          </table:table-cell>
          <table:table-cell office:value-type="string" table:style-name="ce49">
            <text:p><text:span text:style-name="T5">死</text:span><text:s text:c="3"/><text:span text:style-name="T5">亡</text:span><text:s text:c="3"/><text:span text:style-name="T5">原</text:span><text:s text:c="3"/><text:span text:style-name="T5">因</text:span></text:p>
          </table:table-cell>
          <table:table-cell table:style-name="ce48"/>
          <table:table-cell office:value-type="string" table:number-columns-spanned="1" table:number-rows-spanned="2" table:style-name="ce84">
            <text:p><text:span text:style-name="T3">死亡率</text:span></text:p>
          </table:table-cell>
          <table:table-cell office:value-type="string" table:style-name="ce46">
            <text:p>標準化</text:p>
          </table:table-cell>
          <table:table-cell office:value-type="string" table:style-name="ce45">
            <text:p>結構比</text:p>
          </table:table-cell>
          <table:table-cell table:number-columns-repeated="16365" table:style-name="ce37"/>
        </table:table-row>
        <table:table-row table:style-name="ro5">
          <table:table-cell office:value-type="string" table:style-name="ce41">
            <text:p><text:span text:style-name="T5">位</text:span>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4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43">
            <text:p>%</text:p>
          </table:table-cell>
          <table:table-cell office:value-type="string" table:style-name="ce41">
            <text:p><text:span text:style-name="T5">分類號碼</text:span></text:p>
          </table:table-cell>
          <table:table-cell table:style-name="ce42"/>
          <table:table-cell office:value-type="string" table:style-name="ce41">
            <text:p><text:span text:style-name="T5">人數</text:span></text:p>
          </table:table-cell>
          <table:covered-table-cell/>
          <table:table-cell office:value-type="string" table:style-name="ce39">
            <text:p>死亡率</text:p>
          </table:table-cell>
          <table:table-cell office:value-type="string" table:style-name="ce38">
            <text:p>%</text:p>
          </table:table-cell>
          <table:table-cell table:number-columns-repeated="16365" table:style-name="ce37"/>
        </table:table-row>
        <table:table-row table:style-name="ro6"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number-columns-repeated="4" table:style-name="ce35"/>
          <table:table-cell table:number-columns-repeated="16365" table:style-name="ce4"/>
        </table:table-row>
        <table:table-row table:style-name="ro7">
          <table:table-cell table:style-name="ce31"/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804" table:style-name="ce27">
            <text:p>1,804</text:p>
          </table:table-cell>
          <table:table-cell office:value-type="float" office:value="574.38784233626802" table:style-name="ce26">
            <text:p><text:s/>574.4<text:s/></text:p>
          </table:table-cell>
          <table:table-cell office:value-type="float" office:value="340.052833058224" table:style-name="ce26">
            <text:p><text:s/>340.1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1004" table:style-name="ce27">
            <text:p>1,004</text:p>
          </table:table-cell>
          <table:table-cell office:value-type="float" office:value="675.71432898000103" table:style-name="ce26">
            <text:p><text:s/>675.7<text:s/></text:p>
          </table:table-cell>
          <table:table-cell office:value-type="float" office:value="447.25184198265401" table:style-name="ce26">
            <text:p><text:s/>447.3<text:s/></text:p>
          </table:table-cell>
          <table:table-cell office:value-type="float" office:value="100" table:style-name="ce30">
            <text:p><text:s/>100.0<text:s/></text:p>
          </table:table-cell>
          <table:table-cell office:value-type="string" table:style-name="ce34">
            <text:p>A00-Y98</text:p>
          </table:table-cell>
          <table:table-cell office:value-type="string" table:style-name="ce28">
            <text:p>所有死亡原因</text:p>
          </table:table-cell>
          <table:table-cell office:value-type="float" office:value="800" table:style-name="ce27">
            <text:p>800</text:p>
          </table:table-cell>
          <table:table-cell office:value-type="float" office:value="483.41289503897502" table:style-name="ce26">
            <text:p><text:s/>483.4<text:s/></text:p>
          </table:table-cell>
          <table:table-cell office:value-type="float" office:value="258.397491598942" table:style-name="ce26">
            <text:p><text:s/>258.4<text:s/></text:p>
          </table:table-cell>
          <table:table-cell office:value-type="float" office:value="100" table:style-name="ce26">
            <text:p><text:s/>100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" table:style-name="ce31">
            <text:p>1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573" table:style-name="ce27">
            <text:p>573</text:p>
          </table:table-cell>
          <table:table-cell office:value-type="float" office:value="182.441371207695" table:style-name="ce26">
            <text:p><text:s/>182.4<text:s/></text:p>
          </table:table-cell>
          <table:table-cell office:value-type="float" office:value="107.96198997889501" table:style-name="ce26">
            <text:p><text:s/>108.0<text:s/></text:p>
          </table:table-cell>
          <table:table-cell office:value-type="float" office:value="31.762749445676299" table:style-name="ce30">
            <text:p><text:s/>31.8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320" table:style-name="ce27">
            <text:p>320</text:p>
          </table:table-cell>
          <table:table-cell office:value-type="float" office:value="215.36711680637501" table:style-name="ce26">
            <text:p><text:s/>215.4<text:s/></text:p>
          </table:table-cell>
          <table:table-cell office:value-type="float" office:value="139.556415815961" table:style-name="ce26">
            <text:p><text:s/>139.6<text:s/></text:p>
          </table:table-cell>
          <table:table-cell office:value-type="float" office:value="31.872509960159402" table:style-name="ce30">
            <text:p><text:s/>31.9<text:s/></text:p>
          </table:table-cell>
          <table:table-cell office:value-type="string" table:style-name="ce29">
            <text:p>C00-C97</text:p>
          </table:table-cell>
          <table:table-cell office:value-type="string" table:style-name="ce28">
            <text:p>惡性腫瘤</text:p>
          </table:table-cell>
          <table:table-cell office:value-type="float" office:value="253" table:style-name="ce27">
            <text:p>253</text:p>
          </table:table-cell>
          <table:table-cell office:value-type="float" office:value="152.87932805607599" table:style-name="ce26">
            <text:p><text:s/>152.9<text:s/></text:p>
          </table:table-cell>
          <table:table-cell office:value-type="float" office:value="83.838531407572404" table:style-name="ce26">
            <text:p><text:s/>83.8<text:s/></text:p>
          </table:table-cell>
          <table:table-cell office:value-type="float" office:value="31.625" table:style-name="ce26">
            <text:p><text:s/>31.6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2" table:style-name="ce31">
            <text:p>2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143" table:style-name="ce27">
            <text:p>143</text:p>
          </table:table-cell>
          <table:table-cell office:value-type="float" office:value="45.530743599826202" table:style-name="ce26">
            <text:p><text:s/>45.5<text:s/></text:p>
          </table:table-cell>
          <table:table-cell office:value-type="float" office:value="25.652433920544599" table:style-name="ce26">
            <text:p><text:s/>25.7<text:s/></text:p>
          </table:table-cell>
          <table:table-cell office:value-type="float" office:value="7.9268292682926997" table:style-name="ce30">
            <text:p><text:s/>7.9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86" table:style-name="ce27">
            <text:p>86</text:p>
          </table:table-cell>
          <table:table-cell office:value-type="float" office:value="57.879912641713197" table:style-name="ce26">
            <text:p><text:s/>57.9<text:s/></text:p>
          </table:table-cell>
          <table:table-cell office:value-type="float" office:value="37.373842151101101" table:style-name="ce26">
            <text:p><text:s/>37.4<text:s/></text:p>
          </table:table-cell>
          <table:table-cell office:value-type="float" office:value="8.5657370517927998" table:style-name="ce30">
            <text:p><text:s/>8.6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67" table:style-name="ce27">
            <text:p>67</text:p>
          </table:table-cell>
          <table:table-cell office:value-type="float" office:value="40.485829959514199" table:style-name="ce26">
            <text:p><text:s/>40.5<text:s/></text:p>
          </table:table-cell>
          <table:table-cell office:value-type="float" office:value="19.9117196998025" table:style-name="ce26">
            <text:p><text:s/>19.9<text:s/></text:p>
          </table:table-cell>
          <table:table-cell office:value-type="float" office:value="8.375" table:style-name="ce26">
            <text:p><text:s/>8.4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3" table:style-name="ce31">
            <text:p>3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132" table:style-name="ce27">
            <text:p>132</text:p>
          </table:table-cell>
          <table:table-cell office:value-type="float" office:value="42.0283787075318" table:style-name="ce26">
            <text:p><text:s/>42.0<text:s/></text:p>
          </table:table-cell>
          <table:table-cell office:value-type="float" office:value="23.164322820694899" table:style-name="ce26">
            <text:p><text:s/>23.2<text:s/></text:p>
          </table:table-cell>
          <table:table-cell office:value-type="float" office:value="7.3170731707316996" table:style-name="ce30">
            <text:p><text:s/>7.3<text:s/></text:p>
          </table:table-cell>
          <table:table-cell office:value-type="string" table:style-name="ce29">
            <text:p>I01-I02.0, I05-I09, I20-I25, I27, I30-I52</text:p>
          </table:table-cell>
          <table:table-cell office:value-type="string" table:style-name="ce28">
            <text:p>心臟疾病（高血壓性疾病除外）</text:p>
          </table:table-cell>
          <table:table-cell office:value-type="float" office:value="76" table:style-name="ce27">
            <text:p>76</text:p>
          </table:table-cell>
          <table:table-cell office:value-type="float" office:value="51.149690241514001" table:style-name="ce26">
            <text:p><text:s/>51.1<text:s/></text:p>
          </table:table-cell>
          <table:table-cell office:value-type="float" office:value="32.731146560043001" table:style-name="ce26">
            <text:p><text:s/>32.7<text:s/></text:p>
          </table:table-cell>
          <table:table-cell office:value-type="float" office:value="7.5697211155378001" table:style-name="ce30">
            <text:p><text:s/>7.6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60" table:style-name="ce27">
            <text:p>60</text:p>
          </table:table-cell>
          <table:table-cell office:value-type="float" office:value="36.2559671279231" table:style-name="ce26">
            <text:p><text:s/>36.3<text:s/></text:p>
          </table:table-cell>
          <table:table-cell office:value-type="float" office:value="18.1092884013872" table:style-name="ce26">
            <text:p><text:s/>18.1<text:s/></text:p>
          </table:table-cell>
          <table:table-cell office:value-type="float" office:value="7.5" table:style-name="ce26">
            <text:p><text:s/>7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4" table:style-name="ce31">
            <text:p>4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113" table:style-name="ce27">
            <text:p>113</text:p>
          </table:table-cell>
          <table:table-cell office:value-type="float" office:value="35.978839348114398" table:style-name="ce26">
            <text:p><text:s/>36.0<text:s/></text:p>
          </table:table-cell>
          <table:table-cell office:value-type="float" office:value="20.205443289866199" table:style-name="ce26">
            <text:p><text:s/>20.2<text:s/></text:p>
          </table:table-cell>
          <table:table-cell office:value-type="float" office:value="6.2638580931263999" table:style-name="ce30">
            <text:p><text:s/>6.3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57" table:style-name="ce27">
            <text:p>57</text:p>
          </table:table-cell>
          <table:table-cell office:value-type="float" office:value="38.362267681135499" table:style-name="ce26">
            <text:p><text:s/>38.4<text:s/></text:p>
          </table:table-cell>
          <table:table-cell office:value-type="float" office:value="24.5069043214482" table:style-name="ce26">
            <text:p><text:s/>24.5<text:s/></text:p>
          </table:table-cell>
          <table:table-cell office:value-type="float" office:value="5.6772908366534001" table:style-name="ce30">
            <text:p><text:s/>5.7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54" table:style-name="ce27">
            <text:p>54</text:p>
          </table:table-cell>
          <table:table-cell office:value-type="float" office:value="32.630370415130798" table:style-name="ce26">
            <text:p><text:s/>32.6<text:s/></text:p>
          </table:table-cell>
          <table:table-cell office:value-type="float" office:value="14.3670431810424" table:style-name="ce26">
            <text:p><text:s/>14.4<text:s/></text:p>
          </table:table-cell>
          <table:table-cell office:value-type="float" office:value="6.75" table:style-name="ce26">
            <text:p><text:s/>6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5" table:style-name="ce31">
            <text:p>5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97" table:style-name="ce27">
            <text:p>97</text:p>
          </table:table-cell>
          <table:table-cell office:value-type="float" office:value="30.8844904138681" table:style-name="ce26">
            <text:p><text:s/>30.9<text:s/></text:p>
          </table:table-cell>
          <table:table-cell office:value-type="float" office:value="15.8902735368526" table:style-name="ce26">
            <text:p><text:s/>15.9<text:s/></text:p>
          </table:table-cell>
          <table:table-cell office:value-type="float" office:value="5.3769401330377002" table:style-name="ce30">
            <text:p><text:s/>5.4<text:s/></text:p>
          </table:table-cell>
          <table:table-cell office:value-type="string" table:style-name="ce29">
            <text:p>E10-E14</text:p>
          </table:table-cell>
          <table:table-cell office:value-type="string" table:style-name="ce28">
            <text:p>糖尿病</text:p>
          </table:table-cell>
          <table:table-cell office:value-type="float" office:value="53" table:style-name="ce27">
            <text:p>53</text:p>
          </table:table-cell>
          <table:table-cell office:value-type="float" office:value="35.670178721055798" table:style-name="ce26">
            <text:p><text:s/>35.7<text:s/></text:p>
          </table:table-cell>
          <table:table-cell office:value-type="float" office:value="22.492540781089001" table:style-name="ce26">
            <text:p><text:s/>22.5<text:s/></text:p>
          </table:table-cell>
          <table:table-cell office:value-type="float" office:value="5.2788844621514004" table:style-name="ce30">
            <text:p><text:s/>5.3<text:s/></text:p>
          </table:table-cell>
          <table:table-cell office:value-type="string" table:style-name="ce29">
            <text:p>J12-J18</text:p>
          </table:table-cell>
          <table:table-cell office:value-type="string" table:style-name="ce28">
            <text:p>肺炎</text:p>
          </table:table-cell>
          <table:table-cell office:value-type="float" office:value="46" table:style-name="ce27">
            <text:p>46</text:p>
          </table:table-cell>
          <table:table-cell office:value-type="float" office:value="27.796241464741101" table:style-name="ce26">
            <text:p><text:s/>27.8<text:s/></text:p>
          </table:table-cell>
          <table:table-cell office:value-type="float" office:value="13.3054264479807" table:style-name="ce26">
            <text:p><text:s/>13.3<text:s/></text:p>
          </table:table-cell>
          <table:table-cell office:value-type="float" office:value="5.75" table:style-name="ce26">
            <text:p><text:s/>5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6" table:style-name="ce31">
            <text:p>6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93" table:style-name="ce27">
            <text:p>93</text:p>
          </table:table-cell>
          <table:table-cell office:value-type="float" office:value="29.610903180306501" table:style-name="ce26">
            <text:p><text:s/>29.6<text:s/></text:p>
          </table:table-cell>
          <table:table-cell office:value-type="float" office:value="16.9194871951061" table:style-name="ce26">
            <text:p><text:s/>16.9<text:s/></text:p>
          </table:table-cell>
          <table:table-cell office:value-type="float" office:value="5.1552106430154998" table:style-name="ce30">
            <text:p><text:s/>5.2<text:s/></text:p>
          </table:table-cell>
          <table:table-cell office:value-type="string" table:style-name="ce29">
            <text:p>R54</text:p>
          </table:table-cell>
          <table:table-cell office:value-type="string" table:style-name="ce28">
            <text:p>衰老／老邁／老年</text:p>
          </table:table-cell>
          <table:table-cell office:value-type="float" office:value="43" table:style-name="ce27">
            <text:p>43</text:p>
          </table:table-cell>
          <table:table-cell office:value-type="float" office:value="28.939956320856599" table:style-name="ce26">
            <text:p><text:s/>28.9<text:s/></text:p>
          </table:table-cell>
          <table:table-cell office:value-type="float" office:value="18.322131047746002" table:style-name="ce26">
            <text:p><text:s/>18.3<text:s/></text:p>
          </table:table-cell>
          <table:table-cell office:value-type="float" office:value="4.2828685258963999" table:style-name="ce30">
            <text:p><text:s/>4.3<text:s/></text:p>
          </table:table-cell>
          <table:table-cell office:value-type="string" table:style-name="ce29">
            <text:p>I60-I69</text:p>
          </table:table-cell>
          <table:table-cell office:value-type="string" table:style-name="ce28">
            <text:p>腦血管疾病</text:p>
          </table:table-cell>
          <table:table-cell office:value-type="float" office:value="36" table:style-name="ce27">
            <text:p>36</text:p>
          </table:table-cell>
          <table:table-cell office:value-type="float" office:value="21.753580276753901" table:style-name="ce26">
            <text:p><text:s/>21.8<text:s/></text:p>
          </table:table-cell>
          <table:table-cell office:value-type="float" office:value="11.251541269303299" table:style-name="ce26">
            <text:p><text:s/>11.3<text:s/></text:p>
          </table:table-cell>
          <table:table-cell office:value-type="float" office:value="4.5" table:style-name="ce26">
            <text:p><text:s/>4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7" table:style-name="ce31">
            <text:p>7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71" table:style-name="ce27">
            <text:p>71</text:p>
          </table:table-cell>
          <table:table-cell office:value-type="float" office:value="22.606173395717899" table:style-name="ce26">
            <text:p><text:s/>22.6<text:s/></text:p>
          </table:table-cell>
          <table:table-cell office:value-type="float" office:value="12.743777404501101" table:style-name="ce26">
            <text:p><text:s/>12.7<text:s/></text:p>
          </table:table-cell>
          <table:table-cell office:value-type="float" office:value="3.9356984478935999" table:style-name="ce30">
            <text:p><text:s/>3.9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40" table:style-name="ce27">
            <text:p>40</text:p>
          </table:table-cell>
          <table:table-cell office:value-type="float" office:value="26.920889600796901" table:style-name="ce26">
            <text:p><text:s/>26.9<text:s/></text:p>
          </table:table-cell>
          <table:table-cell office:value-type="float" office:value="21.743668954542901" table:style-name="ce26">
            <text:p><text:s/>21.7<text:s/></text:p>
          </table:table-cell>
          <table:table-cell office:value-type="float" office:value="3.9840637450198999" table:style-name="ce30">
            <text:p><text:s/>4.0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2" table:style-name="ce27">
            <text:p>32</text:p>
          </table:table-cell>
          <table:table-cell office:value-type="float" office:value="19.336515801558999" table:style-name="ce26">
            <text:p><text:s/>19.3<text:s/></text:p>
          </table:table-cell>
          <table:table-cell office:value-type="float" office:value="9.6507943856232004" table:style-name="ce26">
            <text:p><text:s/>9.7<text:s/></text:p>
          </table:table-cell>
          <table:table-cell office:value-type="float" office:value="4" table:style-name="ce26">
            <text:p><text:s/>4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8" table:style-name="ce31">
            <text:p>8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63" table:style-name="ce27">
            <text:p>63</text:p>
          </table:table-cell>
          <table:table-cell office:value-type="float" office:value="20.058998928594701" table:style-name="ce26">
            <text:p><text:s/>20.1<text:s/></text:p>
          </table:table-cell>
          <table:table-cell office:value-type="float" office:value="11.405636868932699" table:style-name="ce26">
            <text:p><text:s/>11.4<text:s/></text:p>
          </table:table-cell>
          <table:table-cell office:value-type="float" office:value="3.4922394678491999" table:style-name="ce30">
            <text:p><text:s/>3.5<text:s/></text:p>
          </table:table-cell>
          <table:table-cell office:value-type="string" table:style-name="ce29">
            <text:p>N00-N07, N17-N19, N25-N27</text:p>
          </table:table-cell>
          <table:table-cell office:value-type="string" table:style-name="ce28">
            <text:p>腎炎、腎病症候群及腎病變</text:p>
          </table:table-cell>
          <table:table-cell office:value-type="float" office:value="39" table:style-name="ce27">
            <text:p>39</text:p>
          </table:table-cell>
          <table:table-cell office:value-type="float" office:value="26.247867360776901" table:style-name="ce26">
            <text:p><text:s/>26.2<text:s/></text:p>
          </table:table-cell>
          <table:table-cell office:value-type="float" office:value="16.9126862450576" table:style-name="ce26">
            <text:p><text:s/>16.9<text:s/></text:p>
          </table:table-cell>
          <table:table-cell office:value-type="float" office:value="3.8844621513944002" table:style-name="ce30">
            <text:p><text:s/>3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0" table:style-name="ce27">
            <text:p>30</text:p>
          </table:table-cell>
          <table:table-cell office:value-type="float" office:value="18.1279835639616" table:style-name="ce26">
            <text:p><text:s/>18.1<text:s/></text:p>
          </table:table-cell>
          <table:table-cell office:value-type="float" office:value="9.0897046029123008" table:style-name="ce26">
            <text:p><text:s/>9.1<text:s/></text:p>
          </table:table-cell>
          <table:table-cell office:value-type="float" office:value="3.75" table:style-name="ce26">
            <text:p><text:s/>3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9" table:style-name="ce31">
            <text:p>9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60" table:style-name="ce27">
            <text:p>60</text:p>
          </table:table-cell>
          <table:table-cell office:value-type="float" office:value="19.1038085034236" table:style-name="ce26">
            <text:p><text:s/>19.1<text:s/></text:p>
          </table:table-cell>
          <table:table-cell office:value-type="float" office:value="14.631894864312599" table:style-name="ce26">
            <text:p><text:s/>14.6<text:s/></text:p>
          </table:table-cell>
          <table:table-cell office:value-type="float" office:value="3.3259423503326002" table:style-name="ce30">
            <text:p><text:s/>3.3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37" table:style-name="ce27">
            <text:p>37</text:p>
          </table:table-cell>
          <table:table-cell office:value-type="float" office:value="24.9018228807371" table:style-name="ce26">
            <text:p><text:s/>24.9<text:s/></text:p>
          </table:table-cell>
          <table:table-cell office:value-type="float" office:value="18.701973851371399" table:style-name="ce26">
            <text:p><text:s/>18.7<text:s/></text:p>
          </table:table-cell>
          <table:table-cell office:value-type="float" office:value="3.6852589641433999" table:style-name="ce30">
            <text:p><text:s/>3.7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26" table:style-name="ce27">
            <text:p>26</text:p>
          </table:table-cell>
          <table:table-cell office:value-type="float" office:value="15.710919088766699" table:style-name="ce26">
            <text:p><text:s/>15.7<text:s/></text:p>
          </table:table-cell>
          <table:table-cell office:value-type="float" office:value="7.3023064856040003" table:style-name="ce26">
            <text:p><text:s/>7.3<text:s/></text:p>
          </table:table-cell>
          <table:table-cell office:value-type="float" office:value="3.25" table:style-name="ce26">
            <text:p><text:s/>3.3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0" table:style-name="ce31">
            <text:p>10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53" table:style-name="ce27">
            <text:p>53</text:p>
          </table:table-cell>
          <table:table-cell office:value-type="float" office:value="16.875030844690802" table:style-name="ce26">
            <text:p><text:s/>16.9<text:s/></text:p>
          </table:table-cell>
          <table:table-cell office:value-type="float" office:value="12.434669212807" table:style-name="ce26">
            <text:p><text:s/>12.4<text:s/></text:p>
          </table:table-cell>
          <table:table-cell office:value-type="float" office:value="2.9379157427938001" table:style-name="ce30">
            <text:p><text:s/>2.9<text:s/></text:p>
          </table:table-cell>
          <table:table-cell office:value-type="string" table:style-name="ce29">
            <text:p>I10-I15</text:p>
          </table:table-cell>
          <table:table-cell office:value-type="string" table:style-name="ce28">
            <text:p>高血壓性疾病</text:p>
          </table:table-cell>
          <table:table-cell office:value-type="float" office:value="33" table:style-name="ce27">
            <text:p>33</text:p>
          </table:table-cell>
          <table:table-cell office:value-type="float" office:value="22.209733920657399" table:style-name="ce26">
            <text:p><text:s/>22.2<text:s/></text:p>
          </table:table-cell>
          <table:table-cell office:value-type="float" office:value="14.3091128631104" table:style-name="ce26">
            <text:p><text:s/>14.3<text:s/></text:p>
          </table:table-cell>
          <table:table-cell office:value-type="float" office:value="3.2868525896413998" table:style-name="ce30">
            <text:p><text:s/>3.3<text:s/></text:p>
          </table:table-cell>
          <table:table-cell office:value-type="string" table:style-name="ce29">
            <text:p>V01-X59, Y85-Y86</text:p>
          </table:table-cell>
          <table:table-cell office:value-type="string" table:style-name="ce28">
            <text:p>事故傷害</text:p>
          </table:table-cell>
          <table:table-cell office:value-type="float" office:value="20" table:style-name="ce27">
            <text:p>20</text:p>
          </table:table-cell>
          <table:table-cell office:value-type="float" office:value="12.0853223759744" table:style-name="ce26">
            <text:p><text:s/>12.1<text:s/></text:p>
          </table:table-cell>
          <table:table-cell office:value-type="float" office:value="8.7879824358882992" table:style-name="ce26">
            <text:p><text:s/>8.8<text:s/></text:p>
          </table:table-cell>
          <table:table-cell office:value-type="float" office:value="2.5" table:style-name="ce26">
            <text:p><text:s/>2.5<text:s/></text:p>
          </table:table-cell>
          <table:table-cell table:number-columns-repeated="16365" table:style-name="ce10"/>
        </table:table-row>
        <table:table-row table:style-name="ro7">
          <table:table-cell table:style-name="ce25"/>
          <table:table-cell table:style-name="ce33"/>
          <table:table-cell office:value-type="string" table:style-name="ce21">
            <text:p>其他</text:p>
          </table:table-cell>
          <table:table-cell office:value-type="float" office:value="406" table:style-name="ce32">
            <text:p>406</text:p>
          </table:table-cell>
          <table:table-cell office:value-type="float" office:value="129.26910420649901" table:style-name="ce19">
            <text:p><text:s/>129.3<text:s/></text:p>
          </table:table-cell>
          <table:table-cell office:value-type="float" office:value="79.042903965711403" table:style-name="ce19">
            <text:p><text:s/>79.0<text:s/></text:p>
          </table:table-cell>
          <table:table-cell office:value-type="float" office:value="22.505543237250599" table:style-name="ce23">
            <text:p><text:s/>22.5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220" table:style-name="ce32">
            <text:p>220</text:p>
          </table:table-cell>
          <table:table-cell office:value-type="float" office:value="148.06489280438299" table:style-name="ce19">
            <text:p><text:s/>148.1<text:s/></text:p>
          </table:table-cell>
          <table:table-cell office:value-type="float" office:value="100.601419391184" table:style-name="ce19">
            <text:p><text:s/>100.6<text:s/></text:p>
          </table:table-cell>
          <table:table-cell office:value-type="float" office:value="21.912350597609599" table:style-name="ce23">
            <text:p><text:s/>21.9<text:s/></text:p>
          </table:table-cell>
          <table:table-cell table:style-name="ce33"/>
          <table:table-cell office:value-type="string" table:style-name="ce21">
            <text:p>其他</text:p>
          </table:table-cell>
          <table:table-cell office:value-type="float" office:value="176" table:style-name="ce32">
            <text:p>176</text:p>
          </table:table-cell>
          <table:table-cell office:value-type="float" office:value="106.350836908575" table:style-name="ce19">
            <text:p><text:s/>106.4<text:s/></text:p>
          </table:table-cell>
          <table:table-cell office:value-type="float" office:value="62.783153281825498" table:style-name="ce19">
            <text:p><text:s/>62.8<text:s/></text:p>
          </table:table-cell>
          <table:table-cell office:value-type="float" office:value="22" table:style-name="ce19">
            <text:p><text:s/>2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1" table:style-name="ce31">
            <text:p>11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42" table:style-name="ce27">
            <text:p>42</text:p>
          </table:table-cell>
          <table:table-cell office:value-type="float" office:value="13.372665952396501" table:style-name="ce26">
            <text:p><text:s/>13.4<text:s/></text:p>
          </table:table-cell>
          <table:table-cell office:value-type="float" office:value="7.3001427485252997" table:style-name="ce26">
            <text:p><text:s/>7.3<text:s/></text:p>
          </table:table-cell>
          <table:table-cell office:value-type="float" office:value="2.3281596452327999" table:style-name="ce30">
            <text:p><text:s/>2.3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23" table:style-name="ce27">
            <text:p>23</text:p>
          </table:table-cell>
          <table:table-cell office:value-type="float" office:value="15.4795115204582" table:style-name="ce26">
            <text:p><text:s/>15.5<text:s/></text:p>
          </table:table-cell>
          <table:table-cell office:value-type="float" office:value="9.8885508431893001" table:style-name="ce26">
            <text:p><text:s/>9.9<text:s/></text:p>
          </table:table-cell>
          <table:table-cell office:value-type="float" office:value="2.2908366533865001" table:style-name="ce30">
            <text:p><text:s/>2.3<text:s/></text:p>
          </table:table-cell>
          <table:table-cell office:value-type="string" table:style-name="ce29">
            <text:p>X60-X84, Y87.0</text:p>
          </table:table-cell>
          <table:table-cell office:value-type="string" table:style-name="ce28">
            <text:p>蓄意自我傷害（自殺）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2" table:style-name="ce26">
            <text:p><text:s/>2.0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2" table:style-name="ce31">
            <text:p>12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35" table:style-name="ce27">
            <text:p>35</text:p>
          </table:table-cell>
          <table:table-cell office:value-type="float" office:value="11.1438882936637" table:style-name="ce26">
            <text:p><text:s/>11.1<text:s/></text:p>
          </table:table-cell>
          <table:table-cell office:value-type="float" office:value="6.2726843116903002" table:style-name="ce26">
            <text:p><text:s/>6.3<text:s/></text:p>
          </table:table-cell>
          <table:table-cell office:value-type="float" office:value="1.940133037694" table:style-name="ce30">
            <text:p><text:s/>1.9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7" table:style-name="ce27">
            <text:p>17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6932270916334999" table:style-name="ce30">
            <text:p><text:s/>1.7<text:s/>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15" table:style-name="ce27">
            <text:p>15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875" table:style-name="ce26">
            <text:p><text:s/>1.9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3" table:style-name="ce31">
            <text:p>13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31" table:style-name="ce27">
            <text:p>31</text:p>
          </table:table-cell>
          <table:table-cell office:value-type="float" office:value="9.8703010601021699" table:style-name="ce26">
            <text:p><text:s/>9.9<text:s/></text:p>
          </table:table-cell>
          <table:table-cell office:value-type="float" office:value="5.7001072076517003" table:style-name="ce26">
            <text:p><text:s/>5.7<text:s/></text:p>
          </table:table-cell>
          <table:table-cell office:value-type="float" office:value="1.7184035476718" table:style-name="ce30">
            <text:p><text:s/>1.7<text:s/></text:p>
          </table:table-cell>
          <table:table-cell office:value-type="string" table:style-name="ce29">
            <text:p>F01-F03</text:p>
          </table:table-cell>
          <table:table-cell office:value-type="string" table:style-name="ce28">
            <text:p>血管性及未明示之失智症</text:p>
          </table:table-cell>
          <table:table-cell office:value-type="float" office:value="16" table:style-name="ce27">
            <text:p>16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93625498008" table:style-name="ce30">
            <text:p><text:s/>1.6<text:s/></text:p>
          </table:table-cell>
          <table:table-cell office:value-type="string" table:style-name="ce29">
            <text:p>K70, K73-K74</text:p>
          </table:table-cell>
          <table:table-cell office:value-type="string" table:style-name="ce28">
            <text:p>慢性肝病及肝硬化</text:p>
          </table:table-cell>
          <table:table-cell office:value-type="float" office:value="14" table:style-name="ce27">
            <text:p>14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75" table:style-name="ce26">
            <text:p><text:s/>1.8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4" table:style-name="ce31">
            <text:p>14</text:p>
          </table:table-cell>
          <table:table-cell office:value-type="string" table:style-name="ce29">
            <text:p>M00-M99</text:p>
          </table:table-cell>
          <table:table-cell office:value-type="string" table:style-name="ce28">
            <text:p>肌肉骨骼系統與結締組織疾病</text:p>
          </table:table-cell>
          <table:table-cell office:value-type="float" office:value="20" table:style-name="ce27">
            <text:p>20</text:p>
          </table:table-cell>
          <table:table-cell office:value-type="float" office:value="6.3679361678078603" table:style-name="ce26">
            <text:p><text:s/>6.4<text:s/></text:p>
          </table:table-cell>
          <table:table-cell office:value-type="float" office:value="3.5562176659660598" table:style-name="ce26">
            <text:p><text:s/>3.6<text:s/></text:p>
          </table:table-cell>
          <table:table-cell office:value-type="float" office:value="1.1086474501109" table:style-name="ce30">
            <text:p><text:s/>1.1<text:s/></text:p>
          </table:table-cell>
          <table:table-cell office:value-type="string" table:style-name="ce29">
            <text:p>G20-G21</text:p>
          </table:table-cell>
          <table:table-cell office:value-type="string" table:style-name="ce28">
            <text:p>帕金森(氏)病</text:p>
          </table:table-cell>
          <table:table-cell office:value-type="float" office:value="11" table:style-name="ce27">
            <text:p>11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0956175298805" table:style-name="ce30">
            <text:p><text:s/>1.1<text:s/></text:p>
          </table:table-cell>
          <table:table-cell office:value-type="string" table:style-name="ce29">
            <text:p>J40-J47</text:p>
          </table:table-cell>
          <table:table-cell office:value-type="string" table:style-name="ce28">
            <text:p>慢性下呼吸道疾病</text:p>
          </table:table-cell>
          <table:table-cell office:value-type="float" office:value="12" table:style-name="ce27">
            <text:p>12</text:p>
          </table:table-cell>
          <table:table-cell office:value-type="string" table:style-name="ce80">
            <text:p>*</text:p>
          </table:table-cell>
          <table:table-cell office:value-type="string" table:style-name="ce80">
            <text:p>*</text:p>
          </table:table-cell>
          <table:table-cell office:value-type="float" office:value="1.5" table:style-name="ce26">
            <text:p><text:s/>1.5<text:s/></text:p>
          </table:table-cell>
          <table:table-cell table:number-columns-repeated="16365" table:style-name="ce10"/>
        </table:table-row>
        <table:table-row table:style-name="ro7">
          <table:table-cell office:value-type="float" office:value="15" table:style-name="ce25">
            <text:p>15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19" table:style-name="ce24">
            <text:p>19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.0532150776053" table:style-name="ce23">
            <text:p><text:s/>1.1<text:s/></text:p>
          </table:table-cell>
          <table:table-cell office:value-type="string" table:style-name="ce22">
            <text:p>D00-D48</text:p>
          </table:table-cell>
          <table:table-cell office:value-type="string" table:style-name="ce21">
            <text:p>原位與良性腫瘤（惡性腫瘤除外）</text:p>
          </table:table-cell>
          <table:table-cell office:value-type="float" office:value="8" table:style-name="ce20">
            <text:p>8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0.79681274900400001" table:style-name="ce23">
            <text:p><text:s/>0.8<text:s/></text:p>
          </table:table-cell>
          <table:table-cell office:value-type="string" table:style-name="ce22">
            <text:p>G20-G21</text:p>
          </table:table-cell>
          <table:table-cell office:value-type="string" table:style-name="ce21">
            <text:p>帕金森(氏)病</text:p>
          </table:table-cell>
          <table:table-cell office:value-type="float" office:value="8" table:style-name="ce20">
            <text:p>8</text:p>
          </table:table-cell>
          <table:table-cell office:value-type="string" table:style-name="ce79">
            <text:p>*</text:p>
          </table:table-cell>
          <table:table-cell office:value-type="string" table:style-name="ce79">
            <text:p>*</text:p>
          </table:table-cell>
          <table:table-cell office:value-type="float" office:value="1" table:style-name="ce19">
            <text:p><text:s/>1.0<text:s/></text:p>
          </table:table-cell>
          <table:table-cell table:number-columns-repeated="16365" table:style-name="ce10"/>
        </table:table-row>
        <table:table-row table:style-name="ro6">
          <table:table-cell table:number-columns-repeated="2" table:style-name="ce18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4" table:style-name="ce15"/>
          <table:table-cell table:style-name="ce17"/>
          <table:table-cell table:style-name="ce16"/>
          <table:table-cell table:number-columns-repeated="3" table:style-name="ce15"/>
          <table:table-cell table:number-columns-repeated="16365" table:style-name="ce10"/>
        </table:table-row>
        <table:table-row table:style-name="ro8">
          <table:table-cell office:value-type="string" table:style-name="ce14">
            <text:p>附註: 1. 114年年中人口數計 314,074人,男性 148,584人,女性 165,490人。</text:p>
          </table:table-cell>
          <table:table-cell table:style-name="ce13"/>
          <table:table-cell table:number-columns-repeated="16" table:style-name="ce12"/>
          <table:table-cell office:value-type="string" table:style-name="ce11">
            <text:p><text:s/></text:p>
          </table:table-cell>
          <table:table-cell table:number-columns-repeated="16365" table:style-name="ce10"/>
        </table:table-row>
        <table:table-row table:style-name="ro5">
          <table:table-cell office:value-type="string" table:style-name="ce78">
            <text:p><text:s text:c="6"/>2. 死亡人數未滿20人者，易受小樣本影響，死亡率不具可靠性(Unreliable)，爰以*呈現；排名可靠性也受其波及影響。</text:p>
          </table:table-cell>
          <table:table-cell table:style-name="ce5"/>
          <table:table-cell table:style-name="ce6"/>
          <table:table-cell table:number-columns-repeated="5" table:style-name="ce5"/>
          <table:table-cell table:style-name="ce6"/>
          <table:table-cell table:number-columns-repeated="4" table:style-name="ce5"/>
          <table:table-cell office:value-type="string" table:style-name="ce9">
            <text:p><text:s/></text:p>
          </table:table-cell>
          <table:table-cell office:value-type="string" table:style-name="ce8">
            <text:p><text:s/></text:p>
          </table:table-cell>
          <table:table-cell table:number-columns-repeated="4" table:style-name="ce5"/>
          <table:table-cell table:number-columns-repeated="16365"/>
        </table:table-row>
        <table:table-row table:number-rows-repeated="2" table:style-name="ro5">
          <table:table-cell table:number-columns-repeated="2" table:style-name="ce5"/>
          <table:table-cell table:style-name="ce6"/>
          <table:table-cell table:number-columns-repeated="5" table:style-name="ce5"/>
          <table:table-cell table:style-name="ce6"/>
          <table:table-cell table:number-columns-repeated="10" table:style-name="ce5"/>
          <table:table-cell table:number-columns-repeated="16365"/>
        </table:table-row>
        <table:table-row table:style-name="ro5">
          <table:table-cell table:number-columns-repeated="2" table:style-name="ce5"/>
          <table:table-cell table:style-name="ce6"/>
          <table:table-cell table:number-columns-repeated="16" table:style-name="ce5"/>
          <table:table-cell table:number-columns-repeated="16365"/>
        </table:table-row>
        <table:table-row table:number-rows-repeated="2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3" table:style-name="ro5">
          <table:table-cell table:number-columns-repeated="2"/>
          <table:table-cell table:style-name="ce7"/>
          <table:table-cell table:number-columns-repeated="5" table:style-name="ce5"/>
          <table:table-cell table:style-name="ce6"/>
          <table:table-cell table:number-columns-repeated="16375"/>
        </table:table-row>
        <table:table-row table:number-rows-repeated="6" table:style-name="ro5">
          <table:table-cell table:number-columns-repeated="2"/>
          <table:table-cell table:style-name="ce6"/>
          <table:table-cell table:number-columns-repeated="5" table:style-name="ce5"/>
          <table:table-cell table:style-name="ce6"/>
          <table:table-cell table:number-columns-repeated="16375"/>
        </table:table-row>
        <table:table-row table:style-name="ro5">
          <table:table-cell table:number-columns-repeated="2"/>
          <table:table-cell table:number-columns-repeated="6" table:style-name="ce5"/>
          <table:table-cell table:style-name="ce6"/>
          <table:table-cell table:number-columns-repeated="16375"/>
        </table:table-row>
        <table:table-row table:number-rows-repeated="1048532" table:style-name="ro5">
          <table:table-cell table:number-columns-repeated="16384"/>
        </table:table-row>
        <table:named-expressions>
          <table:named-range table:name="Print_Area" table:cell-range-address="北屯區.$A$1:北屯區.$S$29" table:base-cell-address="北屯區.$A$1"/>
        </table:named-expressions>
      </table:table>
      <table:named-expressions>
        <table:named-expression table:name="目錄" table:expression="of:=INDEX(COM.MICROSOFT.GET.WORKBOOK(1);ROW([臺中市.A1]))&amp;T(NOW())" table:base-cell-address="目錄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libri" svg:font-family="Calibri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36229__36899__32080_" style:display-name="超連結" style:family="table-cell" style:data-style-name="N0">
      <style:text-properties fo:color="#0563C1" style:text-underline-style="solid" style:text-underline-type="single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93700787401575in" fo:margin-bottom="0.393700787401575in" fo:margin-left="0.354330708661417in" fo:margin-right="0.35433070866141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="6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王義璁</meta:initial-creator>
    <dc:creator>王義璁</dc:creator>
    <meta:creation-date>2026-08-14T01:01:26Z</meta:creation-date>
    <dc:date>2026-08-14T01:05:46Z</dc:date>
  </office:meta>
</office:document-meta>
</file>